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2" svg:font-family="Arial"/>
    <style:font-face style:name="Arial11" svg:font-family="Arial1"/>
    <style:font-face style:name="Calibri2" svg:font-family="Calibri"/>
    <style:font-face style:name="Cambria1" svg:font-family="Cambria"/>
    <style:font-face style:name="Cambria" svg:font-family="Cambria" style:font-family-generic="roman"/>
    <style:font-face style:name="Times New Roman" svg:font-family="'Times New Roman'" style:font-family-generic="roman"/>
    <style:font-face style:name="Arial1" svg:font-family="Arial" style:font-family-generic="swiss"/>
    <style:font-face style:name="Calibri1" svg:font-family="Calibri" style:font-family-generic="swiss"/>
    <style:font-face style:name="Mangal" svg:font-family="Mangal" style:font-family-generic="swiss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4" style:family="table-column">
      <style:table-column-properties fo:break-before="auto" style:column-width="23.23cm"/>
    </style:style>
    <style:style style:name="co12" style:family="table-column">
      <style:table-column-properties fo:break-before="auto" style:column-width="1.905cm"/>
    </style:style>
    <style:style style:name="co13" style:family="table-column">
      <style:table-column-properties fo:break-before="auto" style:column-width="1.693cm"/>
    </style:style>
    <style:style style:name="co4" style:family="table-column">
      <style:table-column-properties fo:break-before="auto" style:column-width="2.143cm"/>
    </style:style>
    <style:style style:name="co5" style:family="table-column">
      <style:table-column-properties fo:break-before="auto" style:column-width="2.406cm"/>
    </style:style>
    <style:style style:name="co6" style:family="table-column">
      <style:table-column-properties fo:break-before="auto" style:column-width="13.949cm"/>
    </style:style>
    <style:style style:name="co7" style:family="table-column">
      <style:table-column-properties fo:break-before="auto" style:column-width="9.631cm"/>
    </style:style>
    <style:style style:name="co8" style:family="table-column">
      <style:table-column-properties fo:break-before="auto" style:column-width="2.672cm"/>
    </style:style>
    <style:style style:name="co9" style:family="table-column">
      <style:table-column-properties fo:break-before="auto" style:column-width="3.307cm"/>
    </style:style>
    <style:style style:name="co10" style:family="table-column">
      <style:table-column-properties fo:break-before="auto" style:column-width="2.935cm"/>
    </style:style>
    <style:style style:name="co11" style:family="table-column">
      <style:table-column-properties fo:break-before="auto" style:column-width="4.763cm"/>
    </style:style>
    <style:style style:name="co15" style:family="table-column">
      <style:table-column-properties fo:break-before="auto" style:column-width="2.778cm"/>
    </style:style>
    <style:style style:name="co16" style:family="table-column">
      <style:table-column-properties fo:break-before="auto" style:column-width="11.509cm"/>
    </style:style>
    <style:style style:name="co17" style:family="table-column">
      <style:table-column-properties fo:break-before="auto" style:column-width="3.334cm"/>
    </style:style>
    <style:style style:name="co18" style:family="table-column">
      <style:table-column-properties fo:break-before="auto" style:column-width="2.092cm"/>
    </style:style>
    <style:style style:name="ro1" style:family="table-row">
      <style:table-row-properties style:row-height="0.496cm" fo:break-before="auto" style:use-optimal-row-height="true"/>
    </style:style>
    <style:style style:name="ro3" style:family="table-row">
      <style:table-row-properties style:row-height="0.496cm" fo:break-before="auto" style:use-optimal-row-height="true"/>
    </style:style>
    <style:style style:name="ro4" style:family="table-row">
      <style:table-row-properties style:row-height="4.316cm" fo:break-before="auto" style:use-optimal-row-height="true"/>
    </style:style>
    <style:style style:name="ro5" style:family="table-row">
      <style:table-row-properties style:row-height="0.526cm" fo:break-before="auto" style:use-optimal-row-height="true"/>
    </style:style>
    <style:style style:name="ro6" style:family="table-row">
      <style:table-row-properties style:row-height="0.547cm" fo:break-before="auto" style:use-optimal-row-height="true"/>
    </style:style>
    <style:style style:name="ro7" style:family="table-row">
      <style:table-row-properties style:row-height="0.499cm" fo:break-before="auto" style:use-optimal-row-height="false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1">
      <style:table-properties table:display="true" style:writing-mode="lr-tb"/>
    </style:style>
    <number:number-style style:name="N2">
      <number:number number:decimal-places="2" number:min-integer-digits="1"/>
    </number:number-style>
    <number:number-style style:name="N5">
      <number:number number:decimal-places="2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date-style style:name="N84">
      <number:year number:style="long"/>
      <number:text>-</number:text>
      <number:month number:style="long"/>
      <number:text>-</number:text>
      <number:day number:style="long"/>
    </number:date-style>
    <number:text-style style:name="N100">
      <number:text-content/>
    </number:text-style>
    <number:date-style style:name="N8050" number:language="it" number:country="IT" number:automatic-order="true" number:format-source="language">
      <number:day/>
      <number:text>/</number:text>
      <number:month/>
      <number:text>/</number:text>
      <number:year/>
      <number:text> </number:text>
      <number:hours number:style="long"/>
      <number:text>.</number:text>
      <number:minutes number:style="long"/>
    </number:date-style>
    <style:style style:name="ce1" style:family="table-cell" style:parent-style-name="Default" style:data-style-name="N0"/>
    <style:style style:name="ce2" style:family="table-cell" style:parent-style-name="Default" style:data-style-name="N100">
      <style:text-properties fo:font-weight="bold" style:font-weight-asian="bold" style:font-weight-complex="bold"/>
    </style:style>
    <style:style style:name="ce3" style:family="table-cell" style:parent-style-name="Default" style:data-style-name="N100">
      <style:table-cell-properties fo:wrap-option="wrap" style:vertical-align="top"/>
    </style:style>
    <style:style style:name="ce4" style:family="table-cell" style:parent-style-name="Default" style:data-style-name="N100"/>
    <style:style style:name="ce5" style:family="table-cell" style:parent-style-name="Default" style:data-style-name="N100">
      <style:table-cell-properties fo:background-color="transparent"/>
    </style:style>
    <style:style style:name="ce6" style:family="table-cell" style:parent-style-name="Default" style:data-style-name="N100">
      <style:table-cell-properties fo:wrap-option="wrap" style:vertical-align="automatic"/>
    </style:style>
    <style:style style:name="ce7" style:family="table-cell" style:parent-style-name="Default" style:data-style-name="N100">
      <style:table-cell-properties fo:background-color="transparent" fo:wrap-option="wrap" style:vertical-align="automatic"/>
    </style:style>
    <style:style style:name="ce8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start" fo:margin-left="0cm"/>
    </style:style>
    <style:style style:name="ce9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10" style:family="table-cell" style:parent-style-name="Default" style:data-style-name="N100">
      <style:table-cell-properties style:text-align-source="fix" style:repeat-content="false" style:vertical-align="automatic"/>
      <style:paragraph-properties fo:text-align="start" fo:margin-left="0cm"/>
    </style:style>
    <style:style style:name="ce11" style:family="table-cell" style:parent-style-name="Default" style:data-style-name="N0">
      <style:table-cell-properties style:text-align-source="fix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style:text-align-source="fix" style:repeat-content="false" fo:background-color="transparent"/>
      <style:paragraph-properties fo:text-align="start" fo:margin-left="0cm"/>
    </style:style>
    <style:style style:name="ce13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14" style:family="table-cell" style:parent-style-name="Default" style:data-style-name="N100">
      <style:table-cell-properties style:text-align-source="fix" style:repeat-content="false"/>
      <style:paragraph-properties fo:text-align="start" fo:margin-left="0cm"/>
    </style:style>
    <style:style style:name="ce15" style:family="table-cell" style:parent-style-name="Default" style:data-style-name="N100">
      <style:table-cell-properties style:text-align-source="fix" style:repeat-content="false"/>
      <style:paragraph-properties fo:text-align="end" fo:margin-left="0cm"/>
    </style:style>
    <style:style style:name="ce16" style:family="table-cell" style:parent-style-name="Default" style:data-style-name="N100">
      <style:table-cell-properties fo:wrap-option="no-wrap"/>
    </style:style>
    <style:style style:name="ce17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18" style:family="table-cell" style:parent-style-name="Default" style:data-style-name="N0">
      <style:table-cell-properties fo:wrap-option="wrap" style:vertical-align="automatic"/>
    </style:style>
    <style:style style:name="ce19" style:family="table-cell" style:parent-style-name="Default" style:data-style-name="N0">
      <style:table-cell-properties fo:background-color="transparent" fo:wrap-option="wrap" style:vertical-align="automatic"/>
    </style:style>
    <style:style style:name="ce20" style:family="table-cell" style:parent-style-name="Default" style:data-style-name="N0">
      <style:table-cell-properties style:shrink-to-fit="true" style:vertical-align="automatic"/>
    </style:style>
    <style:style style:name="ce21" style:family="table-cell" style:parent-style-name="Default" style:data-style-name="N0">
      <style:table-cell-properties style:text-align-source="fix" style:repeat-content="false" style:vertical-align="automatic"/>
      <style:paragraph-properties fo:text-align="justify"/>
    </style:style>
    <style:style style:name="ce22" style:family="table-cell" style:parent-style-name="Default" style:data-style-name="N0">
      <style:table-cell-properties fo:background-color="transparent"/>
    </style:style>
    <style:style style:name="ce23" style:family="table-cell" style:parent-style-name="Default">
      <style:table-cell-properties fo:background-color="transparent"/>
    </style:style>
    <style:style style:name="ce24" style:family="table-cell" style:parent-style-name="Default">
      <style:table-cell-properties style:text-align-source="fix" style:repeat-content="false" fo:background-color="transparent"/>
      <style:paragraph-properties fo:text-align="justify"/>
      <style:text-properties style:text-outline="false" style:text-line-through-style="none" fo:language="en" fo:country="US" fo:font-style="normal" fo:text-shadow="none" style:text-underline-style="none" fo:font-weight="normal" style:text-underline-mode="continuous" style:text-overline-mode="continuous" style:text-line-through-mode="continuous" style:language-asian="en" style:country-asian="US" style:font-style-asian="normal" style:font-weight-asian="normal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5" style:family="table-cell" style:parent-style-name="Default">
      <style:table-cell-properties fo:background-color="transparent"/>
      <style:text-properties style:text-outline="false" style:text-line-through-style="none" fo:language="en" fo:country="US" fo:font-style="normal" fo:text-shadow="none" style:text-underline-style="none" fo:font-weight="normal" style:text-underline-mode="continuous" style:text-overline-mode="continuous" style:text-line-through-mode="continuous" style:language-asian="en" style:country-asian="US" style:font-style-asian="normal" style:font-weight-asian="normal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6" style:family="table-cell" style:parent-style-name="Default">
      <style:text-properties style:text-outline="false" style:text-line-through-style="none" fo:language="en" fo:country="US" fo:font-style="normal" fo:text-shadow="none" style:text-underline-style="none" fo:font-weight="normal" style:text-underline-mode="continuous" style:text-overline-mode="continuous" style:text-line-through-mode="continuous" style:language-asian="en" style:country-asian="US" style:font-style-asian="normal" style:font-weight-asian="normal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7" style:family="table-cell" style:parent-style-name="Default" style:data-style-name="N0">
      <style:table-cell-properties style:text-align-source="fix" style:repeat-content="false"/>
      <style:paragraph-properties fo:text-align="justify"/>
      <style:text-properties style:text-outline="false" style:text-line-through-style="none" fo:language="en" fo:country="US" fo:font-style="normal" fo:text-shadow="none" style:text-underline-style="none" fo:font-weight="normal" style:text-underline-mode="continuous" style:text-overline-mode="continuous" style:text-line-through-mode="continuous" style:language-asian="en" style:country-asian="US" style:font-style-asian="normal" style:font-weight-asian="normal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8" style:family="table-cell" style:parent-style-name="Normale_20_2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9" style:family="table-cell" style:parent-style-name="Normale_20_2">
      <style:text-properties style:use-window-font-color="true" style:text-outline="false" style:text-line-through-style="none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Default" style:data-style-name="N0">
      <style:text-properties fo:font-weight="bold" style:font-weight-asian="bold" style:font-weight-complex="bold"/>
    </style:style>
    <style:style style:name="ce31" style:family="table-cell" style:parent-style-name="Default" style:data-style-name="N100">
      <style:table-cell-properties style:vertical-align="automatic"/>
    </style:style>
    <style:style style:name="ce32" style:family="table-cell" style:parent-style-name="Default" style:data-style-name="N100">
      <style:table-cell-properties style:shrink-to-fit="true" style:vertical-align="automatic"/>
    </style:style>
    <style:style style:name="ce33" style:family="table-cell" style:parent-style-name="Default">
      <style:table-cell-properties style:glyph-orientation-vertical="0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</style:style>
    <style:style style:name="ce34" style:family="table-cell" style:parent-style-name="Default" style:data-style-name="N100">
      <style:table-cell-properties fo:background-color="transparent" style:vertical-align="automatic"/>
    </style:style>
    <style:style style:name="ce35" style:family="table-cell" style:parent-style-name="Default" style:data-style-name="N0">
      <style:text-properties fo:font-size="8pt" style:font-size-asian="8pt" style:font-size-complex="8pt"/>
    </style:style>
    <style:style style:name="ce36" style:family="table-cell" style:parent-style-name="Default" style:data-style-name="N10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37" style:family="table-cell" style:parent-style-name="Default" style:data-style-name="N100">
      <style:table-cell-properties style:text-align-source="fix" style:repeat-content="false" fo:wrap-option="wrap" fo:padding-bottom="0.035cm" fo:padding-left="0.035cm" fo:padding-right="0cm" fo:padding-top="0.035cm" style:vertical-align="top"/>
      <style:paragraph-properties fo:text-align="start" fo:margin-left="0cm"/>
    </style:style>
    <style:style style:name="ce38" style:family="table-cell" style:parent-style-name="Default" style:data-style-name="N100">
      <style:table-cell-properties style:text-align-source="fix" style:repeat-content="false" fo:wrap-option="wrap" fo:padding-bottom="0.035cm" fo:padding-left="0.035cm" fo:padding-right="0cm" fo:padding-top="0.035cm" style:vertical-align="automatic"/>
      <style:paragraph-properties fo:text-align="start" fo:margin-left="0cm"/>
    </style:style>
    <style:style style:name="ce39" style:family="table-cell" style:parent-style-name="Default" style:data-style-name="N100">
      <style:table-cell-properties style:text-align-source="fix" style:repeat-content="false" fo:background-color="transparent" fo:wrap-option="wrap" fo:padding-bottom="0.035cm" fo:padding-left="0.035cm" fo:padding-right="0cm" fo:padding-top="0.035cm" style:vertical-align="automatic"/>
      <style:paragraph-properties fo:text-align="start" fo:margin-left="0cm"/>
    </style:style>
    <style:style style:name="ce40" style:family="table-cell" style:parent-style-name="Default" style:data-style-name="N8050">
      <style:table-cell-properties style:text-align-source="fix" style:repeat-content="false" fo:wrap-option="wrap" fo:padding-bottom="0.035cm" fo:padding-left="0.035cm" fo:padding-right="0cm" fo:padding-top="0.035cm" style:vertical-align="automatic"/>
      <style:paragraph-properties fo:text-align="start" fo:margin-left="0cm"/>
    </style:style>
    <style:style style:name="ce41" style:family="table-cell" style:parent-style-name="Default" style:data-style-name="N84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start" fo:margin-left="0cm"/>
    </style:style>
    <style:style style:name="ce42" style:family="table-cell" style:parent-style-name="Default" style:data-style-name="N84">
      <style:table-cell-properties style:text-align-source="fix" style:repeat-content="false" fo:background-color="transparent"/>
      <style:paragraph-properties fo:text-align="start" fo:margin-left="0cm"/>
    </style:style>
    <style:style style:name="ce43" style:family="table-cell" style:parent-style-name="Default" style:data-style-name="N84">
      <style:table-cell-properties style:text-align-source="fix" style:repeat-content="false"/>
      <style:paragraph-properties fo:text-align="start" fo:margin-left="0cm"/>
    </style:style>
    <style:style style:name="ce44" style:family="table-cell" style:parent-style-name="Default" style:data-style-name="N37">
      <style:table-cell-properties style:text-align-source="fix" style:repeat-content="false"/>
      <style:paragraph-properties fo:text-align="start" fo:margin-left="0cm"/>
    </style:style>
    <style:style style:name="ce45" style:family="table-cell" style:parent-style-name="Default" style:data-style-name="N84"/>
    <style:style style:name="ce46" style:family="table-cell" style:parent-style-name="Default" style:data-style-name="N10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 fo:margin-left="0cm"/>
    </style:style>
    <style:style style:name="ce47" style:family="table-cell" style:parent-style-name="Default" style:data-style-name="N84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 fo:margin-left="0cm"/>
    </style:style>
    <style:style style:name="ce48" style:family="table-cell" style:parent-style-name="Default" style:data-style-name="N84">
      <style:table-cell-properties style:text-align-source="fix" style:repeat-content="false"/>
      <style:paragraph-properties fo:text-align="end" fo:margin-left="0cm"/>
    </style:style>
    <style:style style:name="ce49" style:family="table-cell" style:parent-style-name="Default" style:data-style-name="N84">
      <style:table-cell-properties style:text-align-source="fix" style:repeat-content="false" fo:wrap-option="no-wrap" fo:padding-bottom="0.035cm" fo:padding-left="0.035cm" fo:padding-right="0cm" fo:padding-top="0.035cm" style:vertical-align="automatic"/>
      <style:paragraph-properties fo:text-align="end" fo:margin-left="0cm"/>
    </style:style>
    <style:style style:name="ce50" style:family="table-cell" style:parent-style-name="Default" style:data-style-name="N100">
      <style:table-cell-properties style:text-align-source="fix" style:repeat-content="false" fo:wrap-option="no-wrap" fo:padding-bottom="0.035cm" fo:padding-left="0.035cm" fo:padding-right="0cm" fo:padding-top="0.035cm" style:vertical-align="automatic"/>
      <style:paragraph-properties fo:text-align="start" fo:margin-left="0cm"/>
    </style:style>
    <style:style style:name="ce51" style:family="table-cell" style:parent-style-name="Default" style:data-style-name="N10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start" fo:margin-left="0cm"/>
    </style:style>
    <style:style style:name="ce52" style:family="table-cell" style:parent-style-name="Default" style:data-style-name="N100">
      <style:table-cell-properties style:text-align-source="fix" style:repeat-content="false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53" style:family="table-cell" style:parent-style-name="Default" style:data-style-name="N100">
      <style:table-cell-properties style:text-align-source="fix" style:repeat-content="false" fo:wrap-option="wrap" style:vertical-align="automatic"/>
      <style:paragraph-properties fo:text-align="start" fo:margin-left="0cm"/>
    </style:style>
    <style:style style:name="ce54" style:family="table-cell" style:parent-style-name="Default" style:data-style-name="N8050">
      <style:table-cell-properties style:text-align-source="fix" style:repeat-content="false" fo:wrap-option="wrap" style:vertical-align="automatic"/>
      <style:paragraph-properties fo:text-align="start" fo:margin-left="0cm"/>
    </style:style>
    <style:style style:name="ce55" style:family="table-cell" style:parent-style-name="Default" style:data-style-name="N84">
      <style:table-cell-properties style:text-align-source="fix" style:repeat-content="false" style:vertical-align="automatic"/>
      <style:paragraph-properties fo:text-align="start" fo:margin-left="0cm"/>
    </style:style>
    <style:style style:name="ce56" style:family="table-cell" style:parent-style-name="Default" style:data-style-name="N84">
      <style:table-cell-properties style:text-align-source="fix" style:repeat-content="false" fo:wrap-option="no-wrap"/>
      <style:paragraph-properties fo:text-align="end" fo:margin-left="0cm"/>
    </style:style>
    <style:style style:name="ce57" style:family="table-cell" style:parent-style-name="Default" style:data-style-name="N84">
      <style:table-cell-properties fo:wrap-option="no-wrap"/>
    </style:style>
    <style:style style:name="ce58" style:family="table-cell" style:parent-style-name="Default" style:data-style-name="N100">
      <style:table-cell-properties style:text-align-source="fix" style:repeat-content="false" fo:wrap-option="no-wrap"/>
      <style:paragraph-properties fo:text-align="end" fo:margin-left="0cm"/>
    </style:style>
    <style:style style:name="ce59" style:family="table-cell" style:parent-style-name="Default" style:data-style-name="N10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 fo:margin-left="0cm"/>
      <style:text-properties fo:font-weight="bold" style:font-weight-asian="bold" style:font-weight-complex="bold"/>
    </style:style>
    <style:style style:name="ce60" style:family="table-cell" style:parent-style-name="Default" style:data-style-name="N100">
      <style:table-cell-properties style:text-align-source="fix" style:repeat-content="false" fo:wrap-option="wrap" fo:padding-bottom="0.035cm" fo:padding-left="0.035cm" fo:padding-right="0cm" fo:padding-top="0.035cm" style:vertical-align="top"/>
      <style:paragraph-properties fo:text-align="end" fo:margin-left="0cm"/>
    </style:style>
    <style:style style:name="ce61" style:family="table-cell" style:parent-style-name="Default" style:data-style-name="N100">
      <style:table-cell-properties style:text-align-source="fix" style:repeat-content="false" fo:wrap-option="wrap" fo:padding-bottom="0.035cm" fo:padding-left="0.035cm" fo:padding-right="0cm" fo:padding-top="0.035cm" style:vertical-align="automatic"/>
      <style:paragraph-properties fo:text-align="end" fo:margin-left="0cm"/>
    </style:style>
    <style:style style:name="ce62" style:family="table-cell" style:parent-style-name="Default" style:data-style-name="N100">
      <style:table-cell-properties style:text-align-source="fix" style:repeat-content="false" fo:background-color="transparent" fo:wrap-option="wrap" fo:padding-bottom="0.035cm" fo:padding-left="0.035cm" fo:padding-right="0cm" fo:padding-top="0.035cm" style:vertical-align="automatic"/>
      <style:paragraph-properties fo:text-align="end" fo:margin-left="0cm"/>
    </style:style>
    <style:style style:name="ce63" style:family="table-cell" style:parent-style-name="Default" style:data-style-name="N0">
      <style:table-cell-properties style:text-align-source="fix" style:repeat-content="false"/>
      <style:paragraph-properties fo:text-align="end" fo:margin-left="0cm"/>
    </style:style>
    <style:style style:name="ce64" style:family="table-cell" style:parent-style-name="Default" style:data-style-name="N2">
      <style:table-cell-properties style:text-align-source="fix" style:repeat-content="false"/>
      <style:paragraph-properties fo:text-align="end" fo:margin-left="0cm"/>
    </style:style>
    <style:style style:name="ce65" style:family="table-cell" style:parent-style-name="Default" style:data-style-name="N2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 fo:margin-left="0cm"/>
    </style:style>
    <style:style style:name="ce66" style:family="table-cell" style:parent-style-name="Default" style:data-style-name="N5">
      <style:table-cell-properties style:text-align-source="fix" style:repeat-content="false"/>
      <style:paragraph-properties fo:text-align="end" fo:margin-left="0cm"/>
    </style:style>
    <style:style style:name="ce67" style:family="table-cell" style:parent-style-name="Default" style:data-style-name="N0">
      <style:table-cell-properties style:text-align-source="fix" style:repeat-content="false" fo:background-color="transparent"/>
      <style:paragraph-properties fo:text-align="end" fo:margin-left="0cm"/>
    </style:style>
    <style:style style:name="ce68" style:family="table-cell" style:parent-style-name="Default" style:data-style-name="N2">
      <style:table-cell-properties style:text-align-source="fix" style:repeat-content="false" fo:background-color="transparent"/>
      <style:paragraph-properties fo:text-align="end" fo:margin-left="0cm"/>
    </style:style>
    <style:style style:name="ce69" style:family="table-cell" style:parent-style-name="Default">
      <style:table-cell-properties style:text-align-source="fix" style:repeat-content="false" fo:background-color="transparent"/>
      <style:paragraph-properties fo:text-align="end"/>
      <style:text-properties style:text-outline="false" style:text-line-through-style="none" fo:language="en" fo:country="US" fo:font-style="normal" fo:text-shadow="none" style:text-underline-style="none" fo:font-weight="normal" style:text-underline-mode="continuous" style:text-overline-mode="continuous" style:text-line-through-mode="continuous" style:language-asian="en" style:country-asian="US" style:font-style-asian="normal" style:font-weight-asian="normal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70" style:family="table-cell" style:parent-style-name="Default" style:data-style-name="N2"/>
    <style:style style:name="ce71" style:family="table-cell" style:parent-style-name="Default" style:data-style-name="N2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 fo:margin-left="0cm"/>
    </style:style>
    <style:style style:name="ce72" style:family="table-cell" style:parent-style-name="Default" style:data-style-name="N2">
      <style:table-cell-properties style:text-align-source="fix" style:repeat-content="false" fo:wrap-option="no-wrap" fo:padding-bottom="0.035cm" fo:padding-left="0.035cm" fo:padding-right="0cm" fo:padding-top="0.035cm" style:vertical-align="automatic"/>
      <style:paragraph-properties fo:text-align="end" fo:margin-left="0cm"/>
    </style:style>
    <style:style style:name="ce73" style:family="table-cell" style:parent-style-name="Default" style:data-style-name="N119">
      <style:table-cell-properties style:text-align-source="fix" style:repeat-content="false" fo:wrap-option="no-wrap" fo:padding-bottom="0.035cm" fo:padding-left="0.035cm" fo:padding-right="0cm" fo:padding-top="0.035cm" style:vertical-align="automatic"/>
      <style:paragraph-properties fo:text-align="end" fo:margin-left="0cm"/>
    </style:style>
    <style:style style:name="ce74" style:family="table-cell" style:parent-style-name="Default" style:data-style-name="N100">
      <style:table-cell-properties style:text-align-source="fix" style:repeat-content="false" fo:wrap-option="no-wrap" fo:padding-bottom="0.035cm" fo:padding-left="0.035cm" fo:padding-right="0cm" fo:padding-top="0.035cm" style:vertical-align="automatic"/>
      <style:paragraph-properties fo:text-align="end" fo:margin-left="0cm"/>
    </style:style>
    <style:style style:name="ce75" style:family="table-cell" style:parent-style-name="Default" style:data-style-name="N10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 fo:margin-left="0cm"/>
    </style:style>
    <style:style style:name="ce76" style:family="table-cell" style:parent-style-name="Default">
      <style:table-cell-properties style:text-align-source="fix" style:repeat-content="false"/>
      <style:paragraph-properties fo:text-align="end" fo:margin-left="0cm"/>
    </style:style>
    <style:style style:name="ce77" style:family="table-cell" style:parent-style-name="Default" style:data-style-name="N173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 fo:margin-left="0cm"/>
    </style:style>
    <style:style style:name="ce78" style:family="table-cell" style:parent-style-name="Default" style:data-style-name="N100">
      <style:table-cell-properties style:text-align-source="fix" style:repeat-content="false" fo:wrap-option="wrap" style:vertical-align="top"/>
      <style:paragraph-properties fo:text-align="start" fo:margin-left="0cm"/>
    </style:style>
    <style:style style:name="ce79" style:family="table-cell" style:parent-style-name="Default" style:data-style-name="N10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80" style:family="table-cell" style:parent-style-name="Default" style:data-style-name="N100">
      <style:table-cell-properties style:text-align-source="fix" style:repeat-content="false" fo:background-color="transparent" fo:wrap-option="wrap" style:vertical-align="automatic"/>
      <style:paragraph-properties fo:text-align="start" fo:margin-left="0cm"/>
    </style:style>
    <style:style style:name="ce81" style:family="table-cell" style:parent-style-name="Default">
      <style:table-cell-properties style:text-align-source="fix" style:repeat-content="false"/>
      <style:paragraph-properties fo:text-align="start" fo:margin-left="0cm"/>
      <style:text-properties style:text-outline="false" style:text-line-through-style="none" fo:language="en" fo:country="US" fo:font-style="normal" fo:text-shadow="none" style:text-underline-style="none" fo:font-weight="normal" style:text-underline-mode="continuous" style:text-overline-mode="continuous" style:text-line-through-mode="continuous" style:language-asian="en" style:country-asian="US" style:font-style-asian="normal" style:font-weight-asian="normal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2" style:family="table-cell" style:parent-style-name="Default" style:data-style-name="N0">
      <style:table-cell-properties style:text-align-source="fix" style:repeat-content="false" fo:background-color="transparent" fo:wrap-option="wrap" style:vertical-align="automatic"/>
      <style:paragraph-properties fo:text-align="start" fo:margin-left="0cm"/>
    </style:style>
    <style:style style:name="ce83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</style:style>
    <style:style style:name="ce84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85" style:family="table-cell" style:parent-style-name="Default" style:data-style-name="N100">
      <style:table-cell-properties fo:background-color="#ffffff" style:text-align-source="fix" style:repeat-content="false" style:vertical-align="automatic"/>
      <style:paragraph-properties fo:text-align="start" fo:margin-left="0cm"/>
    </style:style>
    <style:style style:name="ce86" style:family="table-cell" style:parent-style-name="Default" style:data-style-name="N100">
      <style:table-cell-properties style:text-align-source="fix" style:repeat-content="false" fo:wrap-option="no-wrap" style:vertical-align="automatic"/>
      <style:paragraph-properties fo:text-align="start" fo:margin-left="0cm"/>
    </style:style>
    <style:style style:name="ce87" style:family="table-cell" style:parent-style-name="Default" style:data-style-name="N0">
      <style:table-cell-properties fo:wrap-option="no-wrap"/>
    </style:style>
    <style:style style:name="ce88" style:family="table-cell" style:parent-style-name="Default">
      <style:text-properties fo:color="#000000"/>
    </style:style>
    <style:style style:name="ce89" style:family="table-cell" style:parent-style-name="Default" style:data-style-name="N100">
      <style:table-cell-properties fo:wrap-option="wrap"/>
    </style:style>
    <style:style style:name="ce90" style:family="table-cell" style:parent-style-name="Default">
      <style:table-cell-properties fo:wrap-option="wrap"/>
    </style:style>
    <style:style style:name="ce91" style:family="table-cell" style:parent-style-name="Default" style:data-style-name="N100">
      <style:table-cell-properties fo:background-color="transparent" fo:wrap-option="wrap"/>
    </style:style>
    <style:style style:name="T1" style:family="text">
      <style:text-properties fo:color="#000000" style:text-outline="false" style:text-line-through-style="none" style:font-name="Arial11" fo:font-size="11pt" fo:font-style="normal" fo:text-shadow="none" style:text-underline-style="none" fo:font-weight="bold" style:font-name-asian="Arial11" style:font-size-asian="11pt" style:font-style-asian="normal" style:font-weight-asian="bold" style:font-name-complex="Arial11" style:font-size-complex="11pt" style:font-style-complex="normal" style:font-weight-complex="bold"/>
    </style:style>
    <style:style style:name="T2" style:family="text">
      <style:text-properties fo:font-size="12pt"/>
    </style:style>
  </office:automatic-styles>
  <office:body>
    <office:spreadsheet>
      <table:calculation-settings table:case-sensitive="false" table:search-criteria-must-apply-to-whole-cell="false"/>
      <table:table table:name="Foglio1" table:style-name="ta3" table:print-ranges="Foglio1.B903:Foglio1.H1080"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51"/>
        <table:table-column table:style-name="co9" table:default-cell-style-name="ce4"/>
        <table:table-column table:style-name="co10" table:default-cell-style-name="ce46"/>
        <table:table-column table:style-name="co11" table:default-cell-style-name="ce46"/>
        <table:table-column table:style-name="co15" table:default-cell-style-name="ce10"/>
        <table:table-column table:style-name="co16" table:default-cell-style-name="ce1"/>
        <table:table-column table:style-name="co17" table:default-cell-style-name="ce4"/>
        <table:table-column table:style-name="co12" table:number-columns-repeated="3" table:default-cell-style-name="ce4"/>
        <table:table-column table:style-name="co18" table:default-cell-style-name="ce4"/>
        <table:table-column table:style-name="co12" table:number-columns-repeated="1003" table:default-cell-style-name="ce4"/>
        <table:table-column table:style-name="co12" table:number-columns-repeated="6" table:default-cell-style-name="ce1"/>
        <table:table-row table:style-name="ro1">
          <table:table-cell table:style-name="ce2" office:value-type="string">
            <text:p>anno</text:p>
          </table:table-cell>
          <table:table-cell table:style-name="ce2" office:value-type="string">
            <text:p>cig</text:p>
          </table:table-cell>
          <table:table-cell table:style-name="ce2" office:value-type="string">
            <text:p>oggetto</text:p>
          </table:table-cell>
          <table:table-cell table:style-name="ce2" office:value-type="string">
            <text:p>sceltaContraente</text:p>
          </table:table-cell>
          <table:table-cell table:style-name="ce36" office:value-type="string">
            <text:p>dataInizio</text:p>
          </table:table-cell>
          <table:table-cell table:style-name="ce2" office:value-type="string">
            <text:p>dataUltimazione</text:p>
          </table:table-cell>
          <table:table-cell table:style-name="ce59" office:value-type="string">
            <text:p>importoAggiudicazione</text:p>
          </table:table-cell>
          <table:table-cell table:style-name="ce59" office:value-type="string">
            <text:p>importoSommeLiquidate</text:p>
          </table:table-cell>
          <table:table-cell table:style-name="ce52" office:value-type="string">
            <text:p>codiceFiscale</text:p>
          </table:table-cell>
          <table:table-cell office:value-type="string">
            <text:p>ragioneSociale</text:p>
          </table:table-cell>
          <table:table-cell table:style-name="ce2" office:value-type="string">
            <text:p>italiana/estero</text:p>
          </table:table-cell>
          <table:table-cell office:value-type="string">
            <text:p>C.F/P.IVA</text:p>
          </table:table-cell>
          <table:table-cell table:style-name="ce1" office:value-type="string">
            <text:p>RAG.SOC.</text:p>
          </table:table-cell>
          <table:table-cell office:value-type="string">
            <text:p>Italiana/estero</text:p>
          </table:table-cell>
          <table:table-cell office:value-type="string">
            <text:p>C.F/P.IVA</text:p>
          </table:table-cell>
          <table:table-cell table:style-name="ce1" office:value-type="string">
            <text:p>RAG.SOC.</text:p>
          </table:table-cell>
          <table:table-cell office:value-type="string">
            <text:p>Italiana/estero</text:p>
          </table:table-cell>
          <table:table-cell/>
          <table:table-cell table:style-name="ce2" table:number-columns-repeated="1000"/>
          <table:table-cell table:number-columns-repeated="6"/>
        </table:table-row>
        <table:table-row table:style-name="ro4">
          <table:table-cell table:style-name="ce3" office:value-type="string">
            <text:p>Anno di riferimento della pubblicazione nel formato <text:span text:style-name="T1">aaaa</text:span> Esempio 2013</text:p>
          </table:table-cell>
          <table:table-cell table:style-name="ce3" office:value-type="string">
            <text:p>Codice identificativo gara rilasciato dall'autorità Esempio 50302147E7</text:p>
          </table:table-cell>
          <table:table-cell table:style-name="ce3" office:value-type="string">
            <text:p>Oggetto del lotto identificativo del cig Esempio: Gara a procedura aperta per l'affidamento del servizio di riscossione e rendicontazione dei contributi</text:p>
          </table:table-cell>
          <table:table-cell table:style-name="ce3" office:value-type="string">
            <text:p>Procedura di scelta del contraente, inserire esattamente una delle voci presenti nel<text:span text:style-name="T1"> foglio 2</text:span></text:p>
          </table:table-cell>
          <table:table-cell table:style-name="ce37" office:value-type="string">
            <text:p>Data di effittivo inizio lavori, servizi o forniture, nel formato <text:s text:c="3"/><text:span text:style-name="T1">aaaa-mm-gg </text:span>Esempio <text:s/>2012-11-18</text:p>
          </table:table-cell>
          <table:table-cell table:style-name="ce3" office:value-type="string">
            <text:p>Data di ultimazione lavori, servizi o forniture, nel formato <text:s text:c="3"/><text:span text:style-name="T1">aaaa-mm-gg </text:span>Esempio 2013-01-18</text:p>
          </table:table-cell>
          <table:table-cell table:style-name="ce60" office:value-type="string">
            <text:p>Importo di aggiudicazione al lordo degli oneri di sicurezza e al netto dell'iva Esempio <text:span text:style-name="T1">1234.56</text:span></text:p>
          </table:table-cell>
          <table:table-cell table:style-name="ce60" office:value-type="string">
            <text:p>Importo complessivo dell'appalto al netto dell'iva Esempio<text:span text:style-name="T1"> 1234.56</text:span></text:p>
          </table:table-cell>
          <table:table-cell table:style-name="ce78" office:value-type="string">
            <text:p>Codice fiscale OE <text:s/>aggiudicatario</text:p>
          </table:table-cell>
          <table:table-cell office:value-type="string">
            <text:p>Ragione sociale OE aggiudicatario</text:p>
          </table:table-cell>
          <table:table-cell table:style-name="ce3" office:value-type="string">
            <text:p>Italia/Estero</text:p>
          </table:table-cell>
          <table:table-cell table:style-name="ce3" table:number-columns-repeated="1007"/>
          <table:table-cell table:number-columns-repeated="6"/>
        </table:table-row>
        <table:table-row table:style-name="ro1">
          <table:table-cell/>
          <table:table-cell table:style-name="ce17" office:value-type="string">
            <text:p>CIG</text:p>
          </table:table-cell>
          <table:table-cell table:style-name="ce30" office:value-type="string">
            <text:p>OGGETTO</text:p>
          </table:table-cell>
          <table:table-cell table:style-name="ce30" office:value-type="string">
            <text:p>SCELTA CONTRAENTE</text:p>
          </table:table-cell>
          <table:table-cell table:style-name="ce36" office:value-type="string">
            <text:p>DT INIZIO LAV</text:p>
          </table:table-cell>
          <table:table-cell table:style-name="ce52" office:value-type="string">
            <text:p>DT ULTIMAZIONE LAVORI</text:p>
          </table:table-cell>
          <table:table-cell table:style-name="ce59" office:value-type="string">
            <text:p>IMPORTO AGGIUDICAZIONE</text:p>
          </table:table-cell>
          <table:table-cell table:number-columns-repeated="2"/>
          <table:table-cell office:value-type="string">
            <text:p>RAG.SOC AGGIUDICATARIO</text:p>
          </table:table-cell>
          <table:table-cell table:number-columns-repeated="1014"/>
        </table:table-row>
        <table:table-row table:style-name="ro5">
          <table:table-cell table:style-name="ce1" office:value-type="string">
            <text:p>2012</text:p>
          </table:table-cell>
          <table:table-cell table:style-name="ce8" office:value-type="string">
            <text:p>4844031CD3</text:p>
          </table:table-cell>
          <table:table-cell table:style-name="ce1" office:value-type="string">
            <text:p>AFFIDAMENTO SERVIZI ANALOGHI INERENTI INTERVENTI SOCIO-EDUCATIVI TERRITORIALI A FAVORE DI PERSONE CON HANDICAP NEL TERRITORIO CONSORTILE - PERIODO 1/1/2013-31/12/2014. - AMBITO TERRITORIALE 1</text:p>
          </table:table-cell>
          <table:table-cell table:style-name="ce1" office:value-type="string">
            <text:p>06-PROCEDURA NEGOZIATA SENZA PREVIA INDIZIONE DI GARA ART. 221 D.LGS. 163/2006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4-12-31</text:p>
          </table:table-cell>
          <table:table-cell table:style-name="ce61" office:value-type="string">
            <text:p>352666.67</text:p>
          </table:table-cell>
          <table:table-cell table:style-name="ce61" office:value-type="string">
            <text:p>132082.21</text:p>
          </table:table-cell>
          <table:table-cell table:style-name="ce1" office:value-type="string">
            <text:p>03056830015</text:p>
          </table:table-cell>
          <table:table-cell office:value-type="string">
            <text:p>PRO.GE.S.T. COOP SOCIALE – STRADA NUOVA COOP SOCIALE – ANDIRIVIENI COOP SOCIALE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8" office:value-type="float" office:value="4844040443">
            <text:p>4844040443</text:p>
          </table:table-cell>
          <table:table-cell table:style-name="ce1" office:value-type="string">
            <text:p>AFFIDAMENTO SERVIZI ANALOGHI INERENTI INTERVENTI SOCIO-EDUCATIVI TERRITORIALI A FAVORE DI PERSONE CON HANDICAP NEL TERRITORIO CONSORTILE - PERIODO 1/1/2013-31/12/2014. - AMBITO TERRITORIALE 2</text:p>
          </table:table-cell>
          <table:table-cell table:style-name="ce1" office:value-type="string">
            <text:p>06-PROCEDURA NEGOZIATA SENZA PREVIA INDIZIONE DI GARA ART. 221 D.LGS. 163/2006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4-12-31</text:p>
          </table:table-cell>
          <table:table-cell table:style-name="ce61" office:value-type="string">
            <text:p>352666.67</text:p>
          </table:table-cell>
          <table:table-cell table:style-name="ce61" office:value-type="string">
            <text:p>95809.18</text:p>
          </table:table-cell>
          <table:table-cell table:style-name="ce1" office:value-type="string">
            <text:p>03747970014</text:p>
          </table:table-cell>
          <table:table-cell office:value-type="string">
            <text:p>COOPERATIVA ANIMAZIONE VALDOCCO S.C.S. O.N.L.U.S.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8" office:value-type="string">
            <text:p>484404478F</text:p>
          </table:table-cell>
          <table:table-cell table:style-name="ce1" office:value-type="string">
            <text:p>AFFIDAMENTO SERVIZI ANALOGHI INERENTI INTERVENTI SOCIO-EDUCATIVI TERRITORIALI A FAVORE DI PERSONE CON HANDICAP NEL TERRITORIO CONSORTILE - PERIODO 1/1/2013-31/12/2014. - AMBITO TERRITORIALE 3</text:p>
          </table:table-cell>
          <table:table-cell table:style-name="ce1" office:value-type="string">
            <text:p>06-PROCEDURA NEGOZIATA SENZA PREVIA INDIZIONE DI GARA ART. 221 D.LGS. 163/2006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4-12-31</text:p>
          </table:table-cell>
          <table:table-cell table:style-name="ce61" office:value-type="string">
            <text:p>352666.67</text:p>
          </table:table-cell>
          <table:table-cell table:style-name="ce61" office:value-type="string">
            <text:p>71204.86</text:p>
          </table:table-cell>
          <table:table-cell table:style-name="ce1" office:value-type="string">
            <text:p>08120540011</text:p>
          </table:table-cell>
          <table:table-cell office:value-type="string">
            <text:p>ISTITUTO DEI SORDI DI TORINO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8" office:value-type="string">
            <text:p>Z5007FBE8C</text:p>
          </table:table-cell>
          <table:table-cell table:style-name="ce1" office:value-type="string">
            <text:p>INSERIMENTO DI N. 3 MINORI DISABILI IN CENTRI DIURNI - PERIODO 1/1/2013-31/3/2013. de649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3-31</text:p>
          </table:table-cell>
          <table:table-cell table:style-name="ce61" office:value-type="string">
            <text:p>871.65</text:p>
          </table:table-cell>
          <table:table-cell table:style-name="ce61" office:value-type="string">
            <text:p>610.90</text:p>
          </table:table-cell>
          <table:table-cell table:style-name="ce1" office:value-type="string">
            <text:p>07861360019</text:p>
          </table:table-cell>
          <table:table-cell office:value-type="string">
            <text:p>SOCIETA' COOPERATIVA SOCIALE INTERACTIVE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8" office:value-type="string">
            <text:p>ZA707FBE77</text:p>
          </table:table-cell>
          <table:table-cell table:style-name="ce1" office:value-type="string">
            <text:p>INSERIMENTO DI N. 3 MINORI DISABILI IN CENTRI DIURNI - PERIODO 1/1/2013-31/3/2013. de649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3-31</text:p>
          </table:table-cell>
          <table:table-cell table:style-name="ce61" office:value-type="string">
            <text:p>1000.00</text:p>
          </table:table-cell>
          <table:table-cell table:style-name="ce61" office:value-type="string">
            <text:p>300.00</text:p>
          </table:table-cell>
          <table:table-cell table:style-name="ce1" office:value-type="string">
            <text:p>03982610010</text:p>
          </table:table-cell>
          <table:table-cell office:value-type="string">
            <text:p>COOPERATIVA LA TEND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8" office:value-type="string">
            <text:p>Z3607FBE67</text:p>
          </table:table-cell>
          <table:table-cell table:style-name="ce1" office:value-type="string">
            <text:p>INSERIMENTO DI N. 3 MINORI DISABILI IN CENTRI DIURNI - PERIODO 1/1/2013-31/3/2013. de649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3-31</text:p>
          </table:table-cell>
          <table:table-cell table:style-name="ce61" office:value-type="string">
            <text:p>624.00</text:p>
          </table:table-cell>
          <table:table-cell table:style-name="ce61" office:value-type="string">
            <text:p>576.00</text:p>
          </table:table-cell>
          <table:table-cell table:style-name="ce1" office:value-type="string">
            <text:p>92513180015</text:p>
          </table:table-cell>
          <table:table-cell office:value-type="string">
            <text:p>ASSOCIAZIONE UNA CASA PER GLI AMICI DI FRANCESCO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8" office:value-type="string">
            <text:p>Z5207FBE1B</text:p>
          </table:table-cell>
          <table:table-cell table:style-name="ce1" office:value-type="string">
            <text:p>INSERIMENTO DI N. 4 ADULTI IN STRUTTURE DIVERSE - PERIODO 1/1/2013-31/3/2013 DE651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3-31</text:p>
          </table:table-cell>
          <table:table-cell table:style-name="ce61" office:value-type="string">
            <text:p>9135.00</text:p>
          </table:table-cell>
          <table:table-cell table:style-name="ce61" office:value-type="string">
            <text:p>9135</text:p>
          </table:table-cell>
          <table:table-cell table:style-name="ce1" office:value-type="string">
            <text:p>05327770011</text:p>
          </table:table-cell>
          <table:table-cell office:value-type="string">
            <text:p>VALPIANA SOC. COOP. SOC.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8" office:value-type="string">
            <text:p>Z7307FBE2D</text:p>
          </table:table-cell>
          <table:table-cell table:style-name="ce1" office:value-type="string">
            <text:p>INSERIMENTO DI ADULTO IN STRUTTURE DIVERSE - PERIODO 1/1/2013-31/3/2013 DE651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3-31</text:p>
          </table:table-cell>
          <table:table-cell table:style-name="ce61" office:value-type="string">
            <text:p>9122.40</text:p>
          </table:table-cell>
          <table:table-cell table:style-name="ce61" office:value-type="string">
            <text:p>9021</text:p>
          </table:table-cell>
          <table:table-cell table:style-name="ce1" office:value-type="string">
            <text:p>03982610010</text:p>
          </table:table-cell>
          <table:table-cell office:value-type="string">
            <text:p>COOPERATIVA LA TEND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8" office:value-type="string">
            <text:p>Z9407FBE3F</text:p>
          </table:table-cell>
          <table:table-cell table:style-name="ce1" office:value-type="string">
            <text:p>INSERIMENTO DI ADULTO <text:s/>IN STRUTTURE DIVERSE - PERIODO 1/1/2013-31/3/2013 DE651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3-31</text:p>
          </table:table-cell>
          <table:table-cell table:style-name="ce61" office:value-type="string">
            <text:p>3600.00</text:p>
          </table:table-cell>
          <table:table-cell table:style-name="ce61" office:value-type="string">
            <text:p>2360</text:p>
          </table:table-cell>
          <table:table-cell table:style-name="ce1" office:value-type="string">
            <text:p>01979490032</text:p>
          </table:table-cell>
          <table:table-cell office:value-type="string">
            <text:p>A.R.A.D. ONLUS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8" office:value-type="string">
            <text:p>Z9407FBE3F</text:p>
          </table:table-cell>
          <table:table-cell table:style-name="ce1" office:value-type="string">
            <text:p>INSERIMENTO DI ADULTO IN STRUTTURE DIVERSE - PERIODO 1/1/2013-31/3/2013 DE651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3-31</text:p>
          </table:table-cell>
          <table:table-cell table:style-name="ce61" office:value-type="string">
            <text:p>3600.00</text:p>
          </table:table-cell>
          <table:table-cell table:style-name="ce61" office:value-type="string">
            <text:p>3600</text:p>
          </table:table-cell>
          <table:table-cell table:style-name="ce1" office:value-type="string">
            <text:p>01979490032</text:p>
          </table:table-cell>
          <table:table-cell office:value-type="string">
            <text:p>A.R.A.D. ONLUS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office:value-type="string">
            <text:p>2012</text:p>
          </table:table-cell>
          <table:table-cell table:style-name="ce8" office:value-type="string">
            <text:p>Z820800EB2</text:p>
          </table:table-cell>
          <table:table-cell table:style-name="ce1" office:value-type="string">
            <text:p>INSERIMENTO DI MINORI IN COMUNITA' - PERIODO 1/1/2013-31/3/2013 DE652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3-31</text:p>
          </table:table-cell>
          <table:table-cell table:number-columns-repeated="2" table:style-name="ce61" office:value-type="string">
            <text:p>4500.00</text:p>
          </table:table-cell>
          <table:table-cell table:style-name="ce8" office:value-type="string">
            <text:p>09148450019</text:p>
          </table:table-cell>
          <table:table-cell office:value-type="string">
            <text:p>ASS. HESED ONLUS</text:p>
          </table:table-cell>
          <table:table-cell office:value-type="string">
            <text:p>Italia</text:p>
          </table:table-cell>
          <table:table-cell table:style-name="ce88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office:value-type="string">
            <text:p>2012</text:p>
          </table:table-cell>
          <table:table-cell table:style-name="ce8" office:value-type="string">
            <text:p>Z100800F58</text:p>
          </table:table-cell>
          <table:table-cell table:style-name="ce1" office:value-type="string">
            <text:p>INSERIMENTO DI MINORI IN COMUNITA' - PERIODO 1/1/2013-31/3/2013 DE652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3-31</text:p>
          </table:table-cell>
          <table:table-cell table:number-columns-repeated="2" table:style-name="ce61" office:value-type="string">
            <text:p>6371.10</text:p>
          </table:table-cell>
          <table:table-cell office:value-type="string">
            <text:p>08945160011</text:p>
          </table:table-cell>
          <table:table-cell office:value-type="string">
            <text:p>COOP. LA CASA PER CASO</text:p>
          </table:table-cell>
          <table:table-cell office:value-type="string">
            <text:p>Italia</text:p>
          </table:table-cell>
          <table:table-cell table:style-name="ce88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office:value-type="string">
            <text:p>2012</text:p>
          </table:table-cell>
          <table:table-cell table:style-name="ce8" office:value-type="string">
            <text:p>Z1D0800FE8</text:p>
          </table:table-cell>
          <table:table-cell table:style-name="ce1" office:value-type="string">
            <text:p>INSERIMENTO DI MINORI IN COMUNITA' - PERIODO 1/1/2013-31/3/2013 DE652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3-31</text:p>
          </table:table-cell>
          <table:table-cell table:style-name="ce61" office:value-type="string">
            <text:p>6851.70</text:p>
          </table:table-cell>
          <table:table-cell table:style-name="ce61" office:value-type="string">
            <text:p>2360.21</text:p>
          </table:table-cell>
          <table:table-cell office:value-type="string">
            <text:p>05442580014</text:p>
          </table:table-cell>
          <table:table-cell office:value-type="string">
            <text:p>COOP. SOC. TERRA MIA</text:p>
          </table:table-cell>
          <table:table-cell office:value-type="string">
            <text:p>Italia</text:p>
          </table:table-cell>
          <table:table-cell table:style-name="ce88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office:value-type="string">
            <text:p>2012</text:p>
          </table:table-cell>
          <table:table-cell table:style-name="ce8" office:value-type="string">
            <text:p>ZE20801205</text:p>
          </table:table-cell>
          <table:table-cell table:style-name="ce1" office:value-type="string">
            <text:p>INSERIMENTO DI MINORI IN COMUNITA' - PERIODO 1/1/2013-31/3/2013 DE652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3-31</text:p>
          </table:table-cell>
          <table:table-cell table:number-columns-repeated="2" table:style-name="ce61" office:value-type="string">
            <text:p>10005.00</text:p>
          </table:table-cell>
          <table:table-cell office:value-type="string">
            <text:p>07628390010</text:p>
          </table:table-cell>
          <table:table-cell office:value-type="string">
            <text:p>COOP. SOC. CRISALIDE</text:p>
          </table:table-cell>
          <table:table-cell office:value-type="string">
            <text:p>Italia</text:p>
          </table:table-cell>
          <table:table-cell table:style-name="ce88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office:value-type="string">
            <text:p>2012</text:p>
          </table:table-cell>
          <table:table-cell table:style-name="ce8" office:value-type="string">
            <text:p>ZE20801205</text:p>
          </table:table-cell>
          <table:table-cell table:style-name="ce1" office:value-type="string">
            <text:p>INSERIMENTO DI MINORI IN COMUNITA' - PERIODO 1/1/2013-31/3/2013 DE652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3-31</text:p>
          </table:table-cell>
          <table:table-cell table:style-name="ce61" office:value-type="string">
            <text:p>3686.28</text:p>
          </table:table-cell>
          <table:table-cell table:style-name="ce61" office:value-type="string">
            <text:p>2833.79</text:p>
          </table:table-cell>
          <table:table-cell office:value-type="string">
            <text:p>07628390010</text:p>
          </table:table-cell>
          <table:table-cell office:value-type="string">
            <text:p>COOP. SOC. CRISALIDE</text:p>
          </table:table-cell>
          <table:table-cell office:value-type="string">
            <text:p>Italia</text:p>
          </table:table-cell>
          <table:table-cell table:style-name="ce88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office:value-type="string">
            <text:p>2012</text:p>
          </table:table-cell>
          <table:table-cell table:style-name="ce8" office:value-type="string">
            <text:p>Z080800F26</text:p>
          </table:table-cell>
          <table:table-cell table:style-name="ce1" office:value-type="string">
            <text:p>INSERIMENTO DI MINORI IN COMUNITA' - PERIODO 1/1/2013-31/3/2013 DE652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3-31</text:p>
          </table:table-cell>
          <table:table-cell table:style-name="ce61" office:value-type="string">
            <text:p>6280.55</text:p>
          </table:table-cell>
          <table:table-cell table:style-name="ce61" office:value-type="string">
            <text:p>5641.85</text:p>
          </table:table-cell>
          <table:table-cell table:style-name="ce53" office:value-type="string">
            <text:p>04982340012</text:p>
          </table:table-cell>
          <table:table-cell office:value-type="string">
            <text:p>GRUPPO SIMET <text:s/>S.R.L.</text:p>
          </table:table-cell>
          <table:table-cell office:value-type="string">
            <text:p>Italia</text:p>
          </table:table-cell>
          <table:table-cell table:style-name="ce88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office:value-type="string">
            <text:p>2012</text:p>
          </table:table-cell>
          <table:table-cell table:style-name="ce8" office:value-type="string">
            <text:p>ZF50801047</text:p>
          </table:table-cell>
          <table:table-cell table:style-name="ce1" office:value-type="string">
            <text:p>INSERIMENTO DI MINORI IN COMUNITA' - PERIODO 1/1/2013-31/3/2013 DE652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3-31</text:p>
          </table:table-cell>
          <table:table-cell table:number-columns-repeated="2" table:style-name="ce61" office:value-type="string">
            <text:p>17910.00</text:p>
          </table:table-cell>
          <table:table-cell office:value-type="string">
            <text:p>02370510014</text:p>
          </table:table-cell>
          <table:table-cell office:value-type="string">
            <text:p>ASSOCIAZIONE CASA NOSTRA</text:p>
          </table:table-cell>
          <table:table-cell office:value-type="string">
            <text:p>Italia</text:p>
          </table:table-cell>
          <table:table-cell table:style-name="ce88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office:value-type="string">
            <text:p>2012</text:p>
          </table:table-cell>
          <table:table-cell table:style-name="ce8" office:value-type="string">
            <text:p>Z560800F95</text:p>
          </table:table-cell>
          <table:table-cell table:style-name="ce1" office:value-type="string">
            <text:p>INSERIMENTO DI MINORI IN COMUNITA' - PERIODO 1/1/2013-31/3/2013 DE652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3-31</text:p>
          </table:table-cell>
          <table:table-cell table:number-columns-repeated="2" table:style-name="ce61" office:value-type="string">
            <text:p>6480.00</text:p>
          </table:table-cell>
          <table:table-cell office:value-type="string">
            <text:p>05569090011</text:p>
          </table:table-cell>
          <table:table-cell office:value-type="string">
            <text:p>COO. SOC. MIRAFIORI</text:p>
          </table:table-cell>
          <table:table-cell office:value-type="string">
            <text:p>Italia</text:p>
          </table:table-cell>
          <table:table-cell table:style-name="ce88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office:value-type="string">
            <text:p>2012</text:p>
          </table:table-cell>
          <table:table-cell table:style-name="ce8" office:value-type="string">
            <text:p>Z4808010B6</text:p>
          </table:table-cell>
          <table:table-cell table:style-name="ce1" office:value-type="string">
            <text:p>INSERIMENTO DI MINORI IN COMUNITA' - PERIODO 1/1/2013-31/3/2013 DE652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3-31</text:p>
          </table:table-cell>
          <table:table-cell table:number-columns-repeated="2" table:style-name="ce61" office:value-type="string">
            <text:p>8955.00</text:p>
          </table:table-cell>
          <table:table-cell office:value-type="string">
            <text:p>02370510014</text:p>
          </table:table-cell>
          <table:table-cell office:value-type="string">
            <text:p>ASSOCIAZIONE CASA NOSTRA</text:p>
          </table:table-cell>
          <table:table-cell office:value-type="string">
            <text:p>Italia</text:p>
          </table:table-cell>
          <table:table-cell table:style-name="ce88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office:value-type="string">
            <text:p>2012</text:p>
          </table:table-cell>
          <table:table-cell table:style-name="ce8" office:value-type="string">
            <text:p>ZF50801047</text:p>
          </table:table-cell>
          <table:table-cell table:style-name="ce1" office:value-type="string">
            <text:p>INSERIMENTO DI MINORI IN COMUNITA' - PERIODO 1/1/2013-31/3/2013 DE652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3-31</text:p>
          </table:table-cell>
          <table:table-cell table:style-name="ce61" office:value-type="string">
            <text:p>10400.43</text:p>
          </table:table-cell>
          <table:table-cell table:style-name="ce61" office:value-type="string">
            <text:p>9354.90</text:p>
          </table:table-cell>
          <table:table-cell office:value-type="string">
            <text:p>02370510014</text:p>
          </table:table-cell>
          <table:table-cell office:value-type="string">
            <text:p>ASSOCIAZIONE CASA NOSTRA</text:p>
          </table:table-cell>
          <table:table-cell office:value-type="string">
            <text:p>Italia</text:p>
          </table:table-cell>
          <table:table-cell table:style-name="ce88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office:value-type="string">
            <text:p>2012</text:p>
          </table:table-cell>
          <table:table-cell table:style-name="ce8" office:value-type="string">
            <text:p>Z4808010B6</text:p>
          </table:table-cell>
          <table:table-cell table:style-name="ce1" office:value-type="string">
            <text:p>INSERIMENTO DI MINORI IN COMUNITA' - PERIODO 1/1/2013-31/3/2013 DE652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3-31</text:p>
          </table:table-cell>
          <table:table-cell table:style-name="ce61" office:value-type="string">
            <text:p>11840.43</text:p>
          </table:table-cell>
          <table:table-cell table:style-name="ce61" office:value-type="string">
            <text:p>11835.00</text:p>
          </table:table-cell>
          <table:table-cell office:value-type="string">
            <text:p>02370510014</text:p>
          </table:table-cell>
          <table:table-cell office:value-type="string">
            <text:p>ASSOCIAZIONE CASA NOSTRA</text:p>
          </table:table-cell>
          <table:table-cell office:value-type="string">
            <text:p>Italia</text:p>
          </table:table-cell>
          <table:table-cell table:style-name="ce88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office:value-type="string">
            <text:p>2012</text:p>
          </table:table-cell>
          <table:table-cell table:style-name="ce8" office:value-type="string">
            <text:p>ZDF07FB316</text:p>
          </table:table-cell>
          <table:table-cell table:style-name="ce1" office:value-type="string">
            <text:p>INSERIMENTO NUCLEO FAMILIARE IN STRUTTURA - PERIODO 1/1/2013-31/3/2013 DE653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3-31</text:p>
          </table:table-cell>
          <table:table-cell table:style-name="ce61" office:value-type="string">
            <text:p>3625,50</text:p>
          </table:table-cell>
          <table:table-cell table:style-name="ce61" office:value-type="string">
            <text:p>3625.80</text:p>
          </table:table-cell>
          <table:table-cell office:value-type="string">
            <text:p>01879950010</text:p>
          </table:table-cell>
          <table:table-cell office:value-type="string">
            <text:p>FONDAZIONE DIFESA FANCIULLI</text:p>
          </table:table-cell>
          <table:table-cell office:value-type="string">
            <text:p>Italia</text:p>
          </table:table-cell>
          <table:table-cell table:style-name="ce88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office:value-type="string">
            <text:p>2012</text:p>
          </table:table-cell>
          <table:table-cell table:style-name="ce8" office:value-type="string">
            <text:p>ZDF07FB316</text:p>
          </table:table-cell>
          <table:table-cell table:style-name="ce1" office:value-type="string">
            <text:p>INSERIMENTO NUCLEO FAMILIARE IN STRUTTURA - PERIODO 1/1/2013-31/3/2013 DE653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3-31</text:p>
          </table:table-cell>
          <table:table-cell table:number-columns-repeated="2" table:style-name="ce61" office:value-type="string">
            <text:p>5505.00</text:p>
          </table:table-cell>
          <table:table-cell office:value-type="string">
            <text:p>01879950010</text:p>
          </table:table-cell>
          <table:table-cell office:value-type="string">
            <text:p>FONDAZIONE DIFESA FANCIULLI</text:p>
          </table:table-cell>
          <table:table-cell office:value-type="string">
            <text:p>Italia</text:p>
          </table:table-cell>
          <table:table-cell table:style-name="ce88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office:value-type="string">
            <text:p>2012</text:p>
          </table:table-cell>
          <table:table-cell table:style-name="ce8" office:value-type="string">
            <text:p>Z3707FB3E3</text:p>
          </table:table-cell>
          <table:table-cell table:style-name="ce1" office:value-type="string">
            <text:p>INSERIMENTO NUCLEO FAMILIARE IN STRUTTURA - PERIODO 1/1/2013-31/3/2013 DE653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3-31</text:p>
          </table:table-cell>
          <table:table-cell table:number-columns-repeated="2" table:style-name="ce61" office:value-type="string">
            <text:p>12006.00</text:p>
          </table:table-cell>
          <table:table-cell office:value-type="string">
            <text:p>07343210014</text:p>
          </table:table-cell>
          <table:table-cell office:value-type="string">
            <text:p>GRUPPO ARCO SNC</text:p>
          </table:table-cell>
          <table:table-cell office:value-type="string">
            <text:p>Italia</text:p>
          </table:table-cell>
          <table:table-cell table:style-name="ce88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office:value-type="string">
            <text:p>2012</text:p>
          </table:table-cell>
          <table:table-cell table:style-name="ce8" office:value-type="string">
            <text:p>Z8E07FB4C9</text:p>
          </table:table-cell>
          <table:table-cell table:style-name="ce1" office:value-type="string">
            <text:p>INSERIMENTO NUCLEO FAMILIARE IN STRUTTURA - PERIODO 1/1/2013-31/3/2013 DE653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3-31</text:p>
          </table:table-cell>
          <table:table-cell table:number-columns-repeated="2" table:style-name="ce61" office:value-type="string">
            <text:p>1455.00</text:p>
          </table:table-cell>
          <table:table-cell office:value-type="string">
            <text:p>04795800012</text:p>
          </table:table-cell>
          <table:table-cell office:value-type="string">
            <text:p>IPAB CASA BENEFICA</text:p>
          </table:table-cell>
          <table:table-cell office:value-type="string">
            <text:p>Italia</text:p>
          </table:table-cell>
          <table:table-cell table:style-name="ce88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office:value-type="string">
            <text:p>2012</text:p>
          </table:table-cell>
          <table:table-cell table:style-name="ce8" office:value-type="string">
            <text:p>Z7907FB502</text:p>
          </table:table-cell>
          <table:table-cell table:style-name="ce1" office:value-type="string">
            <text:p>INSERIMENTO NUCLEO FAMILIARE IN STRUTTURA - PERIODO 1/1/2013-31/3/2013 DE653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3-31</text:p>
          </table:table-cell>
          <table:table-cell table:style-name="ce61" office:value-type="string">
            <text:p>16430.40</text:p>
          </table:table-cell>
          <table:table-cell table:style-name="ce61" office:value-type="string">
            <text:p>14604.80</text:p>
          </table:table-cell>
          <table:table-cell office:value-type="string">
            <text:p>02119660013</text:p>
          </table:table-cell>
          <table:table-cell office:value-type="string">
            <text:p>ASS. GRUPPO ABELE</text:p>
          </table:table-cell>
          <table:table-cell office:value-type="string">
            <text:p>Italia</text:p>
          </table:table-cell>
          <table:table-cell table:style-name="ce88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office:value-type="string">
            <text:p>2012</text:p>
          </table:table-cell>
          <table:table-cell table:style-name="ce8" office:value-type="string">
            <text:p>Z580801310</text:p>
          </table:table-cell>
          <table:table-cell table:style-name="ce1" office:value-type="string">
            <text:p>INSERIMENTO DISABILE IN CENTRO SCOLASTICO - PERIODO 1/1/2013-15/6/2013 DE658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6-15</text:p>
          </table:table-cell>
          <table:table-cell table:number-columns-repeated="2" table:style-name="ce61" office:value-type="string">
            <text:p>3060.95</text:p>
          </table:table-cell>
          <table:table-cell office:value-type="string">
            <text:p>08120540011</text:p>
          </table:table-cell>
          <table:table-cell office:value-type="string">
            <text:p>ISTITUTO DEI SORDI DI TORINO</text:p>
          </table:table-cell>
          <table:table-cell office:value-type="string">
            <text:p>Italia</text:p>
          </table:table-cell>
          <table:table-cell table:style-name="ce88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office:value-type="string">
            <text:p>2012</text:p>
          </table:table-cell>
          <table:table-cell table:style-name="ce8" office:value-type="string">
            <text:p>Z740818B44</text:p>
          </table:table-cell>
          <table:table-cell table:style-name="ce1" office:value-type="string">
            <text:p>ATTIVITA' LEGALE RECUPERO CREDITI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12-31</text:p>
          </table:table-cell>
          <table:table-cell table:style-name="ce61" office:value-type="string">
            <text:p>5900.00</text:p>
          </table:table-cell>
          <table:table-cell table:style-name="ce61" office:value-type="string">
            <text:p>0.00</text:p>
          </table:table-cell>
          <table:table-cell office:value-type="string">
            <text:p>06101540018</text:p>
          </table:table-cell>
          <table:table-cell office:value-type="string">
            <text:p>STUDIO LEGALE AVV. CHIADO'</text:p>
          </table:table-cell>
          <table:table-cell office:value-type="string">
            <text:p>Italia</text:p>
          </table:table-cell>
          <table:table-cell table:style-name="ce88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8" office:value-type="string">
            <text:p>Z680843757</text:p>
          </table:table-cell>
          <table:table-cell table:style-name="ce1" office:value-type="string">
            <text:p>FORNITURA PASTI PER GLI UTENTI DEL CENTRO DIURNO PER DISABILI <text:s/>DI CIRIE' - GENNAIO / LUGLIO 2013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7-31</text:p>
          </table:table-cell>
          <table:table-cell table:style-name="ce62" office:value-type="string">
            <text:p>1000.00</text:p>
          </table:table-cell>
          <table:table-cell table:style-name="ce61" office:value-type="string">
            <text:p>0.00</text:p>
          </table:table-cell>
          <table:table-cell table:style-name="ce1" office:value-type="string">
            <text:p>10751960013</text:p>
          </table:table-cell>
          <table:table-cell office:value-type="string">
            <text:p>ATRIUM CAFE'DI DE GIORGIS PAOLO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9" office:value-type="string">
            <text:p>Z9D08437E6</text:p>
          </table:table-cell>
          <table:table-cell table:style-name="ce1" office:value-type="string">
            <text:p>FORNITURA PASTI PER GLI UTENTI DEL CENTRO DIURNO PER DISABILI DI BORGARO T.SE - <text:s/>PERIODO: PRIMO SEMESTRE 2013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6-30</text:p>
          </table:table-cell>
          <table:table-cell table:number-columns-repeated="2" table:style-name="ce61" office:value-type="string">
            <text:p>1721.90</text:p>
          </table:table-cell>
          <table:table-cell table:style-name="ce1" office:value-type="string">
            <text:p>09256430019</text:p>
          </table:table-cell>
          <table:table-cell office:value-type="string">
            <text:p>NEW TIFFANY DI DIOGUARDI M.&amp; C. S.N.C.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9" office:value-type="string">
            <text:p>Z0E08465AD</text:p>
          </table:table-cell>
          <table:table-cell table:style-name="ce1" office:value-type="string">
            <text:p>FORNITURA PASTI PER GLI UTENTI DEL CENTRO DIURNO PER DISABILI DI BORGARO T.SE - <text:s/>PERIODO: PRIMO SEMESTRE 2013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6-30</text:p>
          </table:table-cell>
          <table:table-cell table:style-name="ce62" office:value-type="string">
            <text:p>4200.00</text:p>
          </table:table-cell>
          <table:table-cell table:style-name="ce61" office:value-type="string">
            <text:p>3677.90</text:p>
          </table:table-cell>
          <table:table-cell table:style-name="ce1" office:value-type="string">
            <text:p>06686320018</text:p>
          </table:table-cell>
          <table:table-cell office:value-type="string">
            <text:p>BAR TRATTORIA CHICO LOCO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9" office:value-type="string">
            <text:p>Z1608465DF</text:p>
          </table:table-cell>
          <table:table-cell table:style-name="ce1" office:value-type="string">
            <text:p>FORNITURA PASTI PER GLI UTENTI DEL CENTRO DIURNO PER DISABILI DI BORGARO T.SE - <text:s/>PERIODO: PRIMO SEMESTRE 2013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6-30</text:p>
          </table:table-cell>
          <table:table-cell table:style-name="ce62" office:value-type="string">
            <text:p>500.00</text:p>
          </table:table-cell>
          <table:table-cell table:style-name="ce61" office:value-type="string">
            <text:p>0.00</text:p>
          </table:table-cell>
          <table:table-cell table:style-name="ce1" office:value-type="string">
            <text:p>09695190018</text:p>
          </table:table-cell>
          <table:table-cell office:value-type="string">
            <text:p>IL BELLO DELLE BOCCE CONTINU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9" office:value-type="string">
            <text:p>ZA70847762</text:p>
          </table:table-cell>
          <table:table-cell table:style-name="ce1" office:value-type="string">
            <text:p>FORNITURA PASTI PER GLI UTENTI DEL CENTRO DIURNO PER DISABILI DI BORGARO T.SE - <text:s/>PERIODO: PRIMO SEMESTRE 2013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6-30</text:p>
          </table:table-cell>
          <table:table-cell table:style-name="ce62" office:value-type="string">
            <text:p>1800.00</text:p>
          </table:table-cell>
          <table:table-cell table:style-name="ce61" office:value-type="string">
            <text:p>1625.90</text:p>
          </table:table-cell>
          <table:table-cell table:style-name="ce1" office:value-type="string">
            <text:p>10843640011</text:p>
          </table:table-cell>
          <table:table-cell office:value-type="string">
            <text:p>JUMP 2013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9" office:value-type="string">
            <text:p>ZF108438F8</text:p>
          </table:table-cell>
          <table:table-cell table:style-name="ce1" office:value-type="string">
            <text:p>FORNITURA PASTI PER GLI UTENTI DEL CENTRO DIURNO PER DISABILI <text:s/>DI MATHI - PRIMO SEMESTRE 2013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6-30</text:p>
          </table:table-cell>
          <table:table-cell table:number-columns-repeated="2" table:style-name="ce61" office:value-type="string">
            <text:p>2100.00</text:p>
          </table:table-cell>
          <table:table-cell table:style-name="ce1" office:value-type="string">
            <text:p>07285680018</text:p>
          </table:table-cell>
          <table:table-cell office:value-type="string">
            <text:p>L'IPPOGRIFO COPP SOCIALE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9" office:value-type="string">
            <text:p>ZB80849670</text:p>
          </table:table-cell>
          <table:table-cell table:style-name="ce1" office:value-type="string">
            <text:p>FORNITURA PASTI PER GLI UTENTI DEL CENTRO DIURNO PER DISABILI <text:s/>DI MATHI - PRIMO SEMESTRE 2013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6-30</text:p>
          </table:table-cell>
          <table:table-cell table:number-columns-repeated="2" table:style-name="ce61" office:value-type="string">
            <text:p>1832.72</text:p>
          </table:table-cell>
          <table:table-cell table:style-name="ce1" office:value-type="string">
            <text:p>10799470017</text:p>
          </table:table-cell>
          <table:table-cell office:value-type="string">
            <text:p>DOCK'S RESTAURANT SNC DI VOUK GIACOMO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9" office:value-type="string">
            <text:p>ZCC08497E8</text:p>
          </table:table-cell>
          <table:table-cell table:style-name="ce1" office:value-type="string">
            <text:p>FORNITURA PASTI PER GLI UTENTI DEL CENTRO DIURNO PER DISABILI <text:s/>DI MATHI - PRIMO SEMESTRE 2013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6-30</text:p>
          </table:table-cell>
          <table:table-cell table:number-columns-repeated="2" table:style-name="ce61" office:value-type="string">
            <text:p>1994.54</text:p>
          </table:table-cell>
          <table:table-cell table:style-name="ce1" office:value-type="string">
            <text:p>09943120015</text:p>
          </table:table-cell>
          <table:table-cell office:value-type="string">
            <text:p>TRATTORIA TRIPOLI DI MELONI SEREN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9" office:value-type="string">
            <text:p>ZB908498AB</text:p>
          </table:table-cell>
          <table:table-cell table:style-name="ce1" office:value-type="string">
            <text:p>FORNITURA PASTI PER GLI UTENTI DEL CENTRO DIURNO PER DISABILI <text:s/>DI MATHI - PRIMO SEMESTRE 2013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6-30</text:p>
          </table:table-cell>
          <table:table-cell table:style-name="ce61" office:value-type="string">
            <text:p>1750.00</text:p>
          </table:table-cell>
          <table:table-cell table:style-name="ce61" office:value-type="string">
            <text:p>707.72</text:p>
          </table:table-cell>
          <table:table-cell table:style-name="ce1" office:value-type="string">
            <text:p>10284890018</text:p>
          </table:table-cell>
          <table:table-cell office:value-type="string">
            <text:p>PIZZERIA GASTRONOMIA GASTER DI BRACHET COTA CRISTIAN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" office:value-type="string">
            <text:p>ZA007A4864</text:p>
          </table:table-cell>
          <table:table-cell table:style-name="ce1" office:value-type="string">
            <text:p>CARTA PER FOTOCOPIE <text:s/>A4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2-12-10</text:p>
          </table:table-cell>
          <table:table-cell/>
          <table:table-cell table:style-name="ce63" office:value-type="string">
            <text:p>479.59</text:p>
          </table:table-cell>
          <table:table-cell table:style-name="ce63" office:value-type="string">
            <text:p>459.59</text:p>
          </table:table-cell>
          <table:table-cell table:style-name="ce53" office:value-type="string">
            <text:p>7491520156</text:p>
          </table:table-cell>
          <table:table-cell office:value-type="string">
            <text:p>MONDOFFICE <text:s/>S.R.L.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" office:value-type="string">
            <text:p>Z8F07A5961</text:p>
          </table:table-cell>
          <table:table-cell table:style-name="ce1" office:value-type="string">
            <text:p>FORNITURA AGEND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2-12-10</text:p>
          </table:table-cell>
          <table:table-cell/>
          <table:table-cell table:number-columns-repeated="2" table:style-name="ce63" office:value-type="string">
            <text:p>107.15</text:p>
          </table:table-cell>
          <table:table-cell table:style-name="ce53" office:value-type="string">
            <text:p>7491520156</text:p>
          </table:table-cell>
          <table:table-cell office:value-type="string">
            <text:p>MONDOFFICE <text:s/>S.R.L.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" office:value-type="string">
            <text:p>Z5307AC3F6</text:p>
          </table:table-cell>
          <table:table-cell table:style-name="ce1" office:value-type="string">
            <text:p>PNEUMATICI INVERNALI PER DOBLO' <text:s/>EH743RN MISURA 135/60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2-12-11</text:p>
          </table:table-cell>
          <table:table-cell/>
          <table:table-cell table:number-columns-repeated="2" table:style-name="ce63" office:value-type="string">
            <text:p>571.20</text:p>
          </table:table-cell>
          <table:table-cell table:style-name="ce53" office:value-type="string">
            <text:p>02146540014</text:p>
          </table:table-cell>
          <table:table-cell office:value-type="string">
            <text:p>LUPO SERGIO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" office:value-type="string">
            <text:p>Z8907ACA98</text:p>
          </table:table-cell>
          <table:table-cell table:style-name="ce1" office:value-type="string">
            <text:p>PNEUMATICI INVERNALI PER FIAT PANDA <text:s/>CE930VW MISURA 135/30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2-12-11</text:p>
          </table:table-cell>
          <table:table-cell/>
          <table:table-cell table:number-columns-repeated="2" table:style-name="ce63" office:value-type="string">
            <text:p>173.20</text:p>
          </table:table-cell>
          <table:table-cell table:style-name="ce53" office:value-type="string">
            <text:p>02146540014</text:p>
          </table:table-cell>
          <table:table-cell office:value-type="string">
            <text:p>LUPO SERGIO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" office:value-type="string">
            <text:p>Z170701033</text:p>
          </table:table-cell>
          <table:table-cell table:style-name="ce1" office:value-type="string">
            <text:p>INTERVENTO DI RIPARAZIONE CON SOSTITUZIONE PULSANTE ESTERNO 2° PIANO ASCENSORE C/O CASA DEI PIN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2-12-13</text:p>
          </table:table-cell>
          <table:table-cell/>
          <table:table-cell table:number-columns-repeated="2" table:style-name="ce63" office:value-type="string">
            <text:p>70.77</text:p>
          </table:table-cell>
          <table:table-cell table:style-name="ce53" office:value-type="string">
            <text:p>04982340012</text:p>
          </table:table-cell>
          <table:table-cell office:value-type="string">
            <text:p>GRUPPO SIMET <text:s/>S.R.L.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" office:value-type="string">
            <text:p>Z4F0804690</text:p>
          </table:table-cell>
          <table:table-cell table:style-name="ce1" office:value-type="string">
            <text:p>SOSTITUZIONE PULSANTE DI CHIAMATA 2° PIANO C/O CASA DEI PINI - RABBOCCO OLIO CENTRALINA - RECUPERO CHIAVI IN FOSSA C/O CDI MATH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2-12-21</text:p>
          </table:table-cell>
          <table:table-cell/>
          <table:table-cell table:number-columns-repeated="2" table:style-name="ce63" office:value-type="string">
            <text:p>245.77</text:p>
          </table:table-cell>
          <table:table-cell table:style-name="ce53" office:value-type="string">
            <text:p>04982340012</text:p>
          </table:table-cell>
          <table:table-cell office:value-type="string">
            <text:p>GRUPPO SIMET <text:s/>S.R.L.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" office:value-type="string">
            <text:p>Z1D0308F69</text:p>
          </table:table-cell>
          <table:table-cell table:style-name="ce1" office:value-type="string">
            <text:p>INTERVENTO STRAORDINARIO DI DERATTIZZAZIONE SOLAIO DELLA STRUTTURA CASA DEI PIN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2-12-21</text:p>
          </table:table-cell>
          <table:table-cell/>
          <table:table-cell table:number-columns-repeated="2" table:style-name="ce63" office:value-type="string">
            <text:p>180.00</text:p>
          </table:table-cell>
          <table:table-cell table:style-name="ce53" office:value-type="string">
            <text:p>07150660012</text:p>
          </table:table-cell>
          <table:table-cell office:value-type="string">
            <text:p>BIOSAN S.R.L.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8" office:value-type="string">
            <text:p>ZB90795CF4</text:p>
          </table:table-cell>
          <table:table-cell table:style-name="ce1" office:value-type="string">
            <text:p>RINNOVO CASELLA POSTA ELETTRONICA CERTIFICATA LEGALMAIL</text:p>
          </table:table-cell>
          <table:table-cell table:style-name="ce3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25.00</text:p>
          </table:table-cell>
          <table:table-cell table:style-name="ce63" office:value-type="string">
            <text:p>25.00</text:p>
          </table:table-cell>
          <table:table-cell table:style-name="ce1" office:value-type="string">
            <text:p>09639651000</text:p>
          </table:table-cell>
          <table:table-cell office:value-type="string">
            <text:p>BUSINESS TEAM S.R.L.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8" office:value-type="string">
            <text:p>ZDA07B105A</text:p>
          </table:table-cell>
          <table:table-cell table:style-name="ce1" office:value-type="string">
            <text:p>INSERIMENTO DI UN MINORE IN COMUNITA' – PERIODO 25/11/2012-31/12/2012</text:p>
          </table:table-cell>
          <table:table-cell table:style-name="ce31" office:value-type="string">
            <text:p>23-AFFIDAMENTO IN ECONOMIA - AFFIDAMENTO DIRETTO</text:p>
          </table:table-cell>
          <table:table-cell table:style-name="ce38" office:value-type="string">
            <text:p>2012-11-25</text:p>
          </table:table-cell>
          <table:table-cell table:style-name="ce6" office:value-type="string">
            <text:p>2012-12-31</text:p>
          </table:table-cell>
          <table:table-cell table:style-name="ce61" office:value-type="string">
            <text:p>4311.29</text:p>
          </table:table-cell>
          <table:table-cell table:style-name="ce63" office:value-type="string">
            <text:p>4311.29</text:p>
          </table:table-cell>
          <table:table-cell table:style-name="ce1" office:value-type="string">
            <text:p>02467680019</text:p>
          </table:table-cell>
          <table:table-cell office:value-type="string">
            <text:p>CRESCERE INSIEME COOPERATIVA SOCIALE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8" office:value-type="string">
            <text:p>Z6407A0732</text:p>
          </table:table-cell>
          <table:table-cell table:style-name="ce1" office:value-type="string">
            <text:p>INTERVENTO EDUCATIVO A FAVORE DELLA MINORE DISABILE M.E.</text:p>
          </table:table-cell>
          <table:table-cell table:style-name="ce31" office:value-type="string">
            <text:p>23-AFFIDAMENTO IN ECONOMIA - AFFIDAMENTO DIRETTO</text:p>
          </table:table-cell>
          <table:table-cell table:style-name="ce11" office:value-type="string">
            <text:p>2012-12-01</text:p>
          </table:table-cell>
          <table:table-cell table:style-name="ce6" office:value-type="string">
            <text:p>2013-06-30</text:p>
          </table:table-cell>
          <table:table-cell table:style-name="ce61" office:value-type="string">
            <text:p>1234.20</text:p>
          </table:table-cell>
          <table:table-cell table:style-name="ce63" office:value-type="string">
            <text:p>623.70</text:p>
          </table:table-cell>
          <table:table-cell table:style-name="ce1" office:value-type="string">
            <text:p>02892580040</text:p>
          </table:table-cell>
          <table:table-cell office:value-type="string">
            <text:p>MOMO S.C.S.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8" office:value-type="string">
            <text:p>ZD807DFDDF</text:p>
          </table:table-cell>
          <table:table-cell table:style-name="ce1" office:value-type="string">
            <text:p>FORNITURA MULTIFUNZIONE STAMPANTE, FOTOCOPIATRICE, SCANNER, <text:s/>E FAX PER LE SEDI TERRITORIALI, LASTRUTTURA RESIDENZIALE PER ANZIANI “IL GIRASOLE” DI CIRIE' E LA SEDE CENTRALE DEL CIS</text:p>
          </table:table-cell>
          <table:table-cell table:style-name="ce31" office:value-type="string">
            <text:p>26-AFFIDAMENTO DIRETTO IN ADESIONE AD ACCORDO QUADRO/CONVENZIONE</text:p>
          </table:table-cell>
          <table:table-cell table:style-name="ce38" office:value-type="string">
            <text:p>2012-12-17</text:p>
          </table:table-cell>
          <table:table-cell table:style-name="ce6"/>
          <table:table-cell table:style-name="ce61" office:value-type="string">
            <text:p>384.27</text:p>
          </table:table-cell>
          <table:table-cell table:style-name="ce63" office:value-type="string">
            <text:p>384.27</text:p>
          </table:table-cell>
          <table:table-cell table:style-name="ce1" office:value-type="string">
            <text:p>01486330309</text:p>
          </table:table-cell>
          <table:table-cell office:value-type="string">
            <text:p>DPS INFORMATICA s.n.c. Di Presello Gianni &amp; C.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8" office:value-type="string">
            <text:p>47847672A3</text:p>
          </table:table-cell>
          <table:table-cell table:style-name="ce1" office:value-type="string">
            <text:p>SERVIZIO DI PULIZIA DEI LOCALI DELLE STRUTTURE RESIDENZIALI PER ANZIANI “CASA DEI PINI” DI SAN MAURIZIO C.SE E “IL GIRASOLE” DI CIRIE' E SERVIZIO DI STIRATURA PER LA STRUTTURA “CASA DEI PINI”</text:p>
          </table:table-cell>
          <table:table-cell table:style-name="ce31" office:value-type="string">
            <text:p>17-AFFIDAMENTO DIRETTO EX ART. 5 DELLA LEGGE 381/91</text:p>
          </table:table-cell>
          <table:table-cell table:style-name="ce38" office:value-type="string">
            <text:p>2013-01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192981.20</text:p>
          </table:table-cell>
          <table:table-cell table:style-name="ce63" office:value-type="string">
            <text:p>112064.48</text:p>
          </table:table-cell>
          <table:table-cell table:style-name="ce1" office:value-type="string">
            <text:p>07213260016</text:p>
          </table:table-cell>
          <table:table-cell office:value-type="string">
            <text:p>COOPERATIVA SOCIALE CASA DI NAZARETH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8" office:value-type="string">
            <text:p>ZF508022E8</text:p>
          </table:table-cell>
          <table:table-cell table:style-name="ce1" office:value-type="string">
            <text:p>ACCENSIONE POLIZZA ASSISURATIVA INCENDIO</text:p>
          </table:table-cell>
          <table:table-cell table:style-name="ce3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1641.93</text:p>
          </table:table-cell>
          <table:table-cell table:style-name="ce63" office:value-type="string">
            <text:p>1641.93</text:p>
          </table:table-cell>
          <table:table-cell table:style-name="ce1" office:value-type="string">
            <text:p>00818570012</text:p>
          </table:table-cell>
          <table:table-cell office:value-type="string">
            <text:p>UNIPOLSAI ASSICURAZIONI S.P.A.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8" office:value-type="string">
            <text:p>Z390804393</text:p>
          </table:table-cell>
          <table:table-cell table:style-name="ce1" office:value-type="string">
            <text:p>ACCENSIONE POLIZZA ASSICURATIVA PER DANNI AGLI IMPIANTI E APPAREC ELETTRONICHE</text:p>
          </table:table-cell>
          <table:table-cell table:style-name="ce3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2504.00</text:p>
          </table:table-cell>
          <table:table-cell table:style-name="ce63" office:value-type="string">
            <text:p>2504.00</text:p>
          </table:table-cell>
          <table:table-cell table:style-name="ce1" office:value-type="string">
            <text:p>00875360018</text:p>
          </table:table-cell>
          <table:table-cell office:value-type="string">
            <text:p>REALE MUTU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8" office:value-type="string">
            <text:p>ZD708044FB</text:p>
          </table:table-cell>
          <table:table-cell table:style-name="ce1" office:value-type="string">
            <text:p>ACCENSIONE POLIZZA ASSICURATIVA INFORTUNI</text:p>
          </table:table-cell>
          <table:table-cell table:style-name="ce3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2263.84</text:p>
          </table:table-cell>
          <table:table-cell table:style-name="ce63" office:value-type="string">
            <text:p>2263.84</text:p>
          </table:table-cell>
          <table:table-cell table:style-name="ce1" office:value-type="string">
            <text:p>11274970158</text:p>
          </table:table-cell>
          <table:table-cell office:value-type="string">
            <text:p>AON SP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8" office:value-type="string">
            <text:p>Z4B080457C</text:p>
          </table:table-cell>
          <table:table-cell table:style-name="ce1" office:value-type="string">
            <text:p>ACCENSIONE POLIZZA ASSICURATIVA FURTO</text:p>
          </table:table-cell>
          <table:table-cell table:style-name="ce3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496.50</text:p>
          </table:table-cell>
          <table:table-cell table:style-name="ce63" office:value-type="string">
            <text:p>496.50</text:p>
          </table:table-cell>
          <table:table-cell table:style-name="ce1" office:value-type="string">
            <text:p>11274970158</text:p>
          </table:table-cell>
          <table:table-cell office:value-type="string">
            <text:p>AON SP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8" office:value-type="string">
            <text:p>Z090804653</text:p>
          </table:table-cell>
          <table:table-cell table:style-name="ce1" office:value-type="string">
            <text:p>ACCENSIONE POLIZZA ASSICURATIVA R.C. PATRIMONIALE ENTE</text:p>
          </table:table-cell>
          <table:table-cell table:style-name="ce3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3700.00</text:p>
          </table:table-cell>
          <table:table-cell table:style-name="ce63" office:value-type="string">
            <text:p>3700.00</text:p>
          </table:table-cell>
          <table:table-cell table:style-name="ce1" office:value-type="string">
            <text:p>11274970158</text:p>
          </table:table-cell>
          <table:table-cell office:value-type="string">
            <text:p>AON SP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8" office:value-type="string">
            <text:p>Z7C08046ED</text:p>
          </table:table-cell>
          <table:table-cell table:style-name="ce1" office:value-type="string">
            <text:p>ACCENSIONE POLIZZA ASSICURATIVA R.C.T. - RCO</text:p>
          </table:table-cell>
          <table:table-cell table:style-name="ce3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4800.00</text:p>
          </table:table-cell>
          <table:table-cell table:style-name="ce63" office:value-type="string">
            <text:p>4800.00</text:p>
          </table:table-cell>
          <table:table-cell table:style-name="ce1" office:value-type="string">
            <text:p>11274970158</text:p>
          </table:table-cell>
          <table:table-cell office:value-type="string">
            <text:p>AON SP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8" office:value-type="string">
            <text:p>Z9D08047FA</text:p>
          </table:table-cell>
          <table:table-cell table:style-name="ce1" office:value-type="string">
            <text:p>ACCENSIONE POLIZZA ASSICURATIVA C.A.R.</text:p>
          </table:table-cell>
          <table:table-cell table:style-name="ce3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1500.00</text:p>
          </table:table-cell>
          <table:table-cell table:style-name="ce63" office:value-type="string">
            <text:p>1500.00</text:p>
          </table:table-cell>
          <table:table-cell table:style-name="ce1" office:value-type="string">
            <text:p>11274970158</text:p>
          </table:table-cell>
          <table:table-cell office:value-type="string">
            <text:p>AON SP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8" office:value-type="string">
            <text:p>Z5B08048D1</text:p>
          </table:table-cell>
          <table:table-cell table:style-name="ce1" office:value-type="string">
            <text:p>ACCENSIONE POLIZZA ASSICURATIVA TUTELA LEGALE ENTE</text:p>
          </table:table-cell>
          <table:table-cell table:style-name="ce3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5811.28</text:p>
          </table:table-cell>
          <table:table-cell table:style-name="ce63" office:value-type="string">
            <text:p>5811.28</text:p>
          </table:table-cell>
          <table:table-cell table:style-name="ce1" office:value-type="string">
            <text:p>11274970158</text:p>
          </table:table-cell>
          <table:table-cell office:value-type="string">
            <text:p>AON SP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8" office:value-type="string">
            <text:p>ZCD07F34A8</text:p>
          </table:table-cell>
          <table:table-cell table:style-name="ce1" office:value-type="string">
            <text:p>ACCENSIONE POLIZZA ASSICURATIVA R.C. AUTO A LIBRO MATRICOLA</text:p>
          </table:table-cell>
          <table:table-cell table:style-name="ce3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12656.68</text:p>
          </table:table-cell>
          <table:table-cell table:style-name="ce63" office:value-type="string">
            <text:p>12656.68</text:p>
          </table:table-cell>
          <table:table-cell table:style-name="ce1" office:value-type="string">
            <text:p>11274970158</text:p>
          </table:table-cell>
          <table:table-cell office:value-type="string">
            <text:p>AON SP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8" office:value-type="string">
            <text:p>ZEF07F6BE7</text:p>
          </table:table-cell>
          <table:table-cell table:style-name="ce1" office:value-type="string">
            <text:p>INSERIMENTO IN ALBERGO DI UN NUCLEO FAMIGLIARE TEMPORANEAMENTE PRIVO DI ADEGUATA SISTEMAZIONE ABITATIVA</text:p>
          </table:table-cell>
          <table:table-cell table:style-name="ce31" office:value-type="string">
            <text:p>23-AFFIDAMENTO IN ECONOMIA - AFFIDAMENTO DIRETTO</text:p>
          </table:table-cell>
          <table:table-cell table:style-name="ce38" office:value-type="string">
            <text:p>2013-01-02</text:p>
          </table:table-cell>
          <table:table-cell table:style-name="ce6" office:value-type="string">
            <text:p>2013-02-28</text:p>
          </table:table-cell>
          <table:table-cell table:style-name="ce61" office:value-type="string">
            <text:p>1153.40</text:p>
          </table:table-cell>
          <table:table-cell table:style-name="ce63" office:value-type="string">
            <text:p>1153.40</text:p>
          </table:table-cell>
          <table:table-cell table:style-name="ce1" office:value-type="string">
            <text:p>07846490014</text:p>
          </table:table-cell>
          <table:table-cell office:value-type="string">
            <text:p>OSTELLO DELL'ANTICA ABBADIA DI SOLOVEY RICCARDO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8" office:value-type="string">
            <text:p>Z580801310</text:p>
          </table:table-cell>
          <table:table-cell table:style-name="ce1" office:value-type="string">
            <text:p>INSERIMENTO DEL DISABILE SIG. C.J. PRESSO CENTRO SCOLASTICO</text:p>
          </table:table-cell>
          <table:table-cell table:style-name="ce3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6" office:value-type="string">
            <text:p>2013-06-15</text:p>
          </table:table-cell>
          <table:table-cell table:style-name="ce61" office:value-type="string">
            <text:p>3071.81</text:p>
          </table:table-cell>
          <table:table-cell table:style-name="ce63" office:value-type="string">
            <text:p>3071.81</text:p>
          </table:table-cell>
          <table:table-cell table:style-name="ce1" office:value-type="string">
            <text:p>08120540011</text:p>
          </table:table-cell>
          <table:table-cell office:value-type="string">
            <text:p>ISTITUTO DEI SORDI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8" office:value-type="string">
            <text:p>ZA3084B7FF</text:p>
          </table:table-cell>
          <table:table-cell table:style-name="ce1" office:value-type="string">
            <text:p>SERVIZIO DI CONDUZIONE DEI GRUPPI DI AUTO MUTUO AIUTO, A FAVORE DEGLI UTENTI IN CARICO AI CENTRI DIURNI PER DISABILI DEL CONSORZIO – DE667</text:p>
          </table:table-cell>
          <table:table-cell table:style-name="ce3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4047.36</text:p>
          </table:table-cell>
          <table:table-cell table:style-name="ce63" office:value-type="string">
            <text:p>2466.36</text:p>
          </table:table-cell>
          <table:table-cell table:style-name="ce1" office:value-type="string">
            <text:p>07324060016</text:p>
          </table:table-cell>
          <table:table-cell office:value-type="string">
            <text:p>CAMPUS MARIA GIOVANNA – BALANGERO (TO) – VIA VALLE DI SEA <text:s/>n. 18/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8" office:value-type="string">
            <text:p>Z3E081A7DA</text:p>
          </table:table-cell>
          <table:table-cell table:style-name="ce1" office:value-type="string">
            <text:p>INTERVENTO EDUCATIVO A FAVORE DEL MINORE DISABILE L.E.G.</text:p>
          </table:table-cell>
          <table:table-cell table:style-name="ce3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6" office:value-type="string">
            <text:p>2013-03-31</text:p>
          </table:table-cell>
          <table:table-cell table:style-name="ce61" office:value-type="string">
            <text:p>535.39</text:p>
          </table:table-cell>
          <table:table-cell table:style-name="ce63" office:value-type="string">
            <text:p>0.00</text:p>
          </table:table-cell>
          <table:table-cell table:style-name="ce1" office:value-type="string">
            <text:p>00000000000</text:p>
          </table:table-cell>
          <table:table-cell office:value-type="string">
            <text:p>Dato omesso per motivi di privacy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8" office:value-type="string">
            <text:p>ZF8083C242</text:p>
          </table:table-cell>
          <table:table-cell table:style-name="ce1" office:value-type="string">
            <text:p>PROGETTO “LABORATORI AGRICOLI”</text:p>
          </table:table-cell>
          <table:table-cell table:style-name="ce3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6" office:value-type="string">
            <text:p>2013-03-31</text:p>
          </table:table-cell>
          <table:table-cell table:style-name="ce61" office:value-type="string">
            <text:p>300.00</text:p>
          </table:table-cell>
          <table:table-cell table:style-name="ce63" office:value-type="string">
            <text:p>300.00</text:p>
          </table:table-cell>
          <table:table-cell table:style-name="ce79" office:value-type="string">
            <text:p>92046320013</text:p>
          </table:table-cell>
          <table:table-cell office:value-type="string">
            <text:p>CIRCOLO PROGETTO O.A.S.I.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8" office:value-type="string">
            <text:p>Z65085B2F4</text:p>
          </table:table-cell>
          <table:table-cell table:style-name="ce1" office:value-type="string">
            <text:p>ATTIVITA' STRUTTURATE DI EQUITAZIONE</text:p>
          </table:table-cell>
          <table:table-cell table:style-name="ce3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6" office:value-type="string">
            <text:p>2013-07-31</text:p>
          </table:table-cell>
          <table:table-cell table:style-name="ce61" office:value-type="string">
            <text:p>4523.80</text:p>
          </table:table-cell>
          <table:table-cell table:style-name="ce61" office:value-type="string">
            <text:p>4339.71</text:p>
          </table:table-cell>
          <table:table-cell table:style-name="ce1" office:value-type="string">
            <text:p>09114510010</text:p>
          </table:table-cell>
          <table:table-cell office:value-type="string">
            <text:p>ASS. SPORTIVA DILETTANTISTICA LE 3 QUERCE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8" office:value-type="string">
            <text:p>Z61085A32B</text:p>
          </table:table-cell>
          <table:table-cell table:style-name="ce1" office:value-type="string">
            <text:p>ATTIVITA' STRUTTURATE DI PSICOMOTRICITA'</text:p>
          </table:table-cell>
          <table:table-cell table:style-name="ce3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6" office:value-type="string">
            <text:p>2013-07-01</text:p>
          </table:table-cell>
          <table:table-cell table:style-name="ce61" office:value-type="string">
            <text:p>346.15</text:p>
          </table:table-cell>
          <table:table-cell table:style-name="ce63" office:value-type="string">
            <text:p>240.38</text:p>
          </table:table-cell>
          <table:table-cell table:style-name="ce1" office:value-type="string">
            <text:p>08764400019</text:p>
          </table:table-cell>
          <table:table-cell office:value-type="string">
            <text:p>ASS. SPORTIVA DILETTANTISTICA OCTOPUS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8" office:value-type="string">
            <text:p>Z24085A16F</text:p>
          </table:table-cell>
          <table:table-cell table:style-name="ce1" office:value-type="string">
            <text:p>ATTIVITA' STRUTTURATE DI PSICOMOTRICITA'</text:p>
          </table:table-cell>
          <table:table-cell table:style-name="ce3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6" office:value-type="string">
            <text:p>2013-07-31</text:p>
          </table:table-cell>
          <table:table-cell table:style-name="ce61" office:value-type="string">
            <text:p>1142.30</text:p>
          </table:table-cell>
          <table:table-cell table:style-name="ce63" office:value-type="string">
            <text:p>911.53</text:p>
          </table:table-cell>
          <table:table-cell table:style-name="ce1" office:value-type="string">
            <text:p>92036080015</text:p>
          </table:table-cell>
          <table:table-cell office:value-type="string">
            <text:p>A.S.D. CENTRO FORMA E BENESSERE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8" office:value-type="string">
            <text:p>Z4E085A0FD</text:p>
          </table:table-cell>
          <table:table-cell table:style-name="ce1" office:value-type="string">
            <text:p>ATTIVITA' STRUTTURATE DI PSICOMOTRICITA'</text:p>
          </table:table-cell>
          <table:table-cell table:style-name="ce3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6" office:value-type="string">
            <text:p>2013-07-31</text:p>
          </table:table-cell>
          <table:table-cell table:style-name="ce61" office:value-type="string">
            <text:p>120.00</text:p>
          </table:table-cell>
          <table:table-cell table:style-name="ce63" office:value-type="string">
            <text:p>0.00</text:p>
          </table:table-cell>
          <table:table-cell table:style-name="ce1" office:value-type="string">
            <text:p>VGIPRZ64C67C722A</text:p>
          </table:table-cell>
          <table:table-cell office:value-type="string">
            <text:p>VIGO PATRIZI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8" office:value-type="string">
            <text:p>Z5C0859FDC</text:p>
          </table:table-cell>
          <table:table-cell table:style-name="ce1" office:value-type="string">
            <text:p>ATTIVITA' STRUTTURATE DI PSICOMOTRICITA'</text:p>
          </table:table-cell>
          <table:table-cell table:style-name="ce3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6" office:value-type="string">
            <text:p>2013-07-31</text:p>
          </table:table-cell>
          <table:table-cell table:style-name="ce61" office:value-type="string">
            <text:p>386.25</text:p>
          </table:table-cell>
          <table:table-cell table:style-name="ce63" office:value-type="string">
            <text:p>0.00</text:p>
          </table:table-cell>
          <table:table-cell table:style-name="ce1" office:value-type="string">
            <text:p>10018360015</text:p>
          </table:table-cell>
          <table:table-cell office:value-type="string">
            <text:p>ASS. SPORTIVA DILETTANTISTICAMAMMUT CLUB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8" office:value-type="string">
            <text:p>Z51085855D</text:p>
          </table:table-cell>
          <table:table-cell table:style-name="ce1" office:value-type="string">
            <text:p>ATTIVITA' STRUTTURATE DI PSICOMOTRICITA'</text:p>
          </table:table-cell>
          <table:table-cell table:style-name="ce3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6" office:value-type="string">
            <text:p>2013-07-31</text:p>
          </table:table-cell>
          <table:table-cell table:style-name="ce61" office:value-type="string">
            <text:p>5278.63</text:p>
          </table:table-cell>
          <table:table-cell table:style-name="ce63" office:value-type="string">
            <text:p>4010.46</text:p>
          </table:table-cell>
          <table:table-cell table:style-name="ce1" office:value-type="string">
            <text:p>92016020015</text:p>
          </table:table-cell>
          <table:table-cell office:value-type="string">
            <text:p>POL. UISP RIVER BORGARO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8" office:value-type="string">
            <text:p>Z3C0859F14</text:p>
          </table:table-cell>
          <table:table-cell table:style-name="ce1" office:value-type="string">
            <text:p>ATTIVITA' STRUTTURATE DI PSICOMOTRICITA'</text:p>
          </table:table-cell>
          <table:table-cell table:style-name="ce3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6" office:value-type="string">
            <text:p>2013-07-31</text:p>
          </table:table-cell>
          <table:table-cell table:style-name="ce61" office:value-type="string">
            <text:p>535.19</text:p>
          </table:table-cell>
          <table:table-cell table:style-name="ce63" office:value-type="string">
            <text:p>365.38</text:p>
          </table:table-cell>
          <table:table-cell table:style-name="ce1" office:value-type="string">
            <text:p>07019840011</text:p>
          </table:table-cell>
          <table:table-cell office:value-type="string">
            <text:p>AZIENDA SPECIALE MULTISERVIZI COMUNE DI VENARI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8" office:value-type="string">
            <text:p>Z6E085B36B</text:p>
          </table:table-cell>
          <table:table-cell table:style-name="ce1" office:value-type="string">
            <text:p>ATTIVITA' STRUTTURATE DI LABORATORIO</text:p>
          </table:table-cell>
          <table:table-cell table:style-name="ce3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6" office:value-type="string">
            <text:p>2013-07-31</text:p>
          </table:table-cell>
          <table:table-cell table:style-name="ce61" office:value-type="string">
            <text:p>1672.50</text:p>
          </table:table-cell>
          <table:table-cell table:style-name="ce63" office:value-type="string">
            <text:p>855.00</text:p>
          </table:table-cell>
          <table:table-cell table:style-name="ce1" office:value-type="string">
            <text:p>92029620017</text:p>
          </table:table-cell>
          <table:table-cell office:value-type="string">
            <text:p>ASSOCIAZIONE SOLLIEVO ONLUS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8" office:value-type="string">
            <text:p>Z2E085B3D1</text:p>
          </table:table-cell>
          <table:table-cell table:style-name="ce1" office:value-type="string">
            <text:p>ATTIVITA' ASSISTITE CON GLI ANIMALI</text:p>
          </table:table-cell>
          <table:table-cell table:style-name="ce3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6" office:value-type="string">
            <text:p>2013-07-31</text:p>
          </table:table-cell>
          <table:table-cell table:style-name="ce61" office:value-type="string">
            <text:p>920.00</text:p>
          </table:table-cell>
          <table:table-cell table:style-name="ce63" office:value-type="string">
            <text:p>560.00</text:p>
          </table:table-cell>
          <table:table-cell table:style-name="ce1" office:value-type="string">
            <text:p>92022530015</text:p>
          </table:table-cell>
          <table:table-cell office:value-type="string">
            <text:p>ASSOCIAZIONE ARCADI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8" office:value-type="string">
            <text:p>Z51085B568</text:p>
          </table:table-cell>
          <table:table-cell table:style-name="ce1" office:value-type="string">
            <text:p>ATTIVITA' STRUTTURATE DI LABORATORIO</text:p>
          </table:table-cell>
          <table:table-cell table:style-name="ce3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6" office:value-type="string">
            <text:p>2013-07-31</text:p>
          </table:table-cell>
          <table:table-cell table:style-name="ce61" office:value-type="string">
            <text:p>556.60</text:p>
          </table:table-cell>
          <table:table-cell table:style-name="ce63" office:value-type="string">
            <text:p>0.00</text:p>
          </table:table-cell>
          <table:table-cell table:style-name="ce1" office:value-type="string">
            <text:p>92017360014</text:p>
          </table:table-cell>
          <table:table-cell office:value-type="string">
            <text:p>ASS. CULTURALE PAROLE &amp; MUSICA ONLUS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2</text:p>
          </table:table-cell>
          <table:table-cell table:style-name="ce18" office:value-type="string">
            <text:p>ZF3085B5EE</text:p>
          </table:table-cell>
          <table:table-cell table:style-name="ce1" office:value-type="string">
            <text:p>ATTIVITA' STRUTTURATE DI LABORATORIO</text:p>
          </table:table-cell>
          <table:table-cell table:style-name="ce3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6" office:value-type="string">
            <text:p>2013-07-31</text:p>
          </table:table-cell>
          <table:table-cell table:style-name="ce61" office:value-type="string">
            <text:p>258.75</text:p>
          </table:table-cell>
          <table:table-cell table:style-name="ce63" office:value-type="string">
            <text:p>258.75</text:p>
          </table:table-cell>
          <table:table-cell table:style-name="ce79" office:value-type="string">
            <text:p>92046320013</text:p>
          </table:table-cell>
          <table:table-cell office:value-type="string">
            <text:p>CIRCOLO PROGETTO O.A.S.I.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5" office:value-type="string">
            <text:p>2012</text:p>
          </table:table-cell>
          <table:table-cell table:style-name="ce19" office:value-type="string">
            <text:p>Z6F07EC700</text:p>
          </table:table-cell>
          <table:table-cell table:style-name="ce5" office:value-type="string">
            <text:p>SERVIZIO DI UTENZE ACQUEDOTTO</text:p>
          </table:table-cell>
          <table:table-cell table:style-name="ce34" office:value-type="string">
            <text:p>23-AFFIDAMENTO IN ECONOMIA - AFFIDAMENTO DIRETTO</text:p>
          </table:table-cell>
          <table:table-cell table:style-name="ce39" office:value-type="string">
            <text:p>2013-01-01</text:p>
          </table:table-cell>
          <table:table-cell table:style-name="ce7" office:value-type="string">
            <text:p>2013-12-31</text:p>
          </table:table-cell>
          <table:table-cell table:style-name="ce62" office:value-type="string">
            <text:p>23000</text:p>
          </table:table-cell>
          <table:table-cell table:style-name="ce75" office:value-type="string">
            <text:p>22163.40</text:p>
          </table:table-cell>
          <table:table-cell table:style-name="ce79" office:value-type="string">
            <text:p>07937540016</text:p>
          </table:table-cell>
          <table:table-cell table:style-name="ce22" office:value-type="string">
            <text:p>SMAT S.P.A.</text:p>
          </table:table-cell>
          <table:table-cell table:style-name="ce5" office:value-type="string">
            <text:p>Italia</text:p>
          </table:table-cell>
          <table:table-cell table:style-name="ce23" table:number-columns-repeated="7"/>
          <table:table-cell table:style-name="ce22" table:number-columns-repeated="1000"/>
          <table:table-cell table:number-columns-repeated="6"/>
        </table:table-row>
        <table:table-row table:style-name="ro5">
          <table:table-cell table:style-name="ce5" office:value-type="string">
            <text:p>2013</text:p>
          </table:table-cell>
          <table:table-cell table:style-name="ce8" office:value-type="string">
            <text:p>ZDA08D108E</text:p>
          </table:table-cell>
          <table:table-cell table:style-name="ce1" office:value-type="string">
            <text:p>SERVIZIO DI ORGANIZZAZIONE E GESTIONE GRUPPI DI SOSTEGNO PER GENITORI ADOTTIVI, AI SENSI DELLA LEGGE 184/93, COSI' COME MODIFICATA DALLE LEGGI 476/98 E 149/01 - AFFIDAMENTO ALLA COOP. ANIMAZIONE VALDOCCO - IMPEGNO DI SPESA PER L'ANNO 2013.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6-30</text:p>
          </table:table-cell>
          <table:table-cell table:number-columns-repeated="2" table:style-name="ce61" office:value-type="string">
            <text:p>2614.00</text:p>
          </table:table-cell>
          <table:table-cell table:style-name="ce1" office:value-type="string">
            <text:p>03747970014</text:p>
          </table:table-cell>
          <table:table-cell office:value-type="string">
            <text:p>COOPERATIVA ANIMAZIONE VALDOCCO S.C.S. O.N.L.U.S.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8" office:value-type="string">
            <text:p>Z3C0869A14</text:p>
          </table:table-cell>
          <table:table-cell table:style-name="ce1" office:value-type="string">
            <text:p>SERVIZIO RELATIVO ALLA CONDUZIONE DEGLI INCONTRI DI SUPERVISIONE A FAVORE DEGLI EDUCATORI DEI CENTRI DIURNI PER DISABILI DEL CONSORZIO - ANNO 2013 - AFFIDAMENTO CON PROCEDURA IN ECONOMIA.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12-31</text:p>
          </table:table-cell>
          <table:table-cell table:style-name="ce61" office:value-type="string">
            <text:p>7430.00</text:p>
          </table:table-cell>
          <table:table-cell table:style-name="ce61" office:value-type="string">
            <text:p>4932.72</text:p>
          </table:table-cell>
          <table:table-cell table:style-name="ce1" office:value-type="string">
            <text:p>07324060016</text:p>
          </table:table-cell>
          <table:table-cell office:value-type="string">
            <text:p>CAMPUS MARIA GIOVANN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8" office:value-type="string">
            <text:p>Z7708AF516</text:p>
          </table:table-cell>
          <table:table-cell table:style-name="ce1" office:value-type="string">
            <text:p>SERVIZIO DI MANUTENZIONE E ASSISTENZA TECNICA SOFTWARE SERVIZI FINANZIARI - PERIODO: GENNAIO / GIUGNO 2013 - AFFIDAMENTO CON PROCEDURA IN ECONOMIA.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06-30</text:p>
          </table:table-cell>
          <table:table-cell table:style-name="ce61" office:value-type="string">
            <text:p>1226.1</text:p>
          </table:table-cell>
          <table:table-cell table:style-name="ce61" office:value-type="string">
            <text:p>0.00</text:p>
          </table:table-cell>
          <table:table-cell table:style-name="ce1" office:value-type="string">
            <text:p>01763870225</text:p>
          </table:table-cell>
          <table:table-cell office:value-type="string">
            <text:p>DEDAGROUP SP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8" office:value-type="string">
            <text:p><text:s/>Z96084B86A</text:p>
          </table:table-cell>
          <table:table-cell table:style-name="ce1" office:value-type="string">
            <text:p>INSERIMENTO IN RESIDENCE DI UN NUCLEO FAMIGLIARE TEMPORANEAMENTE PRIVO DI ADEGUATA SISTEMAZIONE ABITATIVA - PERIODO 21/1/2013-4/2/2013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21</text:p>
          </table:table-cell>
          <table:table-cell table:style-name="ce53" office:value-type="string">
            <text:p>2013-02-04</text:p>
          </table:table-cell>
          <table:table-cell table:number-columns-repeated="2" table:style-name="ce61" office:value-type="string">
            <text:p>322.00</text:p>
          </table:table-cell>
          <table:table-cell table:style-name="ce1" office:value-type="string">
            <text:p>09740480018</text:p>
          </table:table-cell>
          <table:table-cell office:value-type="string">
            <text:p>RESIDENCE LA COLLINA - VAEL SRL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8" office:value-type="string">
            <text:p>Z96084B86A</text:p>
          </table:table-cell>
          <table:table-cell table:style-name="ce1" office:value-type="string">
            <text:p>PROROGA INSERIMENTO IN RESIDENCE DI UN NUCLEO FAMIGLIARE TEMPORANEAMENTE PRIVO DI ADEGUATA SISTEMAZIONE ABITATIVA - PERIODO 4/2/2013-17/2/2013.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2-04</text:p>
          </table:table-cell>
          <table:table-cell table:style-name="ce53" office:value-type="string">
            <text:p>2013-02-17</text:p>
          </table:table-cell>
          <table:table-cell table:number-columns-repeated="2" table:style-name="ce61" office:value-type="string">
            <text:p>206.00</text:p>
          </table:table-cell>
          <table:table-cell table:style-name="ce1" office:value-type="string">
            <text:p>09740480018</text:p>
          </table:table-cell>
          <table:table-cell office:value-type="string">
            <text:p>RESIDENCE LA COLLINA - VAEL SRL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8" office:value-type="string">
            <text:p>Z4F0924AB0</text:p>
          </table:table-cell>
          <table:table-cell table:style-name="ce1" office:value-type="string">
            <text:p>NORMATIVA IN MATERIA IGIENICO SANITARIA E DI AUTOCONTROLLO - AFFIDAMENTO INCARICO SERVIZIO DI CONTROLLO IGIENICO - SANITARIO (HACCP) E VERIFICHE ANALITICHE - ANNO 2013.CIG: Z4F0924AB0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53" office:value-type="string">
            <text:p>2013-12-31</text:p>
          </table:table-cell>
          <table:table-cell table:style-name="ce61" office:value-type="string">
            <text:p>3750.00</text:p>
          </table:table-cell>
          <table:table-cell table:style-name="ce61" office:value-type="string">
            <text:p>0.00</text:p>
          </table:table-cell>
          <table:table-cell table:style-name="ce1" office:value-type="string">
            <text:p>08708100014</text:p>
          </table:table-cell>
          <table:table-cell office:value-type="string">
            <text:p>STUDIO I.Q.N. DI DOTT. LAURA BRERO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8" office:value-type="string">
            <text:p>ZAE08AB092</text:p>
          </table:table-cell>
          <table:table-cell table:style-name="ce1" office:value-type="string">
            <text:p>FORNITURA N. 15 MONITOR ACER - AFFIDAMENTO TRAMITE MERCATO ELETTRONICO (MEPA).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2-12</text:p>
          </table:table-cell>
          <table:table-cell table:style-name="ce9"/>
          <table:table-cell table:number-columns-repeated="2" table:style-name="ce61" office:value-type="string">
            <text:p>997.50</text:p>
          </table:table-cell>
          <table:table-cell table:style-name="ce1" office:value-type="string">
            <text:p>06742260158</text:p>
          </table:table-cell>
          <table:table-cell office:value-type="string">
            <text:p>LOGOS TRE <text:s/>SRL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8" office:value-type="string">
            <text:p>Z3708AD521</text:p>
          </table:table-cell>
          <table:table-cell table:style-name="ce1" office:value-type="string">
            <text:p>NOLEGGIO FOTOCOPIATRICE MULTIFUNZIONE PER LA SEDE CENTRALE (SECONDO PIANO) - ADESIONE ALLA CONVENZIONE CONSIP "FOTOCOPIATRICI 20" - ANNI 2013/2017</text:p>
          </table:table-cell>
          <table:table-cell table:style-name="ce1" office:value-type="string">
            <text:p>26-AFFIDAMENTO DIRETTO IN ADESIONE AD ACCORDO QUADRO/CONVENZIONE</text:p>
          </table:table-cell>
          <table:table-cell table:style-name="ce38" office:value-type="string">
            <text:p>2013-02-12</text:p>
          </table:table-cell>
          <table:table-cell table:style-name="ce53" office:value-type="string">
            <text:p>2017-02-11</text:p>
          </table:table-cell>
          <table:table-cell table:style-name="ce61" office:value-type="string">
            <text:p>2266.40</text:p>
          </table:table-cell>
          <table:table-cell table:style-name="ce61" office:value-type="string">
            <text:p>283.30</text:p>
          </table:table-cell>
          <table:table-cell table:style-name="ce1" office:value-type="string">
            <text:p>02973040963</text:p>
          </table:table-cell>
          <table:table-cell office:value-type="string">
            <text:p>KYOCERA DOCUMENT SOLUTIONS ITALIA SP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8" office:value-type="string">
            <text:p>ZF508C7222</text:p>
          </table:table-cell>
          <table:table-cell table:style-name="ce1" office:value-type="string">
            <text:p>FORNITURA APPLICATIVI PER IL SISTEMA INFORMATIVO DOCUMENTALE E IL SISTEMA INFORMATIVO CONTABILE AFFIDAMENTO IN ECONOMIA</text:p>
          </table:table-cell>
          <table:table-cell table:style-name="ce1" office:value-type="string">
            <text:p>23-AFFIDAMENTO IN ECONOMIA - AFFIDAMENTO DIRETTO</text:p>
          </table:table-cell>
          <table:table-cell table:style-name="ce40" office:value-type="date" office:date-value="2013-02-18">
            <text:p>18/02/13 00.00</text:p>
          </table:table-cell>
          <table:table-cell table:style-name="ce53"/>
          <table:table-cell table:style-name="ce61" office:value-type="string">
            <text:p>25700.00</text:p>
          </table:table-cell>
          <table:table-cell table:style-name="ce61" office:value-type="string">
            <text:p>12429.75</text:p>
          </table:table-cell>
          <table:table-cell table:style-name="ce1" office:value-type="string">
            <text:p>02066400405</text:p>
          </table:table-cell>
          <table:table-cell office:value-type="string">
            <text:p>Z8F1A6D11D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8" office:value-type="string">
            <text:p>Z8308D7796</text:p>
          </table:table-cell>
          <table:table-cell table:style-name="ce1" office:value-type="string">
            <text:p>FORNITURA DI BUONI PASTO PER I DIPENDENTI DEL CONSORZIO. PERIODO: GENNAIO / APRILE 2013.</text:p>
          </table:table-cell>
          <table:table-cell table:style-name="ce1" office:value-type="string">
            <text:p>23-AFFIDAMENTO IN ECONOMIA - AFFIDAMENTO DIRETTO</text:p>
          </table:table-cell>
          <table:table-cell table:style-name="ce40" office:value-type="date" office:date-value="2013-01-01">
            <text:p>01/01/13 00.00</text:p>
          </table:table-cell>
          <table:table-cell table:style-name="ce54" office:value-type="date" office:date-value="2013-04-30">
            <text:p>30/04/13 00.00</text:p>
          </table:table-cell>
          <table:table-cell table:number-columns-repeated="2" table:style-name="ce61" office:value-type="string">
            <text:p>4031.00</text:p>
          </table:table-cell>
          <table:table-cell table:style-name="ce1" office:value-type="string">
            <text:p>10691490154</text:p>
          </table:table-cell>
          <table:table-cell office:value-type="string">
            <text:p>RISTOCHEF S.P.A.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8" office:value-type="string">
            <text:p>Z96084B86A</text:p>
          </table:table-cell>
          <table:table-cell table:style-name="ce1" office:value-type="string">
            <text:p>INSERIMENTO IN RESIDENCE DI UN NUCLEO FAMIGLIARE TEMPORANEAMENTE PRIVO DI ADEGUATA SISTEMAZIONE ABITATIVA - PERIODO 18/2/2013-3/3/2013.</text:p>
          </table:table-cell>
          <table:table-cell table:style-name="ce1" office:value-type="string">
            <text:p>23-AFFIDAMENTO IN ECONOMIA - AFFIDAMENTO DIRETTO</text:p>
          </table:table-cell>
          <table:table-cell table:style-name="ce40" office:value-type="date" office:date-value="2013-02-18">
            <text:p>18/02/13 00.00</text:p>
          </table:table-cell>
          <table:table-cell table:style-name="ce54" office:value-type="date" office:date-value="2013-03-03">
            <text:p>03/03/13 00.00</text:p>
          </table:table-cell>
          <table:table-cell table:number-columns-repeated="2" table:style-name="ce61" office:value-type="string">
            <text:p>206.00</text:p>
          </table:table-cell>
          <table:table-cell table:style-name="ce1" office:value-type="string">
            <text:p>09740480018</text:p>
          </table:table-cell>
          <table:table-cell office:value-type="string">
            <text:p>RESIDENCE LA COLLINA - VAEL SRL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8" office:value-type="string">
            <text:p>ZEA08D7FBD</text:p>
          </table:table-cell>
          <table:table-cell table:style-name="ce1" office:value-type="string">
            <text:p>INSERIMENTO DI MADRE E FIGLIO IN COMUNITA' - PERIODO 4/2/2013-31/3/2013.</text:p>
          </table:table-cell>
          <table:table-cell table:style-name="ce1" office:value-type="string">
            <text:p>23-AFFIDAMENTO IN ECONOMIA - AFFIDAMENTO DIRETTO</text:p>
          </table:table-cell>
          <table:table-cell table:style-name="ce40" office:value-type="date" office:date-value="2013-02-04">
            <text:p>04/02/13 00.00</text:p>
          </table:table-cell>
          <table:table-cell table:style-name="ce54" office:value-type="date" office:date-value="2013-03-31">
            <text:p>31/03/13 00.00</text:p>
          </table:table-cell>
          <table:table-cell table:style-name="ce61" office:value-type="string">
            <text:p>7731.00</text:p>
          </table:table-cell>
          <table:table-cell table:style-name="ce61" office:value-type="string">
            <text:p>7554.00</text:p>
          </table:table-cell>
          <table:table-cell table:style-name="ce1" office:value-type="string">
            <text:p>02370510014</text:p>
          </table:table-cell>
          <table:table-cell office:value-type="string">
            <text:p>ASSOCIAZIONE CASA NOSTR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8" office:value-type="string">
            <text:p>Z1408EB6B7</text:p>
          </table:table-cell>
          <table:table-cell table:style-name="ce1" office:value-type="string">
            <text:p>FORNITURA PASTI PER GLI UTENTI DEL CENTRO DIURNO PER DISABILI DI CIRIE' GENNAIO / LUGLIO 2013</text:p>
          </table:table-cell>
          <table:table-cell table:style-name="ce1" office:value-type="string">
            <text:p>23-AFFIDAMENTO IN ECONOMIA - AFFIDAMENTO DIRETTO</text:p>
          </table:table-cell>
          <table:table-cell table:style-name="ce40" office:value-type="date" office:date-value="2013-02-27">
            <text:p>27/02/13 00.00</text:p>
          </table:table-cell>
          <table:table-cell table:style-name="ce54" office:value-type="date" office:date-value="2013-07-31">
            <text:p>31/07/13 00.00</text:p>
          </table:table-cell>
          <table:table-cell table:style-name="ce61" office:value-type="string">
            <text:p>1000.00</text:p>
          </table:table-cell>
          <table:table-cell table:style-name="ce61" office:value-type="string">
            <text:p>0.00</text:p>
          </table:table-cell>
          <table:table-cell table:style-name="ce1" office:value-type="string">
            <text:p>10750470014</text:p>
          </table:table-cell>
          <table:table-cell office:value-type="string">
            <text:p>AMADA' SAS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8" office:value-type="string">
            <text:p>Z4908E1F4D</text:p>
          </table:table-cell>
          <table:table-cell table:style-name="ce1" office:value-type="string">
            <text:p>SERVIZIO DI MANUTENZIONE E ASSISTENZA TECNICA SOFTWARE E HARDWARE TERMINALI RILEVAZIONE PRESENZE - ANNO 2013</text:p>
          </table:table-cell>
          <table:table-cell table:style-name="ce1" office:value-type="string">
            <text:p>23-AFFIDAMENTO IN ECONOMIA - AFFIDAMENTO DIRETTO</text:p>
          </table:table-cell>
          <table:table-cell table:style-name="ce40" office:value-type="date" office:date-value="2013-01-01">
            <text:p>01/01/13 00.00</text:p>
          </table:table-cell>
          <table:table-cell table:style-name="ce54" office:value-type="date" office:date-value="2013-12-31">
            <text:p>31/12/13 00.00</text:p>
          </table:table-cell>
          <table:table-cell table:number-columns-repeated="2" table:style-name="ce61" office:value-type="string">
            <text:p>3456.00</text:p>
          </table:table-cell>
          <table:table-cell table:style-name="ce1" office:value-type="string">
            <text:p>05095330014</text:p>
          </table:table-cell>
          <table:table-cell office:value-type="string">
            <text:p>MICRONTEL SP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8" office:value-type="string">
            <text:p>ZA308F1911</text:p>
          </table:table-cell>
          <table:table-cell table:style-name="ce1" office:value-type="string">
            <text:p>SERVIZIO DI MANUTENZIONE APPARECCHIATURE CUCINA ED ATTREZZATURE ELETTRICHE PRESENTI PRESSO LE STRUTTURE RESIDENZIALI PER ANZIANI "CASA DEI PINI" DI SAN MAURIZIO E "IL GIRASOLE" DI CIRIE' -</text:p>
          </table:table-cell>
          <table:table-cell table:style-name="ce1" office:value-type="string">
            <text:p>23-AFFIDAMENTO IN ECONOMIA - AFFIDAMENTO DIRETTO</text:p>
          </table:table-cell>
          <table:table-cell table:style-name="ce40" office:value-type="date" office:date-value="2013-01-01">
            <text:p>01/01/13 00.00</text:p>
          </table:table-cell>
          <table:table-cell table:style-name="ce54" office:value-type="date" office:date-value="2013-12-31">
            <text:p>31/12/13 00.00</text:p>
          </table:table-cell>
          <table:table-cell table:number-columns-repeated="2" table:style-name="ce61" office:value-type="string">
            <text:p>6139.08</text:p>
          </table:table-cell>
          <table:table-cell table:style-name="ce1" office:value-type="string">
            <text:p>06544550012</text:p>
          </table:table-cell>
          <table:table-cell office:value-type="string">
            <text:p>BORUS SRL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8" office:value-type="string">
            <text:p>Z1F08FB0C2</text:p>
          </table:table-cell>
          <table:table-cell table:style-name="ce1" office:value-type="string">
            <text:p>VERIFICA PERIODICA DEGLI ASCENSORI - ANNO 2013 - AFFIDAMENTO INCARICO A ORGANISMO CERTIFICATORE AI SENSI DELLA DIRETTIVA CEE 95/16.</text:p>
          </table:table-cell>
          <table:table-cell table:style-name="ce1" office:value-type="string">
            <text:p>23-AFFIDAMENTO IN ECONOMIA - AFFIDAMENTO DIRETTO</text:p>
          </table:table-cell>
          <table:table-cell table:style-name="ce40" office:value-type="date" office:date-value="2013-03-01">
            <text:p>01/03/13 00.00</text:p>
          </table:table-cell>
          <table:table-cell table:style-name="ce53"/>
          <table:table-cell table:number-columns-repeated="2" table:style-name="ce61" office:value-type="string">
            <text:p>396.00</text:p>
          </table:table-cell>
          <table:table-cell table:style-name="ce1" office:value-type="string">
            <text:p>01449620010</text:p>
          </table:table-cell>
          <table:table-cell office:value-type="string">
            <text:p>EUROFINS MODULO UNO SP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8" office:value-type="string">
            <text:p>Z5B0911040</text:p>
          </table:table-cell>
          <table:table-cell table:style-name="ce1" office:value-type="string">
            <text:p>FORNITURA APPLICATIVO "GESTIONE INVENTARIO" - AFFIDAMENTO IN ECONOMIA</text:p>
          </table:table-cell>
          <table:table-cell table:style-name="ce1" office:value-type="string">
            <text:p>23-AFFIDAMENTO IN ECONOMIA - AFFIDAMENTO DIRETTO</text:p>
          </table:table-cell>
          <table:table-cell table:style-name="ce40" office:value-type="date" office:date-value="2013-03-01">
            <text:p>01/03/13 00.00</text:p>
          </table:table-cell>
          <table:table-cell table:style-name="ce53"/>
          <table:table-cell table:style-name="ce61" office:value-type="string">
            <text:p>4900.00</text:p>
          </table:table-cell>
          <table:table-cell table:style-name="ce61" office:value-type="string">
            <text:p>1600.00</text:p>
          </table:table-cell>
          <table:table-cell table:style-name="ce1" office:value-type="string">
            <text:p>10796700010</text:p>
          </table:table-cell>
          <table:table-cell office:value-type="string">
            <text:p>S.I. DI LORENZO CRAVERO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8" office:value-type="string">
            <text:p>Z8D0911000</text:p>
          </table:table-cell>
          <table:table-cell table:style-name="ce1" office:value-type="string">
            <text:p>FORNITURA APPLICATIVO "SISTEMA GESTIONE MODULI RAGIONERIA"</text:p>
          </table:table-cell>
          <table:table-cell table:style-name="ce1" office:value-type="string">
            <text:p>23-AFFIDAMENTO IN ECONOMIA - AFFIDAMENTO DIRETTO</text:p>
          </table:table-cell>
          <table:table-cell table:style-name="ce40" office:value-type="date" office:date-value="2013-03-01">
            <text:p>01/03/13 00.00</text:p>
          </table:table-cell>
          <table:table-cell table:style-name="ce53"/>
          <table:table-cell table:style-name="ce61" office:value-type="string">
            <text:p>5300.00</text:p>
          </table:table-cell>
          <table:table-cell table:style-name="ce61" office:value-type="string">
            <text:p>1700.00</text:p>
          </table:table-cell>
          <table:table-cell table:style-name="ce1" office:value-type="string">
            <text:p>10796700010</text:p>
          </table:table-cell>
          <table:table-cell office:value-type="string">
            <text:p>S.I. DI LORENZO CRAVERO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8" office:value-type="string">
            <text:p>Z9009110CF</text:p>
          </table:table-cell>
          <table:table-cell table:style-name="ce1" office:value-type="string">
            <text:p>FORNITURA APPLICATIVO "SISTEMA GESTIONE TRASPORTI"</text:p>
          </table:table-cell>
          <table:table-cell table:style-name="ce1" office:value-type="string">
            <text:p>23-AFFIDAMENTO IN ECONOMIA - AFFIDAMENTO DIRETTO</text:p>
          </table:table-cell>
          <table:table-cell table:style-name="ce40" office:value-type="date" office:date-value="2013-03-01">
            <text:p>01/03/13 00.00</text:p>
          </table:table-cell>
          <table:table-cell table:style-name="ce53"/>
          <table:table-cell table:style-name="ce61" office:value-type="string">
            <text:p>6000.00</text:p>
          </table:table-cell>
          <table:table-cell table:style-name="ce61" office:value-type="string">
            <text:p>0.00</text:p>
          </table:table-cell>
          <table:table-cell table:style-name="ce1" office:value-type="string">
            <text:p>10796700010</text:p>
          </table:table-cell>
          <table:table-cell office:value-type="string">
            <text:p>S.I. DI LORENZO CRAVERO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8" office:value-type="string">
            <text:p>ZF80911163</text:p>
          </table:table-cell>
          <table:table-cell table:style-name="ce1" office:value-type="string">
            <text:p>CERTIFICATO PREVENZIONE INCENDI STRUTTURA RESIDENZIALE PER ANZINI "IL GIRASOLE" DI CIRIE' - AFFIDAMENTO PRESTAZIONI RELATIVE AL RINNOVO PERIODICO E VOLTURA</text:p>
          </table:table-cell>
          <table:table-cell table:style-name="ce1" office:value-type="string">
            <text:p>23-AFFIDAMENTO IN ECONOMIA - AFFIDAMENTO DIRETTO</text:p>
          </table:table-cell>
          <table:table-cell table:style-name="ce40" office:value-type="date" office:date-value="2013-03-01">
            <text:p>01/03/13 00.00</text:p>
          </table:table-cell>
          <table:table-cell table:style-name="ce53"/>
          <table:table-cell table:number-columns-repeated="2" table:style-name="ce61" office:value-type="string">
            <text:p>1000.00</text:p>
          </table:table-cell>
          <table:table-cell table:style-name="ce1" office:value-type="string">
            <text:p>08409830018</text:p>
          </table:table-cell>
          <table:table-cell office:value-type="string">
            <text:p>M.E. STUDIO SOCIETA' DI INGEGNERIA SRL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8" office:value-type="string">
            <text:p>Z73090663C</text:p>
          </table:table-cell>
          <table:table-cell table:style-name="ce1" office:value-type="string">
            <text:p>INSERIMENTO IN RESIDENCE DI UN NUCLEO FAMIGLIARE TEMPORANEAMENTE PRIVO DI ADEGUATA SISTEMAZIONE ABITATIVA - PERIODO 3/3/2013-16/3/2013</text:p>
          </table:table-cell>
          <table:table-cell table:style-name="ce1" office:value-type="string">
            <text:p>23-AFFIDAMENTO IN ECONOMIA - AFFIDAMENTO DIRETTO</text:p>
          </table:table-cell>
          <table:table-cell table:style-name="ce40" office:value-type="date" office:date-value="2013-03-03">
            <text:p>03/03/13 00.00</text:p>
          </table:table-cell>
          <table:table-cell table:style-name="ce54" office:value-type="date" office:date-value="2013-03-16">
            <text:p>16/03/13 00.00</text:p>
          </table:table-cell>
          <table:table-cell table:number-columns-repeated="2" table:style-name="ce61" office:value-type="string">
            <text:p>435.00</text:p>
          </table:table-cell>
          <table:table-cell table:style-name="ce1" office:value-type="string">
            <text:p>09740480018</text:p>
          </table:table-cell>
          <table:table-cell office:value-type="string">
            <text:p>RESIDENCE LA COLLINA - VAEL SRL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8" office:value-type="string">
            <text:p>Z96084B86A</text:p>
          </table:table-cell>
          <table:table-cell table:style-name="ce1" office:value-type="string">
            <text:p>INSERIMENTO IN RESIDENCE DI UN NUCLEO FAMIGLIARE TEMPORANEAMENTE PRIVO DI ADEGUATA SISTEMAZIONE ABITATIVA - PERIODO 4/3/2013-31/3/2013.</text:p>
          </table:table-cell>
          <table:table-cell table:style-name="ce1" office:value-type="string">
            <text:p>23-AFFIDAMENTO IN ECONOMIA - AFFIDAMENTO DIRETTO</text:p>
          </table:table-cell>
          <table:table-cell table:style-name="ce40" office:value-type="date" office:date-value="2013-03-04">
            <text:p>04/03/13 00.00</text:p>
          </table:table-cell>
          <table:table-cell table:style-name="ce54" office:value-type="date" office:date-value="2013-03-21">
            <text:p>21/03/13 00.00</text:p>
          </table:table-cell>
          <table:table-cell table:style-name="ce61" office:value-type="string">
            <text:p>413.70</text:p>
          </table:table-cell>
          <table:table-cell table:style-name="ce61" office:value-type="string">
            <text:p>413,70</text:p>
          </table:table-cell>
          <table:table-cell table:style-name="ce1" office:value-type="string">
            <text:p>09740480018</text:p>
          </table:table-cell>
          <table:table-cell office:value-type="string">
            <text:p>RESIDENCE LA COLLINA - VAEL SRL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8" office:value-type="string">
            <text:p>Z4D0912FC6</text:p>
          </table:table-cell>
          <table:table-cell table:style-name="ce1" office:value-type="string">
            <text:p>FORNITURA PANNOLONI PER STRUTTURA PER ANZIANI CASA DEI PINI TRRAMITE MERCATO ELETTRONICA P.A. (MEPA)</text:p>
          </table:table-cell>
          <table:table-cell table:style-name="ce1" office:value-type="string">
            <text:p>23-AFFIDAMENTO IN ECONOMIA - AFFIDAMENTO DIRETTO</text:p>
          </table:table-cell>
          <table:table-cell table:style-name="ce40" office:value-type="date" office:date-value="2013-03-20">
            <text:p>20/03/13 00.00</text:p>
          </table:table-cell>
          <table:table-cell table:style-name="ce53"/>
          <table:table-cell table:style-name="ce61" office:value-type="string">
            <text:p>468.00</text:p>
          </table:table-cell>
          <table:table-cell table:style-name="ce61" office:value-type="string">
            <text:p>0.00</text:p>
          </table:table-cell>
          <table:table-cell table:style-name="ce1" office:value-type="string">
            <text:p>00227010139</text:p>
          </table:table-cell>
          <table:table-cell office:value-type="string">
            <text:p>ARTSANA SUD SP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8" office:value-type="string">
            <text:p>ZD40946198</text:p>
          </table:table-cell>
          <table:table-cell table:style-name="ce1" office:value-type="string">
            <text:p>FORNITURA E INSTALLAZIONE SERVER REC IBM PER CENTRALIZZAZIONE DATA-BASE</text:p>
          </table:table-cell>
          <table:table-cell table:style-name="ce1" office:value-type="string">
            <text:p>23-AFFIDAMENTO IN ECONOMIA - AFFIDAMENTO DIRETTO</text:p>
          </table:table-cell>
          <table:table-cell table:style-name="ce40" office:value-type="date" office:date-value="2013-03-20">
            <text:p>20/03/13 00.00</text:p>
          </table:table-cell>
          <table:table-cell table:style-name="ce53"/>
          <table:table-cell table:number-columns-repeated="2" table:style-name="ce61" office:value-type="string">
            <text:p>5100.00</text:p>
          </table:table-cell>
          <table:table-cell table:style-name="ce1" office:value-type="string">
            <text:p>05584990013</text:p>
          </table:table-cell>
          <table:table-cell office:value-type="string">
            <text:p>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+I526+++++++++++++++++++++++++++++++++++++++++++I526++++++++++++++++++++++++++++++++++++++++++++++++++++++++++++++++++++++++++++++++++++++++++++++++++++++++++++++++++++++++++++++++++++++++++++++++++++++++++++++++++++++++++++++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8" office:value-type="string">
            <text:p>Z73090663C</text:p>
          </table:table-cell>
          <table:table-cell table:style-name="ce1" office:value-type="string">
            <text:p>PROSECUZIONE INSERIMENTO IN RESIDENCE DI UN NUCLEO FAMIGLIARE TEMPORANEAMENTE PRIVO DI ADEGUATA SISTEMAZIONE ABITATIVA - PERIODO 18/3/2013-14/4/2013</text:p>
          </table:table-cell>
          <table:table-cell table:style-name="ce1" office:value-type="string">
            <text:p>23-AFFIDAMENTO IN ECONOMIA - AFFIDAMENTO DIRETTO</text:p>
          </table:table-cell>
          <table:table-cell table:style-name="ce40" office:value-type="date" office:date-value="2013-03-18">
            <text:p>18/03/13 00.00</text:p>
          </table:table-cell>
          <table:table-cell table:style-name="ce54" office:value-type="date" office:date-value="2013-04-14">
            <text:p>14/04/13 00.00</text:p>
          </table:table-cell>
          <table:table-cell table:number-columns-repeated="2" table:style-name="ce61" office:value-type="string">
            <text:p>413.20</text:p>
          </table:table-cell>
          <table:table-cell table:style-name="ce1" office:value-type="string">
            <text:p>09740480018</text:p>
          </table:table-cell>
          <table:table-cell office:value-type="string">
            <text:p>RESIDENCE LA COLLINA - VAEL SRL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8" office:value-type="string">
            <text:p>Z6609419C9</text:p>
          </table:table-cell>
          <table:table-cell table:style-name="ce1" office:value-type="string">
            <text:p>SERVIZIO DI TRASPORTO E SMALTIMENTO RIFIUTI SANITARI TRATTATI PROVENIENTI DALLE STRUTTURE RESIDENZIALI PER ANZIANI GESTITE DAL CONSORZIO - ANNO 2013</text:p>
          </table:table-cell>
          <table:table-cell table:style-name="ce1" office:value-type="string">
            <text:p>23-AFFIDAMENTO IN ECONOMIA - AFFIDAMENTO DIRETTO</text:p>
          </table:table-cell>
          <table:table-cell table:style-name="ce40" office:value-type="date" office:date-value="2013-01-01">
            <text:p>01/01/13 00.00</text:p>
          </table:table-cell>
          <table:table-cell table:style-name="ce54" office:value-type="date" office:date-value="2013-12-31">
            <text:p>31/12/13 00.00</text:p>
          </table:table-cell>
          <table:table-cell table:style-name="ce61" office:value-type="string">
            <text:p>2010.00</text:p>
          </table:table-cell>
          <table:table-cell table:style-name="ce61" office:value-type="string">
            <text:p>1575.42</text:p>
          </table:table-cell>
          <table:table-cell table:style-name="ce1" office:value-type="string">
            <text:p>12153000158</text:p>
          </table:table-cell>
          <table:table-cell office:value-type="string">
            <text:p>EKOSATER SRL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8" office:value-type="string">
            <text:p>ZCC096A7CC</text:p>
          </table:table-cell>
          <table:table-cell table:style-name="ce1" office:value-type="string">
            <text:p>SERVIZIO DI MANUTENZIONE CENTRALE TERMICA DEI CENTRI DIURNI INTEGRATI "LA COCCINELLA" DI MATHI C.SE E "LA RUGIADA" DI CIRIE' E DELLA SEDE TERRITORIALE N. 5 DI ROBASSOMERO - APRILE 2013 - MARZO 2014 -</text:p>
          </table:table-cell>
          <table:table-cell table:style-name="ce1" office:value-type="string">
            <text:p>23-AFFIDAMENTO IN ECONOMIA - AFFIDAMENTO DIRETTO</text:p>
          </table:table-cell>
          <table:table-cell table:style-name="ce40" office:value-type="date" office:date-value="2013-04-01">
            <text:p>01/04/13 00.00</text:p>
          </table:table-cell>
          <table:table-cell table:style-name="ce54" office:value-type="date" office:date-value="2014-03-31">
            <text:p>31/03/14 00.00</text:p>
          </table:table-cell>
          <table:table-cell table:style-name="ce61" office:value-type="string">
            <text:p>980.00</text:p>
          </table:table-cell>
          <table:table-cell table:style-name="ce61" office:value-type="string">
            <text:p>0.00</text:p>
          </table:table-cell>
          <table:table-cell table:style-name="ce1" office:value-type="string">
            <text:p>04473680017</text:p>
          </table:table-cell>
          <table:table-cell office:value-type="string">
            <text:p>TERMOTECNICA FUTURA SNC DI BODOIRA 6 C.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8" office:value-type="string">
            <text:p>Z08094FE64</text:p>
          </table:table-cell>
          <table:table-cell table:style-name="ce1" office:value-type="string">
            <text:p>NSERIMENTO DEL MINORE T.E. IN COMUNITA' - PERIODO 2/2/2013-26/3/2013</text:p>
          </table:table-cell>
          <table:table-cell table:style-name="ce1" office:value-type="string">
            <text:p>23-AFFIDAMENTO IN ECONOMIA - AFFIDAMENTO DIRETTO</text:p>
          </table:table-cell>
          <table:table-cell table:style-name="ce40" office:value-type="date" office:date-value="2013-02-02">
            <text:p>02/02/13 00.00</text:p>
          </table:table-cell>
          <table:table-cell table:style-name="ce54" office:value-type="date" office:date-value="2013-03-26">
            <text:p>26/03/13 00.00</text:p>
          </table:table-cell>
          <table:table-cell table:style-name="ce61" office:value-type="string">
            <text:p>6121.48</text:p>
          </table:table-cell>
          <table:table-cell table:style-name="ce61" office:value-type="string">
            <text:p>6015.01</text:p>
          </table:table-cell>
          <table:table-cell table:style-name="ce1" office:value-type="string">
            <text:p>02467680019</text:p>
          </table:table-cell>
          <table:table-cell office:value-type="string">
            <text:p>COOP. SOCIALE CRESCERE INSIEME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8" office:value-type="string">
            <text:p>Z6E09517EC</text:p>
          </table:table-cell>
          <table:table-cell table:style-name="ce1" office:value-type="string">
            <text:p>INSERIMENTO DEL MINORE T.E. IN COMUNITA' - PERIODO 26/3/2013-30/6/2013</text:p>
          </table:table-cell>
          <table:table-cell table:style-name="ce1" office:value-type="string">
            <text:p>23-AFFIDAMENTO IN ECONOMIA - AFFIDAMENTO DIRETTO</text:p>
          </table:table-cell>
          <table:table-cell table:style-name="ce40" office:value-type="date" office:date-value="2013-03-26">
            <text:p>26/03/13 00.00</text:p>
          </table:table-cell>
          <table:table-cell table:style-name="ce54" office:value-type="date" office:date-value="2013-06-30">
            <text:p>30/06/13 00.00</text:p>
          </table:table-cell>
          <table:table-cell table:number-columns-repeated="2" table:style-name="ce61" office:value-type="string">
            <text:p>10176.32</text:p>
          </table:table-cell>
          <table:table-cell table:style-name="ce1" office:value-type="string">
            <text:p>03982610010</text:p>
          </table:table-cell>
          <table:table-cell office:value-type="string">
            <text:p>COOPERATIVA LA TEND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8" office:value-type="string">
            <text:p>Z3709517CE</text:p>
          </table:table-cell>
          <table:table-cell table:style-name="ce1" office:value-type="string">
            <text:p>INSERIMENTO DEI MINORI A.O E A.J. IN COMUNITA' - PERIODO 22/3/2013-30/6/2013</text:p>
          </table:table-cell>
          <table:table-cell table:style-name="ce1" office:value-type="string">
            <text:p>23-AFFIDAMENTO IN ECONOMIA - AFFIDAMENTO DIRETTO</text:p>
          </table:table-cell>
          <table:table-cell table:style-name="ce40" office:value-type="date" office:date-value="2013-03-22">
            <text:p>22/03/13 00.00</text:p>
          </table:table-cell>
          <table:table-cell table:style-name="ce54" office:value-type="date" office:date-value="2013-06-30">
            <text:p>30/06/13 00.00</text:p>
          </table:table-cell>
          <table:table-cell table:style-name="ce61" office:value-type="string">
            <text:p>24240.00</text:p>
          </table:table-cell>
          <table:table-cell table:style-name="ce61" office:value-type="string">
            <text:p>24000.00</text:p>
          </table:table-cell>
          <table:table-cell table:style-name="ce1" office:value-type="string">
            <text:p>09148450019</text:p>
          </table:table-cell>
          <table:table-cell office:value-type="string">
            <text:p>ASS. HESED ONLUS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8" office:value-type="string">
            <text:p>ZC3097B8E2</text:p>
          </table:table-cell>
          <table:table-cell table:style-name="ce1" office:value-type="string">
            <text:p>FORNITURA DI BUONI PASTO PER I DIPENDENTI DEL CONSORZIO. ANNO 2013. AFFIDAMENTO IN ECONOMIA</text:p>
          </table:table-cell>
          <table:table-cell table:style-name="ce1" office:value-type="string">
            <text:p>23-AFFIDAMENTO IN ECONOMIA - AFFIDAMENTO DIRETTO</text:p>
          </table:table-cell>
          <table:table-cell table:style-name="ce40" office:value-type="date" office:date-value="2013-04-10">
            <text:p>10/04/13 00.00</text:p>
          </table:table-cell>
          <table:table-cell table:style-name="ce54" office:value-type="date" office:date-value="2013-12-31">
            <text:p>31/12/13 00.00</text:p>
          </table:table-cell>
          <table:table-cell table:style-name="ce61" office:value-type="string">
            <text:p>24605.00</text:p>
          </table:table-cell>
          <table:table-cell table:style-name="ce61" office:value-type="string">
            <text:p>20155.59</text:p>
          </table:table-cell>
          <table:table-cell table:style-name="ce1" office:value-type="string">
            <text:p>10691490154</text:p>
          </table:table-cell>
          <table:table-cell office:value-type="string">
            <text:p>RISTOCHEF S.P.A.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1" office:value-type="string">
            <text:p>ZOFO8E1A74</text:p>
          </table:table-cell>
          <table:table-cell table:style-name="ce1" office:value-type="string">
            <text:p>RIPARAZIONE <text:s/>SOLLEVATORE CIRRUS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2-01</text:p>
          </table:table-cell>
          <table:table-cell/>
          <table:table-cell table:number-columns-repeated="2" table:style-name="ce63" office:value-type="string">
            <text:p>765.00</text:p>
          </table:table-cell>
          <table:table-cell table:style-name="ce53" office:value-type="string">
            <text:p>03794710016</text:p>
          </table:table-cell>
          <table:table-cell office:value-type="string">
            <text:p>LABORATORIO ORTOPEDICO F. MAZZOCCHI S.R.L.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1" office:value-type="string">
            <text:p>ZC4O8E1B32</text:p>
          </table:table-cell>
          <table:table-cell table:style-name="ce1" office:value-type="string">
            <text:p>LAVORI DI RIPARAZIONE ELEVATORE C/O CASA DEI PIN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2-01</text:p>
          </table:table-cell>
          <table:table-cell/>
          <table:table-cell table:number-columns-repeated="2" table:style-name="ce63" office:value-type="string">
            <text:p>1887.70</text:p>
          </table:table-cell>
          <table:table-cell table:style-name="ce80" office:value-type="string">
            <text:p>04982340012</text:p>
          </table:table-cell>
          <table:table-cell office:value-type="string">
            <text:p>GRUPPO SIMET <text:s/>S.R.L.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1" office:value-type="string">
            <text:p>Z35O8E1BDF</text:p>
          </table:table-cell>
          <table:table-cell table:style-name="ce1" office:value-type="string">
            <text:p>SOSTITUZIONE <text:s/>DRUM E FRIZIONE DI REGISTRO C/O CST BORGARO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2-27</text:p>
          </table:table-cell>
          <table:table-cell/>
          <table:table-cell table:number-columns-repeated="2" table:style-name="ce63" office:value-type="string">
            <text:p>302.53</text:p>
          </table:table-cell>
          <table:table-cell table:style-name="ce80" office:value-type="string">
            <text:p>07643600013</text:p>
          </table:table-cell>
          <table:table-cell office:value-type="string">
            <text:p>GRUPPO DIGITO S.R.L.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1" office:value-type="string">
            <text:p>Z5EO8E812O</text:p>
          </table:table-cell>
          <table:table-cell table:style-name="ce1" office:value-type="string">
            <text:p>INTERVENTO SU PORTONE SCORREVOLE C/O CASA DEI PIN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3-01</text:p>
          </table:table-cell>
          <table:table-cell/>
          <table:table-cell table:number-columns-repeated="2" table:style-name="ce63" office:value-type="string">
            <text:p>60.00</text:p>
          </table:table-cell>
          <table:table-cell table:style-name="ce53" office:value-type="string">
            <text:p>03661340012</text:p>
          </table:table-cell>
          <table:table-cell office:value-type="string">
            <text:p>CASTAGNO &amp; TOGLIATTO S.N.C.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E5O9517A4</text:p>
          </table:table-cell>
          <table:table-cell table:style-name="ce1" office:value-type="string">
            <text:p>RIPARAZIONE DOCCIA C/O IL GIRASOL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3-29</text:p>
          </table:table-cell>
          <table:table-cell/>
          <table:table-cell table:number-columns-repeated="2" table:style-name="ce63" office:value-type="string">
            <text:p>710.00</text:p>
          </table:table-cell>
          <table:table-cell table:style-name="ce53" office:value-type="string">
            <text:p>01530570025</text:p>
          </table:table-cell>
          <table:table-cell office:value-type="string">
            <text:p>DEMARTA VIRGINIO S.A.S. DI BELLETTI VIRGINIO E C.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1" office:value-type="string">
            <text:p>Z08094FE64</text:p>
          </table:table-cell>
          <table:table-cell table:style-name="ce1" office:value-type="string">
            <text:p>INSERIMENTO DEL MINORE T.E. IN COMUNITA' - PERIODO 2/2/2013-26/3/2013DE125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4-03</text:p>
          </table:table-cell>
          <table:table-cell/>
          <table:table-cell table:style-name="ce63" office:value-type="string">
            <text:p>6121.48</text:p>
          </table:table-cell>
          <table:table-cell table:style-name="ce75" office:value-type="string">
            <text:p>6121.48</text:p>
          </table:table-cell>
          <table:table-cell table:style-name="ce53" office:value-type="string">
            <text:p>02467680019</text:p>
          </table:table-cell>
          <table:table-cell office:value-type="string">
            <text:p>CRESCERE INSIEME COOPERATIVA SOCIALE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1" office:value-type="string">
            <text:p>Z4409CB48F</text:p>
          </table:table-cell>
          <table:table-cell table:style-name="ce1" office:value-type="string">
            <text:p><text:s/>DI NOLEGGIO MULTIFUNZIONE FOTOCOPIATRICE STAMPANTE PER LA SEDE DISTRETTUALE N. 1 (CIRIE') IN CONVENZIONE CONSIP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4-01</text:p>
          </table:table-cell>
          <table:table-cell table:style-name="ce1" office:value-type="string">
            <text:p>2015-03-31</text:p>
          </table:table-cell>
          <table:table-cell table:style-name="ce63" office:value-type="string">
            <text:p>709.80</text:p>
          </table:table-cell>
          <table:table-cell table:style-name="ce75" office:value-type="string">
            <text:p>209.52</text:p>
          </table:table-cell>
          <table:table-cell table:style-name="ce53" office:value-type="string">
            <text:p>02298700010</text:p>
          </table:table-cell>
          <table:table-cell office:value-type="string">
            <text:p>OLIVETTI SPA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1" office:value-type="string">
            <text:p>ZCC0975943</text:p>
          </table:table-cell>
          <table:table-cell table:style-name="ce1" office:value-type="string">
            <text:p>PROSEGUIMENTO INSERIMENTO IN RESIDENCE DI UN NUCLEO FAMIGLIARE TEMPORANEAMENTE PRIVO DI ADEGUATA SISTEMAZIONE ABITATIVA - PERIODO 1/4/2013-28/4/2013 de 146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4-01</text:p>
          </table:table-cell>
          <table:table-cell table:style-name="ce1" office:value-type="string">
            <text:p>2013-04-28</text:p>
          </table:table-cell>
          <table:table-cell table:style-name="ce63" office:value-type="string">
            <text:p>413.20</text:p>
          </table:table-cell>
          <table:table-cell table:style-name="ce75" office:value-type="string">
            <text:p>413.20</text:p>
          </table:table-cell>
          <table:table-cell table:style-name="ce53" office:value-type="string">
            <text:p>09740480018</text:p>
          </table:table-cell>
          <table:table-cell office:value-type="string">
            <text:p>VAEL S.R.L.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1">
          <table:table-cell table:style-name="ce1" office:value-type="string">
            <text:p>2013</text:p>
          </table:table-cell>
          <table:table-cell table:style-name="ce1" office:value-type="string">
            <text:p>ZCF09B761D</text:p>
          </table:table-cell>
          <table:table-cell table:style-name="ce1" office:value-type="string">
            <text:p>ROGETTO: "PERCORSO DI INFORMAZIONE RIVOLTO ALLE SCUOLE SUL TEMA DELL'ACCOGLIENZA DEL BAMBINO ADOTTIVO".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4-03</text:p>
          </table:table-cell>
          <table:table-cell/>
          <table:table-cell table:style-name="ce63" office:value-type="string">
            <text:p>976.90</text:p>
          </table:table-cell>
          <table:table-cell table:style-name="ce75" office:value-type="string">
            <text:p>0.00</text:p>
          </table:table-cell>
          <table:table-cell table:style-name="ce1" office:value-type="string">
            <text:p>CHDRRT74M50L219Q</text:p>
          </table:table-cell>
          <table:table-cell office:value-type="string">
            <text:p>CHIODO MARTINETTO ROBERTA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AAO963OD2</text:p>
          </table:table-cell>
          <table:table-cell table:style-name="ce1" office:value-type="string">
            <text:p>RIPARAZIONE CITROEN JUMPER DN244WM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4-03</text:p>
          </table:table-cell>
          <table:table-cell/>
          <table:table-cell table:number-columns-repeated="2" table:style-name="ce63" office:value-type="string">
            <text:p>320.00</text:p>
          </table:table-cell>
          <table:table-cell table:style-name="ce53" office:value-type="string">
            <text:p>08022130010</text:p>
          </table:table-cell>
          <table:table-cell office:value-type="string">
            <text:p>EVO DRIVE <text:s/>S.N.C. DI BALDI ALESSANDRO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7AO97B9CC</text:p>
          </table:table-cell>
          <table:table-cell table:style-name="ce1" office:value-type="string">
            <text:p>SERVIZIO DI CONSULENZA/SUPPORTO SOFTWARE SU PROCEDURA PRESENTE - DURATA 1 GIORNATA C/O SEDE CENTRALE UFFICIO PERSONAL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4-03</text:p>
          </table:table-cell>
          <table:table-cell/>
          <table:table-cell table:number-columns-repeated="2" table:style-name="ce63" office:value-type="string">
            <text:p>560.00</text:p>
          </table:table-cell>
          <table:table-cell table:style-name="ce53" office:value-type="string">
            <text:p>05095330014</text:p>
          </table:table-cell>
          <table:table-cell office:value-type="string">
            <text:p>MICRONTEL SPA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B2O984C46</text:p>
          </table:table-cell>
          <table:table-cell table:style-name="ce1" office:value-type="string">
            <text:p>RIPARAZIONE LAVASTOVIGLIE CST CIRIE'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4-03</text:p>
          </table:table-cell>
          <table:table-cell/>
          <table:table-cell table:number-columns-repeated="2" table:style-name="ce63" office:value-type="string">
            <text:p>55.46</text:p>
          </table:table-cell>
          <table:table-cell table:style-name="ce53" office:value-type="string">
            <text:p>06544550012</text:p>
          </table:table-cell>
          <table:table-cell office:value-type="string">
            <text:p>BORUS SRL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8EO984C6O</text:p>
          </table:table-cell>
          <table:table-cell table:style-name="ce1" office:value-type="string">
            <text:p>ACQUISTO E <text:s/>SOSTITUZIONE PNEUMATICI AUTO DI SERVIZIO CDI BORGARO E CIRIE'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4-03</text:p>
          </table:table-cell>
          <table:table-cell/>
          <table:table-cell table:number-columns-repeated="2" table:style-name="ce63" office:value-type="string">
            <text:p>450.00</text:p>
          </table:table-cell>
          <table:table-cell table:style-name="ce53" office:value-type="string">
            <text:p>02146540014</text:p>
          </table:table-cell>
          <table:table-cell office:value-type="string">
            <text:p>LUPO SERGIO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8DO985OO7</text:p>
          </table:table-cell>
          <table:table-cell table:style-name="ce1" office:value-type="string">
            <text:p>INTERVENTO DI ASSISTENZA TECNICA SU SITO WEB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4-03</text:p>
          </table:table-cell>
          <table:table-cell/>
          <table:table-cell table:number-columns-repeated="2" table:style-name="ce63" office:value-type="string">
            <text:p>360.00</text:p>
          </table:table-cell>
          <table:table-cell table:style-name="ce53" office:value-type="string">
            <text:p>01989010069</text:p>
          </table:table-cell>
          <table:table-cell office:value-type="string">
            <text:p>DBN COMMUNICATION S.R.L.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5" office:value-type="string">
            <text:p>2013</text:p>
          </table:table-cell>
          <table:table-cell table:style-name="ce19" office:value-type="string">
            <text:p>Z640072AF0</text:p>
          </table:table-cell>
          <table:table-cell table:style-name="ce1" office:value-type="string">
            <text:p>BUONO AD INTEGRAZIONE FATTURA N° 515 DEL 31-12-2012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4-03</text:p>
          </table:table-cell>
          <table:table-cell/>
          <table:table-cell table:number-columns-repeated="2" table:style-name="ce63" office:value-type="string">
            <text:p>13.88</text:p>
          </table:table-cell>
          <table:table-cell table:style-name="ce53" office:value-type="string">
            <text:p>07213260016</text:p>
          </table:table-cell>
          <table:table-cell office:value-type="string">
            <text:p>COOPERATIVA SOCIALE A.R.L. CASA DI NAZARETH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1" office:value-type="string">
            <text:p>ZA4O9B0B6B</text:p>
          </table:table-cell>
          <table:table-cell table:style-name="ce1" office:value-type="string">
            <text:p>FORNITURA <text:s/>BATTERIA SU APPLICAZIONE RILEVAZIONE PRESENZE INTERVENTO C/O SEDE DI BARBANIA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4-29</text:p>
          </table:table-cell>
          <table:table-cell/>
          <table:table-cell table:number-columns-repeated="2" table:style-name="ce63" office:value-type="string">
            <text:p>24.00</text:p>
          </table:table-cell>
          <table:table-cell table:style-name="ce53" office:value-type="string">
            <text:p>05095330014</text:p>
          </table:table-cell>
          <table:table-cell office:value-type="string">
            <text:p>MICRONTEL SPA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1" office:value-type="string">
            <text:p>ZA5O984CB1</text:p>
          </table:table-cell>
          <table:table-cell table:style-name="ce1" office:value-type="string">
            <text:p>INTERVENTI DISINFESTAZIONE FORMICHE C/O NS STRUTTUR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5-06</text:p>
          </table:table-cell>
          <table:table-cell/>
          <table:table-cell table:number-columns-repeated="2" table:style-name="ce63" office:value-type="string">
            <text:p>180.00</text:p>
          </table:table-cell>
          <table:table-cell table:style-name="ce53" office:value-type="string">
            <text:p>07150660012</text:p>
          </table:table-cell>
          <table:table-cell office:value-type="string">
            <text:p>BIOSAN S.R.L.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1" office:value-type="string">
            <text:p>Z7BO9E3DD8</text:p>
          </table:table-cell>
          <table:table-cell table:style-name="ce1" office:value-type="string">
            <text:p>RIPARAZIONE IMPIANTO CANCELLO CON SOSTITUZIONE APPARECCHIATURA ELETTRICA MOD. 450 MPS C/O SEDE CIS CIRIE'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5-08</text:p>
          </table:table-cell>
          <table:table-cell/>
          <table:table-cell table:number-columns-repeated="2" table:style-name="ce63" office:value-type="string">
            <text:p>220.00</text:p>
          </table:table-cell>
          <table:table-cell table:style-name="ce53" office:value-type="string">
            <text:p>03661340012</text:p>
          </table:table-cell>
          <table:table-cell office:value-type="string">
            <text:p>CASTAGNO &amp; TOGLIATTO S.N.C.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1">
          <table:table-cell table:style-name="ce1" office:value-type="string">
            <text:p>2013</text:p>
          </table:table-cell>
          <table:table-cell table:style-name="ce1" office:value-type="string">
            <text:p>Z2AOA4B3A2</text:p>
          </table:table-cell>
          <table:table-cell table:style-name="ce1" office:value-type="string">
            <text:p>RILEGATURA PROTOCOLLO DELIBERAZIONI CONSIGLIO E ASSEMBLEA, DETERMIN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6-12</text:p>
          </table:table-cell>
          <table:table-cell/>
          <table:table-cell table:number-columns-repeated="2" table:style-name="ce63" office:value-type="string">
            <text:p>286.00</text:p>
          </table:table-cell>
          <table:table-cell table:style-name="ce1" office:value-type="string">
            <text:p>04082900012</text:p>
          </table:table-cell>
          <table:table-cell office:value-type="string">
            <text:p>FEPP DI GROSSO V. &amp; SOLDAN G. S.N.C.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1" office:value-type="string">
            <text:p>Z1DO8OBF69</text:p>
          </table:table-cell>
          <table:table-cell table:style-name="ce1" office:value-type="string">
            <text:p>INTERVENTO C/O CASA DEI PINI PER DERATTIZZAZION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6-12</text:p>
          </table:table-cell>
          <table:table-cell/>
          <table:table-cell table:number-columns-repeated="2" table:style-name="ce63" office:value-type="string">
            <text:p>90.00</text:p>
          </table:table-cell>
          <table:table-cell table:style-name="ce53" office:value-type="string">
            <text:p>07150660012</text:p>
          </table:table-cell>
          <table:table-cell office:value-type="string">
            <text:p>BIOSAN S.R.L.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1">
          <table:table-cell table:style-name="ce1" office:value-type="string">
            <text:p>2013</text:p>
          </table:table-cell>
          <table:table-cell table:style-name="ce1" office:value-type="string">
            <text:p>ZOFOA6F7A8</text:p>
          </table:table-cell>
          <table:table-cell table:style-name="ce1" office:value-type="string">
            <text:p>FORNITURA ROTOLI ASCIUGAMANO N° 120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6-18</text:p>
          </table:table-cell>
          <table:table-cell/>
          <table:table-cell table:number-columns-repeated="2" table:style-name="ce63" office:value-type="string">
            <text:p>546.00</text:p>
          </table:table-cell>
          <table:table-cell table:style-name="ce1" office:value-type="string">
            <text:p>00667690044</text:p>
          </table:table-cell>
          <table:table-cell office:value-type="string">
            <text:p>LA CASALINDA S.R.L.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1">
          <table:table-cell table:style-name="ce1" office:value-type="string">
            <text:p>2013</text:p>
          </table:table-cell>
          <table:table-cell table:style-name="ce1" office:value-type="string">
            <text:p>Z1EOA8B2F3</text:p>
          </table:table-cell>
          <table:table-cell table:style-name="ce1" office:value-type="string">
            <text:p>INTERVENTI DI MANUTENZIONE ELETTRICA C/O CASA DEI PINI, IL GIRASOLE, LA RUGIADA, LA COCCINELLA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6-18</text:p>
          </table:table-cell>
          <table:table-cell/>
          <table:table-cell table:number-columns-repeated="2" table:style-name="ce63" office:value-type="string">
            <text:p>3520.00</text:p>
          </table:table-cell>
          <table:table-cell table:style-name="ce1" office:value-type="string">
            <text:p>05952390010</text:p>
          </table:table-cell>
          <table:table-cell office:value-type="string">
            <text:p>SIGMA MONTAGGI ELETTRICI DI CHIADO' MAURO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1" office:value-type="string">
            <text:p>ZF3OA8CEF2</text:p>
          </table:table-cell>
          <table:table-cell table:style-name="ce1" office:value-type="string">
            <text:p>SOSTITUZIONE 1 COPERTONE FIAT SCUDO DISTR. BORGARO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6-27</text:p>
          </table:table-cell>
          <table:table-cell/>
          <table:table-cell table:number-columns-repeated="2" table:style-name="ce63" office:value-type="string">
            <text:p>62.50</text:p>
          </table:table-cell>
          <table:table-cell table:style-name="ce53" office:value-type="string">
            <text:p>02146540014</text:p>
          </table:table-cell>
          <table:table-cell office:value-type="string">
            <text:p>LUPO SERGIO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1" office:value-type="string">
            <text:p>Z23OAA9E88</text:p>
          </table:table-cell>
          <table:table-cell table:style-name="ce1" office:value-type="string">
            <text:p>INTERVENTO RIPARAZIONE ASCENSORE CON SOSTITUZIONE PULSANTE DI STOP C/O CASA DEI PIN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7-05</text:p>
          </table:table-cell>
          <table:table-cell/>
          <table:table-cell table:number-columns-repeated="2" table:style-name="ce63" office:value-type="string">
            <text:p>70.77</text:p>
          </table:table-cell>
          <table:table-cell table:style-name="ce80" office:value-type="string">
            <text:p>04982340012</text:p>
          </table:table-cell>
          <table:table-cell office:value-type="string">
            <text:p>GRUPPO SIMET <text:s/>S.R.L.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1" office:value-type="string">
            <text:p>Z18OAAA363</text:p>
          </table:table-cell>
          <table:table-cell table:style-name="ce1" office:value-type="string">
            <text:p>INTERVENTO DI SOSTITUZIONE DOCCIONE SU LAVANDINO C/O IL GIRASOL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7-05</text:p>
          </table:table-cell>
          <table:table-cell/>
          <table:table-cell table:number-columns-repeated="2" table:style-name="ce63" office:value-type="string">
            <text:p>600.00</text:p>
          </table:table-cell>
          <table:table-cell table:style-name="ce53" office:value-type="string">
            <text:p>06544550012</text:p>
          </table:table-cell>
          <table:table-cell office:value-type="string">
            <text:p>BORUS SRL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1">
          <table:table-cell table:style-name="ce1" office:value-type="string">
            <text:p>2013</text:p>
          </table:table-cell>
          <table:table-cell table:style-name="ce1" office:value-type="string">
            <text:p>Z8COAC84B6</text:p>
          </table:table-cell>
          <table:table-cell table:style-name="ce1" office:value-type="string">
            <text:p>INTERVENTO DI PULIZIA RILEVATORI IMPIANTI ANTI INCENDIO C/O LE STRUTTURE PER ANZIANI DEL CIS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7-15</text:p>
          </table:table-cell>
          <table:table-cell/>
          <table:table-cell table:number-columns-repeated="2" table:style-name="ce63" office:value-type="string">
            <text:p>1000.00</text:p>
          </table:table-cell>
          <table:table-cell table:style-name="ce1" office:value-type="string">
            <text:p>08584990017</text:p>
          </table:table-cell>
          <table:table-cell office:value-type="string">
            <text:p>ESTINTORI GARIS DI GARIS SILVANO &amp;C. S.N.C.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1">
          <table:table-cell table:style-name="ce1" office:value-type="string">
            <text:p>2013</text:p>
          </table:table-cell>
          <table:table-cell table:style-name="ce1" office:value-type="string">
            <text:p>Z61OA483B5</text:p>
          </table:table-cell>
          <table:table-cell table:style-name="ce1" office:value-type="string">
            <text:p>FORNITURA 240 RISME CARTA FOTOCOPIE A4 GR 80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7-15</text:p>
          </table:table-cell>
          <table:table-cell/>
          <table:table-cell table:number-columns-repeated="2" table:style-name="ce63" office:value-type="string">
            <text:p>477.60</text:p>
          </table:table-cell>
          <table:table-cell table:style-name="ce1" office:value-type="string">
            <text:p>07997560151</text:p>
          </table:table-cell>
          <table:table-cell office:value-type="string">
            <text:p>VALSECCHI GIOVANNI S.R.L.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1">
          <table:table-cell table:style-name="ce1" office:value-type="string">
            <text:p>2013</text:p>
          </table:table-cell>
          <table:table-cell table:style-name="ce1" office:value-type="string">
            <text:p>Z5FOAD2FEE</text:p>
          </table:table-cell>
          <table:table-cell table:style-name="ce1" office:value-type="string">
            <text:p>FORNITURA PRODOTTI DETERGENTI PER STRUTTURA IL GIRASOL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7-18</text:p>
          </table:table-cell>
          <table:table-cell/>
          <table:table-cell table:number-columns-repeated="2" table:style-name="ce63" office:value-type="string">
            <text:p>136.48</text:p>
          </table:table-cell>
          <table:table-cell table:style-name="ce1" office:value-type="string">
            <text:p>00314470121</text:p>
          </table:table-cell>
          <table:table-cell office:value-type="string">
            <text:p>VIRCOL S.R.L.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1" office:value-type="string">
            <text:p>ZCDOAD3AF3</text:p>
          </table:table-cell>
          <table:table-cell table:style-name="ce1" office:value-type="string">
            <text:p>PREVENTIVO SOSTITUZIONE 2 COPERTONI PER SCUDO BS822BP – 2 COPERTONI PER PANDA DF206UL CD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7-18</text:p>
          </table:table-cell>
          <table:table-cell/>
          <table:table-cell table:number-columns-repeated="2" table:style-name="ce63" office:value-type="string">
            <text:p>273.00</text:p>
          </table:table-cell>
          <table:table-cell table:style-name="ce53" office:value-type="string">
            <text:p>02146540014</text:p>
          </table:table-cell>
          <table:table-cell office:value-type="string">
            <text:p>LUPO SERGIO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1">
          <table:table-cell table:style-name="ce1" office:value-type="string">
            <text:p>2013</text:p>
          </table:table-cell>
          <table:table-cell table:style-name="ce1" office:value-type="string">
            <text:p>Z95OADE52A</text:p>
          </table:table-cell>
          <table:table-cell table:style-name="ce1" office:value-type="string">
            <text:p>AGGIORNAMENTO SITO – ACQUISTO PACCHETTO ASSISTENZA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7-23</text:p>
          </table:table-cell>
          <table:table-cell/>
          <table:table-cell table:number-columns-repeated="2" table:style-name="ce63" office:value-type="string">
            <text:p>360.00</text:p>
          </table:table-cell>
          <table:table-cell table:style-name="ce1" office:value-type="string">
            <text:p>01989010069</text:p>
          </table:table-cell>
          <table:table-cell office:value-type="string">
            <text:p>DBN COMUNICATION S.R.L.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1">
          <table:table-cell table:style-name="ce5" office:value-type="string">
            <text:p>2013</text:p>
          </table:table-cell>
          <table:table-cell table:style-name="ce5" office:value-type="string">
            <text:p>Z54OBC3F1C</text:p>
          </table:table-cell>
          <table:table-cell table:style-name="ce1" office:value-type="string">
            <text:p>INTERVENTO DI MANUTENZIONE PROGRAMMATA GRUPPO ELETTROGENO C/O CASA DEI PIN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10-03</text:p>
          </table:table-cell>
          <table:table-cell/>
          <table:table-cell table:number-columns-repeated="2" table:style-name="ce63" office:value-type="string">
            <text:p>155.00</text:p>
          </table:table-cell>
          <table:table-cell table:style-name="ce1" office:value-type="string">
            <text:p>04915490017</text:p>
          </table:table-cell>
          <table:table-cell office:value-type="string">
            <text:p>G.B. GOFFI DI G.B. GOFFI &amp; C. S.A.S.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1" office:value-type="string">
            <text:p>Z0D0BC4090</text:p>
          </table:table-cell>
          <table:table-cell table:style-name="ce1" office:value-type="string">
            <text:p>INTERVENTO DI RIPARAZIONE TERMINALERILEVAZIONE PRESENZE C/O IL GIRASOL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10-03</text:p>
          </table:table-cell>
          <table:table-cell/>
          <table:table-cell table:number-columns-repeated="2" table:style-name="ce63" office:value-type="string">
            <text:p>360.00</text:p>
          </table:table-cell>
          <table:table-cell table:style-name="ce53" office:value-type="string">
            <text:p>05095330014</text:p>
          </table:table-cell>
          <table:table-cell office:value-type="string">
            <text:p>MICRONTEL SPA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1">
          <table:table-cell table:style-name="ce1" office:value-type="string">
            <text:p>2013</text:p>
          </table:table-cell>
          <table:table-cell table:style-name="ce1" office:value-type="string">
            <text:p>Z5E0BC41CE</text:p>
          </table:table-cell>
          <table:table-cell table:style-name="ce1" office:value-type="string">
            <text:p>INTERVENTO SU SWITCH NON FUNZIONANTE C/O CASA DEI PIN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10-03</text:p>
          </table:table-cell>
          <table:table-cell/>
          <table:table-cell table:number-columns-repeated="2" table:style-name="ce63" office:value-type="string">
            <text:p>28.50</text:p>
          </table:table-cell>
          <table:table-cell table:style-name="ce1" office:value-type="string">
            <text:p>05584990013</text:p>
          </table:table-cell>
          <table:table-cell office:value-type="string">
            <text:p>BIDUE SYSTEM S.R.L.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1">
          <table:table-cell table:style-name="ce1" office:value-type="string">
            <text:p>2013</text:p>
          </table:table-cell>
          <table:table-cell table:style-name="ce1" office:value-type="string">
            <text:p>Z5E0BC41CE</text:p>
          </table:table-cell>
          <table:table-cell table:style-name="ce1" office:value-type="string">
            <text:p>RIPARAZIONE SWITCH NON C/O CST CIRIE'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10-03</text:p>
          </table:table-cell>
          <table:table-cell/>
          <table:table-cell table:number-columns-repeated="2" table:style-name="ce63" office:value-type="string">
            <text:p>190.00</text:p>
          </table:table-cell>
          <table:table-cell table:style-name="ce1" office:value-type="string">
            <text:p>05584990013</text:p>
          </table:table-cell>
          <table:table-cell office:value-type="string">
            <text:p>BIDUE SYSTEM S.R.L.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1">
          <table:table-cell table:style-name="ce1" office:value-type="string">
            <text:p>2013</text:p>
          </table:table-cell>
          <table:table-cell table:style-name="ce1" office:value-type="string">
            <text:p>ZAF0BFD9BF</text:p>
          </table:table-cell>
          <table:table-cell table:style-name="ce1" office:value-type="string">
            <text:p>OFFERTA RIPRISTINO SISTEMA ANTINTRUSIONE C/O CST BORGARO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10-07</text:p>
          </table:table-cell>
          <table:table-cell/>
          <table:table-cell table:style-name="ce63" office:value-type="string">
            <text:p>620.00</text:p>
          </table:table-cell>
          <table:table-cell table:style-name="ce63" office:value-type="string">
            <text:p>0.00</text:p>
          </table:table-cell>
          <table:table-cell table:style-name="ce1" office:value-type="string">
            <text:p>02513770012</text:p>
          </table:table-cell>
          <table:table-cell office:value-type="string">
            <text:p>D.B.G. DI GIUSEPPE DAL BIANCO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1">
          <table:table-cell table:style-name="ce1" office:value-type="string">
            <text:p>2013</text:p>
          </table:table-cell>
          <table:table-cell table:style-name="ce1" office:value-type="string">
            <text:p>ZAA08BDE48</text:p>
          </table:table-cell>
          <table:table-cell table:style-name="ce1" office:value-type="string">
            <text:p>FORNITURA <text:s/>ROTOLI ETICHETTEPER STAMPANTI PROTOCOLLO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10-09</text:p>
          </table:table-cell>
          <table:table-cell table:style-name="ce1"/>
          <table:table-cell table:number-columns-repeated="2" table:style-name="ce63" office:value-type="string">
            <text:p>229.00</text:p>
          </table:table-cell>
          <table:table-cell table:style-name="ce9" office:value-type="float" office:value="2192370019">
            <text:p>2192370019</text:p>
          </table:table-cell>
          <table:table-cell office:value-type="string">
            <text:p>MODULO GAMMA2 S.A.S.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1" office:value-type="string">
            <text:p>ZF8OC18B2F</text:p>
          </table:table-cell>
          <table:table-cell table:style-name="ce1" office:value-type="string">
            <text:p>INTERVENTO SOSTITUZIONE DISPLAY E BATTERIA TAMPONE TERMINALE RILEVAZIONE PRESENZE C/O CST CIRIE'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10-10</text:p>
          </table:table-cell>
          <table:table-cell/>
          <table:table-cell table:number-columns-repeated="2" table:style-name="ce63" office:value-type="string">
            <text:p>179.00</text:p>
          </table:table-cell>
          <table:table-cell table:style-name="ce53" office:value-type="string">
            <text:p>05095330014</text:p>
          </table:table-cell>
          <table:table-cell office:value-type="string">
            <text:p>MICRONTEL SPA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1" office:value-type="string">
            <text:p>Z16O452OC6</text:p>
          </table:table-cell>
          <table:table-cell table:style-name="ce1" office:value-type="string">
            <text:p>INTERVENTO SU TERMINALE MX 300 ETN C/O CDI BORGARO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11-11</text:p>
          </table:table-cell>
          <table:table-cell/>
          <table:table-cell table:style-name="ce63" office:value-type="string">
            <text:p>142.00</text:p>
          </table:table-cell>
          <table:table-cell table:style-name="ce63" office:value-type="string">
            <text:p>0.00</text:p>
          </table:table-cell>
          <table:table-cell table:style-name="ce53" office:value-type="string">
            <text:p>05095330014</text:p>
          </table:table-cell>
          <table:table-cell office:value-type="string">
            <text:p>MICRONTEL SPA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1">
          <table:table-cell table:style-name="ce1" office:value-type="string">
            <text:p>2013</text:p>
          </table:table-cell>
          <table:table-cell table:style-name="ce1" office:value-type="string">
            <text:p>Z7D0C52115</text:p>
          </table:table-cell>
          <table:table-cell table:style-name="ce1" office:value-type="string">
            <text:p>FORNITURA CUFFIE MONOUSO E GREMBIULI MONOUSO PER CASA DEI PIN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11-11</text:p>
          </table:table-cell>
          <table:table-cell/>
          <table:table-cell table:style-name="ce63" office:value-type="string">
            <text:p>968.00</text:p>
          </table:table-cell>
          <table:table-cell table:style-name="ce63" office:value-type="string">
            <text:p>0.00</text:p>
          </table:table-cell>
          <table:table-cell table:style-name="ce1" office:value-type="string">
            <text:p>00667690044</text:p>
          </table:table-cell>
          <table:table-cell office:value-type="string">
            <text:p>LA CASALINDA S.R.L.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1">
          <table:table-cell table:style-name="ce1" office:value-type="string">
            <text:p>2013</text:p>
          </table:table-cell>
          <table:table-cell table:style-name="ce1" office:value-type="string">
            <text:p>ZBB0C54O8O</text:p>
          </table:table-cell>
          <table:table-cell table:style-name="ce1" office:value-type="string">
            <text:p>FORNITURA CARTA A4 IN RISM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11-12</text:p>
          </table:table-cell>
          <table:table-cell/>
          <table:table-cell table:style-name="ce63" office:value-type="string">
            <text:p>477.60</text:p>
          </table:table-cell>
          <table:table-cell table:style-name="ce63" office:value-type="string">
            <text:p>0.00</text:p>
          </table:table-cell>
          <table:table-cell table:style-name="ce1" office:value-type="string">
            <text:p>07997560151</text:p>
          </table:table-cell>
          <table:table-cell office:value-type="string">
            <text:p>VALSECCHI GIOVANNI S.R.L.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1" office:value-type="string">
            <text:p>Z15OCG6O88</text:p>
          </table:table-cell>
          <table:table-cell table:style-name="ce1" office:value-type="string">
            <text:p>FORNITURA GOMME TERMICHE AUTO SEDE CENTRAL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12-06</text:p>
          </table:table-cell>
          <table:table-cell/>
          <table:table-cell table:style-name="ce63" office:value-type="string">
            <text:p>278.00</text:p>
          </table:table-cell>
          <table:table-cell table:style-name="ce63" office:value-type="string">
            <text:p>0.00</text:p>
          </table:table-cell>
          <table:table-cell table:style-name="ce53" office:value-type="string">
            <text:p>02146540014</text:p>
          </table:table-cell>
          <table:table-cell office:value-type="string">
            <text:p>LUPO SERGIO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1">
          <table:table-cell table:style-name="ce1" office:value-type="string">
            <text:p>2013</text:p>
          </table:table-cell>
          <table:table-cell table:style-name="ce1" office:value-type="string">
            <text:p>Z55OCD94OO</text:p>
          </table:table-cell>
          <table:table-cell table:style-name="ce1" office:value-type="string">
            <text:p>MANUTENZIONE APPLICAZIONE GESTIONE DOMANDA ADOZION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12-06</text:p>
          </table:table-cell>
          <table:table-cell/>
          <table:table-cell table:style-name="ce63" office:value-type="string">
            <text:p>500.00</text:p>
          </table:table-cell>
          <table:table-cell table:style-name="ce63" office:value-type="string">
            <text:p>0.00</text:p>
          </table:table-cell>
          <table:table-cell table:style-name="ce1" office:value-type="string">
            <text:p>05584990013</text:p>
          </table:table-cell>
          <table:table-cell office:value-type="string">
            <text:p>BIDUE SYSTEM S.R.L.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1">
          <table:table-cell table:style-name="ce1" office:value-type="string">
            <text:p>2013</text:p>
          </table:table-cell>
          <table:table-cell table:style-name="ce1" office:value-type="string">
            <text:p>Z56OCABEB9</text:p>
          </table:table-cell>
          <table:table-cell table:style-name="ce1" office:value-type="string">
            <text:p>FORNITURA MATERIALE PER LABORATORIO CST BORGARO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12-06</text:p>
          </table:table-cell>
          <table:table-cell/>
          <table:table-cell table:style-name="ce63" office:value-type="string">
            <text:p>15.08</text:p>
          </table:table-cell>
          <table:table-cell table:style-name="ce63" office:value-type="string">
            <text:p>0.00</text:p>
          </table:table-cell>
          <table:table-cell table:style-name="ce1" office:value-type="string">
            <text:p>02027040019</text:p>
          </table:table-cell>
          <table:table-cell office:value-type="string">
            <text:p>BORGIONE CENTRO DIDATTICO S.R.L.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1">
          <table:table-cell table:style-name="ce1" office:value-type="string">
            <text:p>2013</text:p>
          </table:table-cell>
          <table:table-cell table:style-name="ce1" office:value-type="string">
            <text:p>Z54OCE9693</text:p>
          </table:table-cell>
          <table:table-cell table:style-name="ce1" office:value-type="string">
            <text:p>FORNITURA MATERIALE PER LABORATORIO CST BORGARO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12-13</text:p>
          </table:table-cell>
          <table:table-cell/>
          <table:table-cell table:style-name="ce63" office:value-type="string">
            <text:p>131.95</text:p>
          </table:table-cell>
          <table:table-cell table:style-name="ce63" office:value-type="string">
            <text:p>0.00</text:p>
          </table:table-cell>
          <table:table-cell table:style-name="ce1" office:value-type="string">
            <text:p>02027040019</text:p>
          </table:table-cell>
          <table:table-cell office:value-type="string">
            <text:p>BORGIONE CENTRO DIDATTICO S.R.L.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1" office:value-type="string">
            <text:p>Z2EOCF5B36</text:p>
          </table:table-cell>
          <table:table-cell table:style-name="ce1" office:value-type="string">
            <text:p>INTERVENTO DI MANUTENZIONE ORDINARIA SU CANCELLO C/O CASA DEI PIN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12-17</text:p>
          </table:table-cell>
          <table:table-cell/>
          <table:table-cell table:style-name="ce63" office:value-type="string">
            <text:p>72.00</text:p>
          </table:table-cell>
          <table:table-cell table:style-name="ce63" office:value-type="string">
            <text:p>0.00</text:p>
          </table:table-cell>
          <table:table-cell table:style-name="ce53" office:value-type="string">
            <text:p>03661340012</text:p>
          </table:table-cell>
          <table:table-cell office:value-type="string">
            <text:p>CASTAGNO &amp; TOGLIATTO S.N.C.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1">
          <table:table-cell table:style-name="ce1" office:value-type="string">
            <text:p>2013</text:p>
          </table:table-cell>
          <table:table-cell table:style-name="ce1" office:value-type="string">
            <text:p>ZE2ODO9O88</text:p>
          </table:table-cell>
          <table:table-cell table:style-name="ce1" office:value-type="string">
            <text:p>FORNITURA PRODOTTI PER PULIZIA STRUTTURE DICEMBRE 2013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12-20</text:p>
          </table:table-cell>
          <table:table-cell/>
          <table:table-cell table:style-name="ce63" office:value-type="string">
            <text:p>663.64</text:p>
          </table:table-cell>
          <table:table-cell table:style-name="ce63" office:value-type="string">
            <text:p>0.00</text:p>
          </table:table-cell>
          <table:table-cell table:style-name="ce1" office:value-type="string">
            <text:p>00314470121</text:p>
          </table:table-cell>
          <table:table-cell office:value-type="string">
            <text:p>VIRCOL S.R.L.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1" office:value-type="string">
            <text:p>Z96OD125C1</text:p>
          </table:table-cell>
          <table:table-cell table:style-name="ce1" office:value-type="string">
            <text:p>INTERVENTI PER UP GRADE SOFTWARE RILEVAZIONE PRESENZ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12-20</text:p>
          </table:table-cell>
          <table:table-cell/>
          <table:table-cell table:style-name="ce63" office:value-type="string">
            <text:p>2060.00</text:p>
          </table:table-cell>
          <table:table-cell table:style-name="ce63" office:value-type="string">
            <text:p>0.00</text:p>
          </table:table-cell>
          <table:table-cell table:style-name="ce53" office:value-type="string">
            <text:p>05095330014</text:p>
          </table:table-cell>
          <table:table-cell office:value-type="string">
            <text:p>MICRONTEL SPA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1" office:value-type="string">
            <text:p>2013</text:p>
          </table:table-cell>
          <table:table-cell table:style-name="ce1" office:value-type="string">
            <text:p>Z2BOD4245F</text:p>
          </table:table-cell>
          <table:table-cell table:style-name="ce1" office:value-type="string">
            <text:p>INTERVENTO PER RIPARAZIONE CON SOSTITUZIONE TARTARUGA PER ILLUMINAZIONE CABINA C/O CASA DEI PIN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12-20</text:p>
          </table:table-cell>
          <table:table-cell/>
          <table:table-cell table:style-name="ce63" office:value-type="string">
            <text:p>144.10</text:p>
          </table:table-cell>
          <table:table-cell table:style-name="ce63" office:value-type="string">
            <text:p>0.00</text:p>
          </table:table-cell>
          <table:table-cell table:style-name="ce80" office:value-type="string">
            <text:p>04982340012</text:p>
          </table:table-cell>
          <table:table-cell office:value-type="string">
            <text:p>GRUPPO SIMET <text:s/>S.R.L.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1">
          <table:table-cell table:style-name="ce1" office:value-type="string">
            <text:p>2013</text:p>
          </table:table-cell>
          <table:table-cell table:style-name="ce1" office:value-type="string">
            <text:p>Z61OD424D1</text:p>
          </table:table-cell>
          <table:table-cell table:style-name="ce1" office:value-type="string">
            <text:p>INTERVENTO DI MONTAGGIO E COLLAUDO SOLLEVATORE C/O CASA DEI PIN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12-20</text:p>
          </table:table-cell>
          <table:table-cell/>
          <table:table-cell table:style-name="ce63" office:value-type="string">
            <text:p>150.00</text:p>
          </table:table-cell>
          <table:table-cell table:style-name="ce63" office:value-type="string">
            <text:p>0.00</text:p>
          </table:table-cell>
          <table:table-cell table:style-name="ce1" office:value-type="string">
            <text:p>04485280871</text:p>
          </table:table-cell>
          <table:table-cell office:value-type="string">
            <text:p>IDS PRODOTTI CHIMICI S.A.S. DI D'AGOSTINO A. &amp;C.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1">
          <table:table-cell table:style-name="ce1" office:value-type="string">
            <text:p>2013</text:p>
          </table:table-cell>
          <table:table-cell table:style-name="ce1" office:value-type="string">
            <text:p>Z85OD4A623</text:p>
          </table:table-cell>
          <table:table-cell table:style-name="ce1" office:value-type="string">
            <text:p>LOTTO DI CHIAMATE PER ASSISTENZA ON LINE ANNO 2013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12-20</text:p>
          </table:table-cell>
          <table:table-cell table:style-name="ce1" office:value-type="string">
            <text:p>2013-12-31</text:p>
          </table:table-cell>
          <table:table-cell table:style-name="ce63" office:value-type="string">
            <text:p>400.00</text:p>
          </table:table-cell>
          <table:table-cell table:style-name="ce63" office:value-type="string">
            <text:p>0.00</text:p>
          </table:table-cell>
          <table:table-cell table:style-name="ce1" office:value-type="string">
            <text:p>03500930403</text:p>
          </table:table-cell>
          <table:table-cell office:value-type="string">
            <text:p>SIPAL S.R.L.</text:p>
          </table:table-cell>
          <table:table-cell table:style-name="ce1" office:value-type="string">
            <text:p>Italia</text:p>
          </table:table-cell>
          <table:table-cell/>
          <table:table-cell table:style-name="Default" table:number-columns-repeated="6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9B09D42A5</text:p>
          </table:table-cell>
          <table:table-cell table:style-name="ce1" office:value-type="string">
            <text:p>PROSECUZIONE INSERIMENTO MINORE R.R. IN COMUNITA' DE.179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4-01</text:p>
          </table:table-cell>
          <table:table-cell table:style-name="ce6" office:value-type="string">
            <text:p>2013-04-24</text:p>
          </table:table-cell>
          <table:table-cell table:style-name="ce61" office:value-type="string">
            <text:p>2868.00</text:p>
          </table:table-cell>
          <table:table-cell table:style-name="ce61" office:value-type="string">
            <text:p>2577.50</text:p>
          </table:table-cell>
          <table:table-cell table:style-name="ce53" office:value-type="string">
            <text:p>02370510014</text:p>
          </table:table-cell>
          <table:table-cell office:value-type="string">
            <text:p>ASSOCIAZIONE CASA NOSTR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1A09F974C</text:p>
          </table:table-cell>
          <table:table-cell table:style-name="ce1" office:value-type="string">
            <text:p>INSERIMENTO SIG M.V. IN CASA FAMIGLIA PERIODO1/4/2013-30/6/2013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4-01</text:p>
          </table:table-cell>
          <table:table-cell table:style-name="ce6" office:value-type="string">
            <text:p>2013-06-30</text:p>
          </table:table-cell>
          <table:table-cell table:number-columns-repeated="2" table:style-name="ce61" office:value-type="string">
            <text:p>3640.00</text:p>
          </table:table-cell>
          <table:table-cell table:style-name="ce53" office:value-type="string">
            <text:p>01979490032</text:p>
          </table:table-cell>
          <table:table-cell office:value-type="string">
            <text:p>A.R.A.D. ONLUS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7" office:value-type="string">
            <text:p>2013</text:p>
          </table:table-cell>
          <table:table-cell table:style-name="ce18" office:value-type="string">
            <text:p>ZI40A3849F</text:p>
          </table:table-cell>
          <table:table-cell table:style-name="ce1" office:value-type="string">
            <text:p>PROSECUZIONE INSERIMENTO SIG. A.E. IN COMUNITA' DE.229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4-01</text:p>
          </table:table-cell>
          <table:table-cell table:style-name="ce6" office:value-type="string">
            <text:p>2013-06-30</text:p>
          </table:table-cell>
          <table:table-cell table:style-name="ce61" office:value-type="string">
            <text:p>9236.50</text:p>
          </table:table-cell>
          <table:table-cell table:style-name="ce61" office:value-type="string">
            <text:p>7206.50</text:p>
          </table:table-cell>
          <table:table-cell table:style-name="ce53" office:value-type="string">
            <text:p>05327770011</text:p>
          </table:table-cell>
          <table:table-cell office:value-type="string">
            <text:p>VALPIANA SOCIETA' COOPERATIVA SOCIALE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210A38339</text:p>
          </table:table-cell>
          <table:table-cell table:style-name="ce1" office:value-type="string">
            <text:p>PROSECUZIONE INSERIMENTO MINORE IN CDI DE.232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4-01</text:p>
          </table:table-cell>
          <table:table-cell table:style-name="ce6" office:value-type="string">
            <text:p>2013-06-30</text:p>
          </table:table-cell>
          <table:table-cell table:style-name="ce61" office:value-type="string">
            <text:p>624.00</text:p>
          </table:table-cell>
          <table:table-cell table:style-name="ce61" office:value-type="string">
            <text:p>600.00</text:p>
          </table:table-cell>
          <table:table-cell table:style-name="ce53" office:value-type="string">
            <text:p>92513180015</text:p>
          </table:table-cell>
          <table:table-cell office:value-type="string">
            <text:p>ASSOCIAZIONE UNA CASA PER GLI AMICI DI FRANCESCO ONLUS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850A383B4</text:p>
          </table:table-cell>
          <table:table-cell table:style-name="ce1" office:value-type="string">
            <text:p>PROSECUZIONE INSERIMENTO MINORE IN CDI DE.232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4-01</text:p>
          </table:table-cell>
          <table:table-cell table:style-name="ce6" office:value-type="string">
            <text:p>2013-06-30</text:p>
          </table:table-cell>
          <table:table-cell table:style-name="ce61" office:value-type="string">
            <text:p>875.00</text:p>
          </table:table-cell>
          <table:table-cell table:style-name="ce61" office:value-type="string">
            <text:p>625.00</text:p>
          </table:table-cell>
          <table:table-cell table:style-name="ce53" office:value-type="string">
            <text:p>03982610010</text:p>
          </table:table-cell>
          <table:table-cell office:value-type="string">
            <text:p>COOPERATIVA LA TEND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CC0A38436</text:p>
          </table:table-cell>
          <table:table-cell table:style-name="ce1" office:value-type="string">
            <text:p>PROSECUZIONE INSERIMENTO MINORE IN CDI DE.232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4-01</text:p>
          </table:table-cell>
          <table:table-cell table:style-name="ce6" office:value-type="string">
            <text:p>2013-06-30</text:p>
          </table:table-cell>
          <table:table-cell table:style-name="ce61" office:value-type="string">
            <text:p>804.60</text:p>
          </table:table-cell>
          <table:table-cell table:style-name="ce61" office:value-type="string">
            <text:p>506.60</text:p>
          </table:table-cell>
          <table:table-cell table:style-name="ce53" office:value-type="string">
            <text:p>02018020020</text:p>
          </table:table-cell>
          <table:table-cell office:value-type="string">
            <text:p>INTERACTIVE COOPERATIVA SOCIETA' COOPERATIVA SOCIALE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D70A38537</text:p>
          </table:table-cell>
          <table:table-cell table:style-name="ce1" office:value-type="string">
            <text:p>PROSECUZIONE INSERIMENTO NUCLEO FAMILIARE IN STRUTTURE PERIODO 1/4/2013 -30/6/2013 DE.233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4-01</text:p>
          </table:table-cell>
          <table:table-cell table:style-name="ce6" office:value-type="string">
            <text:p>2013-06-30</text:p>
          </table:table-cell>
          <table:table-cell table:style-name="ce61" office:value-type="string">
            <text:p>12949.00</text:p>
          </table:table-cell>
          <table:table-cell table:style-name="ce61" office:value-type="string">
            <text:p>12831,76</text:p>
          </table:table-cell>
          <table:table-cell table:style-name="ce53" office:value-type="string">
            <text:p>02370510014</text:p>
          </table:table-cell>
          <table:table-cell office:value-type="string">
            <text:p>ASSOCIAZIONE CASA NOSTR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E30A3867D</text:p>
          </table:table-cell>
          <table:table-cell table:style-name="ce1" office:value-type="string">
            <text:p>PROSECUZIONE INSERIMENTO NUCLEO FAMILIARE IN STRUTTURE PERIODO 1/4/2013 -30/6/2013 DE.233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4-01</text:p>
          </table:table-cell>
          <table:table-cell table:style-name="ce6" office:value-type="string">
            <text:p>2013-06-30</text:p>
          </table:table-cell>
          <table:table-cell table:number-columns-repeated="2" table:style-name="ce61" office:value-type="string">
            <text:p>5451.00</text:p>
          </table:table-cell>
          <table:table-cell table:style-name="ce53" office:value-type="string">
            <text:p>01879950010</text:p>
          </table:table-cell>
          <table:table-cell office:value-type="string">
            <text:p>FONDAZIONE DIFESA FANCIULLI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180A385B3</text:p>
          </table:table-cell>
          <table:table-cell table:style-name="ce1" office:value-type="string">
            <text:p>PROSECUZIONE INSERIMENTO NUCLEO FAMILIARE IN STRUTTURE PERIODO 1/4/2013 -30/6/2013 DE.233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4-01</text:p>
          </table:table-cell>
          <table:table-cell table:style-name="ce6" office:value-type="string">
            <text:p>2013-06-30</text:p>
          </table:table-cell>
          <table:table-cell table:number-columns-repeated="2" table:style-name="ce61" office:value-type="string">
            <text:p>13286.00</text:p>
          </table:table-cell>
          <table:table-cell table:style-name="ce53" office:value-type="string">
            <text:p>07343210014</text:p>
          </table:table-cell>
          <table:table-cell office:value-type="string">
            <text:p>GRUPPO ARCO S.C.S.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DF0A48746</text:p>
          </table:table-cell>
          <table:table-cell table:style-name="ce1" office:value-type="string">
            <text:p>INSERIMENTO MINORE IN COMUNITA' PERIODO1/4/2013-30/6/2013 DE.239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4-01</text:p>
          </table:table-cell>
          <table:table-cell table:style-name="ce6" office:value-type="string">
            <text:p>2013-06-30</text:p>
          </table:table-cell>
          <table:table-cell table:number-columns-repeated="2" table:style-name="ce61" office:value-type="string">
            <text:p>4550.00</text:p>
          </table:table-cell>
          <table:table-cell table:style-name="ce53" office:value-type="string">
            <text:p>09148450019</text:p>
          </table:table-cell>
          <table:table-cell office:value-type="string">
            <text:p>ASSOCIAZIONE HESED CASA FAMIGLIA SANTA TERESIN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BF0A48779</text:p>
          </table:table-cell>
          <table:table-cell table:style-name="ce1" office:value-type="string">
            <text:p>INSERIMENTO MINORE IN COMUNITA' PERIODO1/4/2013-30/6/2013 DE.239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4-01</text:p>
          </table:table-cell>
          <table:table-cell table:style-name="ce6" office:value-type="string">
            <text:p>2013-06-30</text:p>
          </table:table-cell>
          <table:table-cell table:style-name="ce61" office:value-type="string">
            <text:p>6441.89</text:p>
          </table:table-cell>
          <table:table-cell table:style-name="ce61" office:value-type="string">
            <text:p>6224.26</text:p>
          </table:table-cell>
          <table:table-cell table:style-name="ce53" office:value-type="string">
            <text:p>08945160011</text:p>
          </table:table-cell>
          <table:table-cell office:value-type="string">
            <text:p>COOPERATIVA LA CASA PER CASO S.C.S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940A487A6</text:p>
          </table:table-cell>
          <table:table-cell table:style-name="ce1" office:value-type="string">
            <text:p>INSERIMENTO MINORE IN COMUNITA' PERIODO1/4/2013-30/6/2013 DE.239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4-01</text:p>
          </table:table-cell>
          <table:table-cell table:style-name="ce6" office:value-type="string">
            <text:p>2013-06-30</text:p>
          </table:table-cell>
          <table:table-cell table:number-columns-repeated="2" table:style-name="ce61" office:value-type="string">
            <text:p>6552.00</text:p>
          </table:table-cell>
          <table:table-cell table:style-name="ce53" office:value-type="string">
            <text:p>05569090011</text:p>
          </table:table-cell>
          <table:table-cell office:value-type="string">
            <text:p>COOPERATIVA SOCIALE MIRAFIORI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9D0A48A13</text:p>
          </table:table-cell>
          <table:table-cell table:style-name="ce1" office:value-type="string">
            <text:p>INSERIMENTO MINORE IN COMUNITA' PERIODO1/4/2013-30/6/2013 DE.239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4-01</text:p>
          </table:table-cell>
          <table:table-cell table:style-name="ce6" office:value-type="string">
            <text:p>2013-06-30</text:p>
          </table:table-cell>
          <table:table-cell table:number-columns-repeated="2" table:style-name="ce61" office:value-type="string">
            <text:p>18109.00</text:p>
          </table:table-cell>
          <table:table-cell table:style-name="ce53" office:value-type="string">
            <text:p>02370510014</text:p>
          </table:table-cell>
          <table:table-cell office:value-type="string">
            <text:p>ASSOCIAZIONE CASA NOSTR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9" office:value-type="string">
            <text:p>ZEE0A48A56</text:p>
          </table:table-cell>
          <table:table-cell table:style-name="ce1" office:value-type="string">
            <text:p>INSERIMENTO MINORE IN COMUNITA' PERIODO1/4/2013-30/6/2013 DE.239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4-01</text:p>
          </table:table-cell>
          <table:table-cell table:style-name="ce6" office:value-type="string">
            <text:p>2013-06-30</text:p>
          </table:table-cell>
          <table:table-cell table:number-columns-repeated="2" table:style-name="ce61" office:value-type="string">
            <text:p>20989.00</text:p>
          </table:table-cell>
          <table:table-cell table:style-name="ce53" office:value-type="string">
            <text:p>02370510014</text:p>
          </table:table-cell>
          <table:table-cell office:value-type="string">
            <text:p>ASSOCIAZIONE CASA NOSTR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9" office:value-type="string">
            <text:p>Z570A48AD1</text:p>
          </table:table-cell>
          <table:table-cell table:style-name="ce1" office:value-type="string">
            <text:p>INSERIMENTO MINORE IN COMUNITA' PERIODO1/4/2013-30/6/2013 DE.239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4-01</text:p>
          </table:table-cell>
          <table:table-cell table:style-name="ce6" office:value-type="string">
            <text:p>2013-06-30</text:p>
          </table:table-cell>
          <table:table-cell table:number-columns-repeated="2" table:style-name="ce61" office:value-type="string">
            <text:p>12392.50</text:p>
          </table:table-cell>
          <table:table-cell table:style-name="ce53" office:value-type="string">
            <text:p>07628390010</text:p>
          </table:table-cell>
          <table:table-cell office:value-type="string">
            <text:p>CRISALIDE S.C.S.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F40A817DE</text:p>
          </table:table-cell>
          <table:table-cell table:style-name="ce1" office:value-type="string">
            <text:p>INSERIMENTO MINORE IN COMUNITA' PERIODO20/4/2013-2/5/2013 DE.258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4-20</text:p>
          </table:table-cell>
          <table:table-cell table:style-name="ce6" office:value-type="string">
            <text:p>2013-05-02</text:p>
          </table:table-cell>
          <table:table-cell table:number-columns-repeated="2" table:style-name="ce61" office:value-type="string">
            <text:p>1336.92</text:p>
          </table:table-cell>
          <table:table-cell table:style-name="ce53" office:value-type="string">
            <text:p>07794180013</text:p>
          </table:table-cell>
          <table:table-cell office:value-type="string">
            <text:p>CONSORZIO COOPERATIVE R.I.S.O. S.C.S.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250A817F6</text:p>
          </table:table-cell>
          <table:table-cell table:style-name="ce1" office:value-type="string">
            <text:p>INSERIMENTO MINORE IN COMUNITA' PERIODO3/5/2013-30/6/2013 DE.259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5-03</text:p>
          </table:table-cell>
          <table:table-cell table:style-name="ce6" office:value-type="string">
            <text:p>2013-06-30</text:p>
          </table:table-cell>
          <table:table-cell table:number-columns-repeated="2" table:style-name="ce61" office:value-type="string">
            <text:p>6126.56</text:p>
          </table:table-cell>
          <table:table-cell table:style-name="ce53" office:value-type="string">
            <text:p>03982610010</text:p>
          </table:table-cell>
          <table:table-cell office:value-type="string">
            <text:p>COOPERATIVA LA TEND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B20A817BA</text:p>
          </table:table-cell>
          <table:table-cell table:style-name="ce1" office:value-type="string">
            <text:p>PROSECUZIONE INSERIMENTO NUCLEO FAMILIARE IN STRUTTURE CON SUPPORTO EDUCATIVO <text:s/>PERIODO 1/4/2013 -30/6/2013 DE.261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4-01</text:p>
          </table:table-cell>
          <table:table-cell table:style-name="ce6" office:value-type="string">
            <text:p>2013-06-30</text:p>
          </table:table-cell>
          <table:table-cell table:style-name="ce61" office:value-type="string">
            <text:p>3625.50</text:p>
          </table:table-cell>
          <table:table-cell table:style-name="ce61" office:value-type="string">
            <text:p>3625.80</text:p>
          </table:table-cell>
          <table:table-cell table:style-name="ce53" office:value-type="string">
            <text:p>01879950010</text:p>
          </table:table-cell>
          <table:table-cell office:value-type="string">
            <text:p>FONDAZIONE DIFESA FANCIULLI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8A0AAAD8C</text:p>
          </table:table-cell>
          <table:table-cell table:style-name="ce1" office:value-type="string">
            <text:p>INSERIMENTO MADRE E FIGLI MINORI IN COMUNITA' PERIODO 27/6/2013-31-7-2013 DE.280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6-27</text:p>
          </table:table-cell>
          <table:table-cell table:style-name="ce6" office:value-type="string">
            <text:p>2013-07-31</text:p>
          </table:table-cell>
          <table:table-cell table:style-name="ce61" office:value-type="string">
            <text:p>9205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93009670014</text:p>
          </table:table-cell>
          <table:table-cell office:value-type="string">
            <text:p>FONDAZIONE RUFFINI ONLUS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B80B1D4B7</text:p>
          </table:table-cell>
          <table:table-cell table:style-name="ce1" office:value-type="string">
            <text:p>INSERIMENTO MINORE IN COMUNITA' PERIODO19/7/2013-30/9/2013 DE.325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7-19</text:p>
          </table:table-cell>
          <table:table-cell table:style-name="ce6" office:value-type="string">
            <text:p>2013-09-30</text:p>
          </table:table-cell>
          <table:table-cell table:style-name="ce61" office:value-type="string">
            <text:p>6401.00</text:p>
          </table:table-cell>
          <table:table-cell table:style-name="ce61" office:value-type="string">
            <text:p>1124.50</text:p>
          </table:table-cell>
          <table:table-cell table:style-name="ce53" office:value-type="string">
            <text:p>07628390010</text:p>
          </table:table-cell>
          <table:table-cell office:value-type="string">
            <text:p>CRISALIDE S.C.S.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EF0B1DAD5</text:p>
          </table:table-cell>
          <table:table-cell table:style-name="ce1" office:value-type="string">
            <text:p>INSERIMENTODIURNO SIG. G.A. <text:s/>IN COMUNITA' PERIODO I° QUADRIMESTRE 2013 DE.327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6" office:value-type="string">
            <text:p>2013-04-30</text:p>
          </table:table-cell>
          <table:table-cell table:style-name="ce61" office:value-type="string">
            <text:p>954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7628390010</text:p>
          </table:table-cell>
          <table:table-cell office:value-type="string">
            <text:p>CRISALIDE S.C.S.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560B436A0</text:p>
          </table:table-cell>
          <table:table-cell table:style-name="ce1" office:value-type="string">
            <text:p>PROSECUZIONE INSERIMENTO NUCLEO FAMILIARE IN STRUTTURE <text:s/>PERIODO 1/7/2013 -30/9/2013 DE.351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7-01</text:p>
          </table:table-cell>
          <table:table-cell table:style-name="ce6" office:value-type="string">
            <text:p>2013-09-30</text:p>
          </table:table-cell>
          <table:table-cell table:style-name="ce61" office:value-type="string">
            <text:p>1800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1879950010</text:p>
          </table:table-cell>
          <table:table-cell office:value-type="string">
            <text:p>FONDAZIONE DIFESA FANCIULLI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IC0B436AE</text:p>
          </table:table-cell>
          <table:table-cell table:style-name="ce1" office:value-type="string">
            <text:p>PROSECUZIONE INSERIMENTO NUCLEO FAMILIARE IN STRUTTURE <text:s/>PERIODO 1/7/2013 -30/9/2013 DE.351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7-01</text:p>
          </table:table-cell>
          <table:table-cell table:style-name="ce6" office:value-type="string">
            <text:p>2013-09-30</text:p>
          </table:table-cell>
          <table:table-cell table:style-name="ce61" office:value-type="string">
            <text:p>12553.20</text:p>
          </table:table-cell>
          <table:table-cell table:style-name="ce61" office:value-type="string">
            <text:p>4108.20</text:p>
          </table:table-cell>
          <table:table-cell table:style-name="ce53" office:value-type="string">
            <text:p>02370510014</text:p>
          </table:table-cell>
          <table:table-cell office:value-type="string">
            <text:p>ASSOCIAZIONE CASA NOSTR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820B436B8</text:p>
          </table:table-cell>
          <table:table-cell table:style-name="ce1" office:value-type="string">
            <text:p>PROSECUZIONE INSERIMENTO NUCLEO FAMILIARE IN STRUTTURE <text:s/>PERIODO 1/7/2013 -30/9/2013 DE.351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7-01</text:p>
          </table:table-cell>
          <table:table-cell table:style-name="ce6" office:value-type="string">
            <text:p>2013-09-30</text:p>
          </table:table-cell>
          <table:table-cell table:style-name="ce61" office:value-type="string">
            <text:p>5451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1879950010</text:p>
          </table:table-cell>
          <table:table-cell office:value-type="string">
            <text:p>FONDAZIONE DIFESA FANCIULLI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9" office:value-type="string">
            <text:p>ZF30B49EB6</text:p>
          </table:table-cell>
          <table:table-cell table:style-name="ce1" office:value-type="string">
            <text:p>INSERIMENTO MINORE IN COMUNITA' PERIODO1/7/2013-30/9/2013 DE.356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7-01</text:p>
          </table:table-cell>
          <table:table-cell table:style-name="ce6" office:value-type="string">
            <text:p>2013-09-30</text:p>
          </table:table-cell>
          <table:table-cell table:style-name="ce61" office:value-type="string">
            <text:p>26680.00</text:p>
          </table:table-cell>
          <table:table-cell table:style-name="ce61" office:value-type="string">
            <text:p>8990.00</text:p>
          </table:table-cell>
          <table:table-cell table:style-name="ce53" office:value-type="string">
            <text:p>09148450019</text:p>
          </table:table-cell>
          <table:table-cell office:value-type="string">
            <text:p>ASSOCIAZIONE HESED CASA FAMIGLIA SANTA TERESIN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9" office:value-type="string">
            <text:p>Z360B49EC1</text:p>
          </table:table-cell>
          <table:table-cell table:style-name="ce1" office:value-type="string">
            <text:p>INSERIMENTO MINORE IN COMUNITA' PERIODO1/7/2013-30/9/2013 DE.356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7-01</text:p>
          </table:table-cell>
          <table:table-cell table:style-name="ce6" office:value-type="string">
            <text:p>2013-09-30</text:p>
          </table:table-cell>
          <table:table-cell table:style-name="ce61" office:value-type="string">
            <text:p>19106.56</text:p>
          </table:table-cell>
          <table:table-cell table:style-name="ce61" office:value-type="string">
            <text:p>6438.06</text:p>
          </table:table-cell>
          <table:table-cell table:style-name="ce53" office:value-type="string">
            <text:p>03982610010</text:p>
          </table:table-cell>
          <table:table-cell office:value-type="string">
            <text:p>COOPERATIVA LA TEND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D30B49EE9</text:p>
          </table:table-cell>
          <table:table-cell table:style-name="ce1" office:value-type="string">
            <text:p>INSERIMENTO MINORE IN COMUNITA' PERIODO1/7/2013-30/9/2013 DE.356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7-01</text:p>
          </table:table-cell>
          <table:table-cell table:style-name="ce6" office:value-type="string">
            <text:p>2013-09-30</text:p>
          </table:table-cell>
          <table:table-cell table:style-name="ce61" office:value-type="string">
            <text:p>6512.68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8945160011</text:p>
          </table:table-cell>
          <table:table-cell office:value-type="string">
            <text:p>COOPERATIVA LA CASA PER CASO S.C.S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C80B49EE3</text:p>
          </table:table-cell>
          <table:table-cell table:style-name="ce1" office:value-type="string">
            <text:p>INSERIMENTO MINORE IN COMUNITA' PERIODO1/7/2013-30/9/2013 DE.356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7-01</text:p>
          </table:table-cell>
          <table:table-cell table:style-name="ce6" office:value-type="string">
            <text:p>2013-09-30</text:p>
          </table:table-cell>
          <table:table-cell table:style-name="ce61" office:value-type="string">
            <text:p>6624.00</text:p>
          </table:table-cell>
          <table:table-cell table:style-name="ce61" office:value-type="string">
            <text:p>2232.00</text:p>
          </table:table-cell>
          <table:table-cell table:style-name="ce53" office:value-type="string">
            <text:p>05569090011</text:p>
          </table:table-cell>
          <table:table-cell office:value-type="string">
            <text:p>COOPERATIVA SOCIALE MIRAFIORI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9" office:value-type="string">
            <text:p>ZDA0B49ED6</text:p>
          </table:table-cell>
          <table:table-cell table:style-name="ce1" office:value-type="string">
            <text:p>INSERIMENTO MINORE IN COMUNITA' PERIODO1/7/2013-30/9/2013 DE.356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7-01</text:p>
          </table:table-cell>
          <table:table-cell table:style-name="ce6" office:value-type="string">
            <text:p>2013-09-30</text:p>
          </table:table-cell>
          <table:table-cell table:style-name="ce61" office:value-type="string">
            <text:p>39496.00</text:p>
          </table:table-cell>
          <table:table-cell table:style-name="ce61" office:value-type="string">
            <text:p>13298.00</text:p>
          </table:table-cell>
          <table:table-cell table:style-name="ce53" office:value-type="string">
            <text:p>02370510014</text:p>
          </table:table-cell>
          <table:table-cell office:value-type="string">
            <text:p>ASSOCIAZIONE CASA NOSTR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B60B49EF0</text:p>
          </table:table-cell>
          <table:table-cell table:style-name="ce1" office:value-type="string">
            <text:p>INSERIMENTO MINORE IN COMUNITA' PERIODO1/7/2013-30/9/2013 DE.356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7-01</text:p>
          </table:table-cell>
          <table:table-cell table:style-name="ce6" office:value-type="string">
            <text:p>2013-09-30</text:p>
          </table:table-cell>
          <table:table-cell table:style-name="ce61" office:value-type="string">
            <text:p>10178.00</text:p>
          </table:table-cell>
          <table:table-cell table:style-name="ce61" office:value-type="string">
            <text:p>3421.50</text:p>
          </table:table-cell>
          <table:table-cell table:style-name="ce53" office:value-type="string">
            <text:p>07628390010</text:p>
          </table:table-cell>
          <table:table-cell office:value-type="string">
            <text:p>CRISALIDE S.C.S.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5A0B49EA7</text:p>
          </table:table-cell>
          <table:table-cell table:style-name="ce1" office:value-type="string">
            <text:p>PROSECUZIONE INSERIMENTO MINORE IN CDI PERIODO 1/7/2013-30/9/2013 DE.357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7-01</text:p>
          </table:table-cell>
          <table:table-cell table:style-name="ce6" office:value-type="string">
            <text:p>2013-09-30</text:p>
          </table:table-cell>
          <table:table-cell table:style-name="ce61" office:value-type="string">
            <text:p>2301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7628390010</text:p>
          </table:table-cell>
          <table:table-cell office:value-type="string">
            <text:p>CRISALIDE S.C.S.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D90B49E91</text:p>
          </table:table-cell>
          <table:table-cell table:style-name="ce1" office:value-type="string">
            <text:p>PROSECUZIONE INSERIMENTO MINORE IN CDI PERIODO 1/7/2013-30/9/2013 DE.357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7-01</text:p>
          </table:table-cell>
          <table:table-cell table:style-name="ce6" office:value-type="string">
            <text:p>2013-09-30</text:p>
          </table:table-cell>
          <table:table-cell table:style-name="ce61" office:value-type="string">
            <text:p>624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92513180015</text:p>
          </table:table-cell>
          <table:table-cell office:value-type="string">
            <text:p>ASSOCIAZIONE UNA CASA PER GLI AMICI DI FRANCESCO ONLUS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440B49E9B</text:p>
          </table:table-cell>
          <table:table-cell table:style-name="ce1" office:value-type="string">
            <text:p>PROSECUZIONE INSERIMENTO MINORE IN CDI PERIODO 1/7/2013-30/9/2013 DE.357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7-01</text:p>
          </table:table-cell>
          <table:table-cell table:style-name="ce6" office:value-type="string">
            <text:p>2013-09-30</text:p>
          </table:table-cell>
          <table:table-cell table:style-name="ce61" office:value-type="string">
            <text:p>650.00</text:p>
          </table:table-cell>
          <table:table-cell table:style-name="ce61" office:value-type="string">
            <text:p>100.00</text:p>
          </table:table-cell>
          <table:table-cell table:style-name="ce53" office:value-type="string">
            <text:p>03982610010</text:p>
          </table:table-cell>
          <table:table-cell office:value-type="string">
            <text:p>COOPERATIVA LA TENDA</text:p>
          </table:table-cell>
          <table:table-cell table:style-name="ce1" office:value-type="string">
            <text:p>Italia</text:p>
          </table:table-cell>
          <table:table-cell table:style-name="Default" table:number-columns-repeated="7"/>
          <table:table-cell table:style-name="ce1" table:number-columns-repeated="1000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370B4F93A</text:p>
          </table:table-cell>
          <table:table-cell table:style-name="ce1" office:value-type="string">
            <text:p>INSERIMENTO MADRE E FIGLI MINORI IN COMUNITA' PERIODO 21/8/2013-30-9-2013 DE.360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8-21</text:p>
          </table:table-cell>
          <table:table-cell table:style-name="ce6" office:value-type="string">
            <text:p>2013-09-30</text:p>
          </table:table-cell>
          <table:table-cell table:style-name="ce61" office:value-type="string">
            <text:p>8979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7343210014</text:p>
          </table:table-cell>
          <table:table-cell office:value-type="string">
            <text:p>GRUPPO ARCO S.C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A30B4F8EC</text:p>
          </table:table-cell>
          <table:table-cell table:style-name="ce1" office:value-type="string">
            <text:p>PROSECUZIONE INSERIMENTO MADRE E FIGLI MINORI IN COMUNITA' PERIODO 1/8/2013-30-8-2013 DE.361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8-01</text:p>
          </table:table-cell>
          <table:table-cell table:style-name="ce6" office:value-type="string">
            <text:p>2013-08-30</text:p>
          </table:table-cell>
          <table:table-cell table:style-name="ce61" office:value-type="string">
            <text:p>7890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93009670014</text:p>
          </table:table-cell>
          <table:table-cell office:value-type="string">
            <text:p>FONDAZIONE RUFFINI ONLUS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A00B4F918</text:p>
          </table:table-cell>
          <table:table-cell table:style-name="ce1" office:value-type="string">
            <text:p>INSERIMENTO MADRE E FIGLI MINORI IN COMUNITA' PERIODO 30/8/2013-31/12/2013 DE.362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8-30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27280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7939470014</text:p>
          </table:table-cell>
          <table:table-cell office:value-type="string">
            <text:p>ASSOCIAZIONE DONNE &amp; FUTURO ONLUS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140B7BE7A</text:p>
          </table:table-cell>
          <table:table-cell table:style-name="ce1" office:value-type="string">
            <text:p>PROSECUZIONE INSERIMENTO SIG M.V. IN CASA FAMIGLIA PERIODO 1/7/2013-31/12/2013 DE.372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7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7360.00</text:p>
          </table:table-cell>
          <table:table-cell table:style-name="ce61" office:value-type="string">
            <text:p>3680.00</text:p>
          </table:table-cell>
          <table:table-cell table:style-name="ce53" office:value-type="string">
            <text:p>01979490032</text:p>
          </table:table-cell>
          <table:table-cell office:value-type="string">
            <text:p>A.R.A.D. ONLUS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D90BB77A5</text:p>
          </table:table-cell>
          <table:table-cell table:style-name="ce1" office:value-type="string">
            <text:p>INSERIMENTO DIURNO MINORE DISABILE M.A. PERIODO 16/9/2013-31/12/2013 DE.403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9-16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3368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7628390010</text:p>
          </table:table-cell>
          <table:table-cell office:value-type="string">
            <text:p>CRISALIDE S.C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BD0BB77F1</text:p>
          </table:table-cell>
          <table:table-cell table:style-name="ce1" office:value-type="string">
            <text:p>INSERIMENTO DIURNO MINORE DISABILE R.R. PERIODO 10/9/2013-31/12/2013 DE.404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9-10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7394.72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5396780016</text:p>
          </table:table-cell>
          <table:table-cell office:value-type="string">
            <text:p>COOPERATIVA PARADIGMA S.C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390C632EF</text:p>
          </table:table-cell>
          <table:table-cell table:style-name="ce1" office:value-type="string">
            <text:p>INSERIMENTO MINORE A.V. IN COMUNITA' PERIODO 11/11/2013-31/12/2013 DE.494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11-1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4998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1448260032</text:p>
          </table:table-cell>
          <table:table-cell office:value-type="string">
            <text:p>COOPERATIVA SOCIALE ONLUS LA TERRA PROMESSA2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250C65AA5</text:p>
          </table:table-cell>
          <table:table-cell table:style-name="ce1" office:value-type="string">
            <text:p>PROSECUZIONE INSERIMENTO MADRE E FIGLIA MINORE IN COMUNITA' PERIODO 1/7/2013-6/11/2013 DE.499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7-01</text:p>
          </table:table-cell>
          <table:table-cell table:style-name="ce6" office:value-type="string">
            <text:p>2013-11-06</text:p>
          </table:table-cell>
          <table:table-cell table:style-name="ce61" office:value-type="string">
            <text:p>18834.00</text:p>
          </table:table-cell>
          <table:table-cell table:style-name="ce61" office:value-type="string">
            <text:p>4526.00</text:p>
          </table:table-cell>
          <table:table-cell table:style-name="ce53" office:value-type="string">
            <text:p>07343210014</text:p>
          </table:table-cell>
          <table:table-cell office:value-type="string">
            <text:p>GRUPPO ARCO S.C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710CB69BD</text:p>
          </table:table-cell>
          <table:table-cell table:style-name="ce1" office:value-type="string">
            <text:p>INTERVENTO EDUCATIVO A FAVORE DEL MINORE DISABILE C.N. PERIODO 30/9/2013-31/12/2013 DE.540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9-16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2257.5</text:p>
          </table:table-cell>
          <table:table-cell table:style-name="ce61" office:value-type="string">
            <text:p>0.00</text:p>
          </table:table-cell>
          <table:table-cell table:style-name="ce1" office:value-type="string">
            <text:p>02430520011</text:p>
          </table:table-cell>
          <table:table-cell office:value-type="string">
            <text:p>COOP. SOC. IL MARGINE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9" office:value-type="string">
            <text:p>ZBC0CDF560</text:p>
          </table:table-cell>
          <table:table-cell table:style-name="ce1" office:value-type="string">
            <text:p>PROSECUZIONE INSERIMENTO NUCLEO FAMILIARE IN STRUTTURA <text:s/>PERIODO 1/10/2013 -31/12/2013 DE.559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10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7250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1879950010</text:p>
          </table:table-cell>
          <table:table-cell office:value-type="string">
            <text:p>FONDAZIONE DIFESA FANCIULLI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760CDF523</text:p>
          </table:table-cell>
          <table:table-cell table:style-name="ce1" office:value-type="string">
            <text:p>PROSECUZIONE INSERIMENTO NUCLEO FAMILIARE IN STRUTTURA <text:s/>PERIODO 1/10/2013 -31/12/2013 DE.559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10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12965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2370510014</text:p>
          </table:table-cell>
          <table:table-cell office:value-type="string">
            <text:p>ASSOCIAZIONE CASA NOSTR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F70CDF597</text:p>
          </table:table-cell>
          <table:table-cell table:style-name="ce1" office:value-type="string">
            <text:p>PROSECUZIONE INSERIMENTO NUCLEO FAMILIARE IN STRUTTURA <text:s/>PERIODO 1/10/2013 -31/12/2013 DE.559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10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20148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7343210014</text:p>
          </table:table-cell>
          <table:table-cell office:value-type="string">
            <text:p>GRUPPO ARCO S.C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9F0CDF371</text:p>
          </table:table-cell>
          <table:table-cell table:style-name="ce1" office:value-type="string">
            <text:p>INSERIMENTO MINORE IN CDI PERIODO1/10/2013-31/12/2013 DE.567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10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2301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7628390010</text:p>
          </table:table-cell>
          <table:table-cell office:value-type="string">
            <text:p>CRISALIDE S.C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120CDF3AD</text:p>
          </table:table-cell>
          <table:table-cell table:style-name="ce1" office:value-type="string">
            <text:p>INSERIMENTO MINORE IN CDI PERIODO1/10/2013-31/12/2013 DE.567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10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624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92513180015</text:p>
          </table:table-cell>
          <table:table-cell office:value-type="string">
            <text:p>ASSOCIAZIONE UNA CASA PER GLI AMICI DI FRANCESCO ONLUS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B50CDF478</text:p>
          </table:table-cell>
          <table:table-cell table:style-name="ce1" office:value-type="string">
            <text:p>INSERIMENTO MINORE IN CDI PERIODO1/10/2013-31/12/2013 DE.567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10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1014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3982610010</text:p>
          </table:table-cell>
          <table:table-cell office:value-type="string">
            <text:p>COOPERATIVA LA TEND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9" office:value-type="string">
            <text:p>ZA70CDF0B2</text:p>
          </table:table-cell>
          <table:table-cell table:style-name="ce1" office:value-type="string">
            <text:p>INSERIMENTO MINORE IN COMUNITA' PERIODO1/10/2013-31/12/2013 DE.569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10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26686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9148450019</text:p>
          </table:table-cell>
          <table:table-cell office:value-type="string">
            <text:p>ASSOCIAZIONE HESED CASA FAMIGLIA SANTA TERESIN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9" office:value-type="string">
            <text:p>Z980CDF18E</text:p>
          </table:table-cell>
          <table:table-cell table:style-name="ce1" office:value-type="string">
            <text:p>INSERIMENTO MINORE IN COMUNITA' PERIODO1/10/2013-31/12/2013 DE.569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10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19106.56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3982610010</text:p>
          </table:table-cell>
          <table:table-cell office:value-type="string">
            <text:p>COOPERATIVA LA TEND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370CDF2DD</text:p>
          </table:table-cell>
          <table:table-cell table:style-name="ce1" office:value-type="string">
            <text:p>INSERIMENTO MINORE IN COMUNITA' PERIODO1/10/2013-31/12/2013 DE.569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10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6512.68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8945160011</text:p>
          </table:table-cell>
          <table:table-cell office:value-type="string">
            <text:p>COOPERATIVA LA CASA PER CASO S.C.S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340CDF113</text:p>
          </table:table-cell>
          <table:table-cell table:style-name="ce1" office:value-type="string">
            <text:p>INSERIMENTO MINORE IN COMUNITA' PERIODO1/10/2013-31/12/2013 DE.569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10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6624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5569090011</text:p>
          </table:table-cell>
          <table:table-cell office:value-type="string">
            <text:p>COOPERATIVA SOCIALE MIRAFIORI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9" office:value-type="string">
            <text:p>Z5A0CDF27E</text:p>
          </table:table-cell>
          <table:table-cell table:style-name="ce1" office:value-type="string">
            <text:p>INSERIMENTO MINORE IN COMUNITA' PERIODO1/10/2013-31/12/2013 DE.569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10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36400.6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2370510014</text:p>
          </table:table-cell>
          <table:table-cell office:value-type="string">
            <text:p>ASSOCIAZIONE CASA NOSTR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9" office:value-type="string">
            <text:p>ZE60CDF1FD</text:p>
          </table:table-cell>
          <table:table-cell table:style-name="ce1" office:value-type="string">
            <text:p>INSERIMENTO MINORE IN COMUNITA' PERIODO1/10/2013-31/12/2013 DE.569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10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18136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7628390010</text:p>
          </table:table-cell>
          <table:table-cell office:value-type="string">
            <text:p>CRISALIDE S.C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360D08964</text:p>
          </table:table-cell>
          <table:table-cell table:style-name="ce1" office:value-type="string">
            <text:p>INSERIMENTO MINORE B.N. IN COMUNITA' PERIODO 29/11/2013-31/03/2014 DE.571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11-29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14752.62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3747970014</text:p>
          </table:table-cell>
          <table:table-cell office:value-type="string">
            <text:p>COOPERATIVA ANIMAZIONE VALDOCCO S.C.S. ONLUS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7" office:value-type="string">
            <text:p>2013</text:p>
          </table:table-cell>
          <table:table-cell table:style-name="ce19" office:value-type="string">
            <text:p>ZD30D10DE9</text:p>
          </table:table-cell>
          <table:table-cell table:style-name="ce5" office:value-type="string">
            <text:p>PROSECUZIONE INTERVENTO EDUCATIVO MINORE <text:s/>DISABILE PERIODO II° SEMESTRE 2013 DE.582</text:p>
          </table:table-cell>
          <table:table-cell table:style-name="ce5" office:value-type="string">
            <text:p>23-AFFIDAMENTO IN ECONOMIA - AFFIDAMENTO DIRETTO</text:p>
          </table:table-cell>
          <table:table-cell table:style-name="ce39" office:value-type="string">
            <text:p>2013-07-01</text:p>
          </table:table-cell>
          <table:table-cell table:style-name="ce7" office:value-type="string">
            <text:p>2013-12-31</text:p>
          </table:table-cell>
          <table:table-cell table:style-name="ce62" office:value-type="string">
            <text:p>1544.40</text:p>
          </table:table-cell>
          <table:table-cell table:style-name="ce62" office:value-type="string">
            <text:p>0.00</text:p>
          </table:table-cell>
          <table:table-cell table:style-name="ce80" office:value-type="string">
            <text:p>02892580040</text:p>
          </table:table-cell>
          <table:table-cell table:style-name="ce22" office:value-type="string">
            <text:p>MOMO S.C.S.</text:p>
          </table:table-cell>
          <table:table-cell table:style-name="ce5" office:value-type="string">
            <text:p>Italia</text:p>
          </table:table-cell>
          <table:table-cell table:style-name="ce5" table:number-columns-repeated="1007"/>
          <table:table-cell table:number-columns-repeated="6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5F0D089A8</text:p>
          </table:table-cell>
          <table:table-cell table:style-name="ce1" office:value-type="string">
            <text:p>INSERIMENTO MINORE C.F.M. IN COMUNITA' PERIODO17/12/2013-31/03/2014 DE.585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12-17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9208.5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7628390010</text:p>
          </table:table-cell>
          <table:table-cell office:value-type="string">
            <text:p>CRISALIDE S.C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580CDF4E5</text:p>
          </table:table-cell>
          <table:table-cell table:style-name="ce1" office:value-type="string">
            <text:p>INSERIMENTO SIG. A.E.. IN COMUNITA' PERIODO1/10/2013-31/12/2013 DE.590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10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5904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5327770011</text:p>
          </table:table-cell>
          <table:table-cell office:value-type="string">
            <text:p>VALPIANA SOCIETA' COOPERATIVA SOCIALE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AD0D0891C</text:p>
          </table:table-cell>
          <table:table-cell table:style-name="ce1" office:value-type="string">
            <text:p>INSERIMENTO MINORE C.L. IN COMUNITA' PERIODO19/12/2013-31/03/2014 DE.591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12-19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7884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7343210014</text:p>
          </table:table-cell>
          <table:table-cell office:value-type="string">
            <text:p>GRUPPO ARCO S.C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0B0D39219</text:p>
          </table:table-cell>
          <table:table-cell table:style-name="ce1" office:value-type="string">
            <text:p>PROSECUZIONE INSERIMENTO MINORI A.O. E A.J. IN COMUNITA' PERIODO 1/1/2014-5/1/2014 DE.624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01-05</text:p>
          </table:table-cell>
          <table:table-cell table:style-name="ce61" office:value-type="string">
            <text:p>1200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9148450019</text:p>
          </table:table-cell>
          <table:table-cell office:value-type="string">
            <text:p>ASSOCIAZIONE HESED CASA FAMIGLIA SANTA TERESIN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570D4E732</text:p>
          </table:table-cell>
          <table:table-cell table:style-name="ce1" office:value-type="string">
            <text:p>PROSECUZIONE INSERIMENTO SIG.A.E. IN COMUNITA' PERIODO 1/1/2014-31/03/2014 DE.643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5904.00</text:p>
          </table:table-cell>
          <table:table-cell table:style-name="ce61" office:value-type="string">
            <text:p>0.00</text:p>
          </table:table-cell>
          <table:table-cell table:style-name="ce1" office:value-type="string">
            <text:p>05327770011</text:p>
          </table:table-cell>
          <table:table-cell office:value-type="string">
            <text:p>VALPIANA SOC. COOP. SOC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9" office:value-type="string">
            <text:p>Z670D4ED78</text:p>
          </table:table-cell>
          <table:table-cell table:style-name="ce1" office:value-type="string">
            <text:p>PROSECUZIONE INSERIMENTO MINORE IN CDI PERIODO 1/1/2014-31/03/2014 DE.645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624.00</text:p>
          </table:table-cell>
          <table:table-cell table:style-name="ce61" office:value-type="string">
            <text:p>0.00</text:p>
          </table:table-cell>
          <table:table-cell table:style-name="ce8" office:value-type="float" office:value="92513180015">
            <text:p>92513180015</text:p>
          </table:table-cell>
          <table:table-cell office:value-type="string">
            <text:p>UNA CASA PER GLI AMICI DI FRANCESCO ONLUS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9" office:value-type="string">
            <text:p>Z4B0D4EDC4</text:p>
          </table:table-cell>
          <table:table-cell table:style-name="ce1" office:value-type="string">
            <text:p>PROSECUZIONE INSERIMENTO MINORE IN CDI PERIODO 1/1/2014-31/03/2014 DE.645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5037.5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7628390010</text:p>
          </table:table-cell>
          <table:table-cell office:value-type="string">
            <text:p>CRISALIDE S.C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9" office:value-type="string">
            <text:p>Z120D4EE17</text:p>
          </table:table-cell>
          <table:table-cell table:style-name="ce1" office:value-type="string">
            <text:p>PROSECUZIONE INSERIMENTO MINORE IN CDI PERIODO 1/1/2014-31/03/2014 DE.645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975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3982610010</text:p>
          </table:table-cell>
          <table:table-cell office:value-type="string">
            <text:p>LA TENDA COMUNITA' ALLOGGI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620D4EB24</text:p>
          </table:table-cell>
          <table:table-cell table:style-name="ce1" office:value-type="string">
            <text:p>PROSECUZIONE INSERIMENTO MINORE IN COMUNITA' PERIODO1/1/2014-31/3/2014 DE.646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8820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1448260032</text:p>
          </table:table-cell>
          <table:table-cell office:value-type="string">
            <text:p>COOPERATIVA SOCIALE ONLUS LA TERRA PROMESSA2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BF0D4EBB2</text:p>
          </table:table-cell>
          <table:table-cell table:style-name="ce1" office:value-type="string">
            <text:p>PROSECUZIONE INSERIMENTO MINORE IN COMUNITA' PERIODO1/1/2014-31/3/2014 DE.646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6480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5569090011</text:p>
          </table:table-cell>
          <table:table-cell office:value-type="string">
            <text:p>COOPERATIVA SOCIALE MIRAFIORI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A10D4E97E</text:p>
          </table:table-cell>
          <table:table-cell table:style-name="ce1" office:value-type="string">
            <text:p>PROSECUZIONE INSERIMENTO MINORE IN COMUNITA' PERIODO1/1/2014-31/3/2014 DE.646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4500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9148450019</text:p>
          </table:table-cell>
          <table:table-cell office:value-type="string">
            <text:p>ASSOCIAZIONE HESED CASA FAMIGLIA SANTA TERESIN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9" office:value-type="string">
            <text:p>ZA50D4EC88</text:p>
          </table:table-cell>
          <table:table-cell table:style-name="ce1" office:value-type="string">
            <text:p>PROSECUZIONE INSERIMENTO MINORE IN COMUNITA' PERIODO1/1/2014-31/3/2014 DE.646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17790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7628390010</text:p>
          </table:table-cell>
          <table:table-cell office:value-type="string">
            <text:p>CRISALIDE S.C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CE0D4EAD6</text:p>
          </table:table-cell>
          <table:table-cell table:style-name="ce1" office:value-type="string">
            <text:p>PROSECUZIONE INSERIMENTO MINORE IN COMUNITA' PERIODO1/1/2014-31/3/2014 DE.646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6371.1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8945160011</text:p>
          </table:table-cell>
          <table:table-cell office:value-type="string">
            <text:p>COOPERATIVA LA CASA PER CASO S.C.S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F30D4EA06</text:p>
          </table:table-cell>
          <table:table-cell table:style-name="ce1" office:value-type="string">
            <text:p>PROSECUZIONE INSERIMENTO MINORE IN COMUNITA' PERIODO1/1/2014-31/3/2014 DE.646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9345.6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3982610010</text:p>
          </table:table-cell>
          <table:table-cell office:value-type="string">
            <text:p>COOPERATIVA LA TEND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A80D4EB61</text:p>
          </table:table-cell>
          <table:table-cell table:style-name="ce1" office:value-type="string">
            <text:p>PROSECUZIONE INSERIMENTO MINORE IN COMUNITA' PERIODO1/1/2014-31/3/2014 DE.646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5889.6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5396780016</text:p>
          </table:table-cell>
          <table:table-cell office:value-type="string">
            <text:p>COOPERATIVA PARADIGMA S.C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EC0D4EC0F</text:p>
          </table:table-cell>
          <table:table-cell table:style-name="ce1" office:value-type="string">
            <text:p>PROSECUZIONE INSERIMENTO MINORE IN COMUNITA' PERIODO1/1/2014-31/3/2014 DE.646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11835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2370510014</text:p>
          </table:table-cell>
          <table:table-cell office:value-type="string">
            <text:p>ASSOCIAZIONE CASA NOSTR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F30D4EA06</text:p>
          </table:table-cell>
          <table:table-cell table:style-name="ce1" office:value-type="string">
            <text:p>PROSECUZIONE INSERIMENTO MINORE IN COMUNITA' PERIODO1/1/2014-31/3/2014 DE.646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9345.6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3982610010</text:p>
          </table:table-cell>
          <table:table-cell office:value-type="string">
            <text:p>COOPERATIVA LA TEND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4B0D4E8DD</text:p>
          </table:table-cell>
          <table:table-cell table:style-name="ce1" office:value-type="string">
            <text:p>PROSECUZIONE INSERIMENTO NUCLEO FAMILIARE IN STRUTTURA <text:s/>PERIODO 1/1/2014 -31/03/2014 DE.647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1800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1879950010</text:p>
          </table:table-cell>
          <table:table-cell office:value-type="string">
            <text:p>FONDAZIONE DIFESA FANCIULLI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530D4E90F</text:p>
          </table:table-cell>
          <table:table-cell table:style-name="ce1" office:value-type="string">
            <text:p>PROSECUZIONE INSERIMENTO NUCLEO FAMILIARE IN STRUTTURA <text:s/>PERIODO 1/1/2014 -31/03/2014 DE.647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12693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2370510014</text:p>
          </table:table-cell>
          <table:table-cell office:value-type="string">
            <text:p>ASSOCIAZIONE CASA NOSTR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2E0D4E7E9</text:p>
          </table:table-cell>
          <table:table-cell table:style-name="ce1" office:value-type="string">
            <text:p>PROSECUZIONE INSERIMENTO NUCLEO FAMILIARE IN STRUTTURA <text:s/>PERIODO 1/1/2014 -31/03/2014 DE.647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19800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7939470014</text:p>
          </table:table-cell>
          <table:table-cell office:value-type="string">
            <text:p>ASSOCIAZIONE DONNE &amp; FUTURO ONLUS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4B0D4E8DD</text:p>
          </table:table-cell>
          <table:table-cell table:style-name="ce1" office:value-type="string">
            <text:p>PROSECUZIONE INSERIMENTO NUCLEO FAMILIARE IN STRUTTURA <text:s/>PERIODO 1/1/2014 -31/03/2014 DE.647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5451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1879950010</text:p>
          </table:table-cell>
          <table:table-cell office:value-type="string">
            <text:p>FONDAZIONE DIFESA FANCIULLI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C10D4E850</text:p>
          </table:table-cell>
          <table:table-cell table:style-name="ce1" office:value-type="string">
            <text:p>PROSECUZIONE INSERIMENTO NUCLEO FAMILIARE IN STRUTTURA <text:s/>PERIODO 1/1/2014 -31/03/2014 DE.647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19710.00</text:p>
          </table:table-cell>
          <table:table-cell table:style-name="ce61" office:value-type="string">
            <text:p>0.00</text:p>
          </table:table-cell>
          <table:table-cell table:style-name="ce53" office:value-type="string">
            <text:p>07343210014</text:p>
          </table:table-cell>
          <table:table-cell office:value-type="string">
            <text:p>GRUPPO ARCO S.C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E409EB459</text:p>
          </table:table-cell>
          <table:table-cell table:style-name="ce1" office:value-type="string">
            <text:p>SERVIZIO DI VERIFICA DI IMPIANTI DI MESSA A TERRA, DISPOSITIVI DI PROTEZIONE CONTRO LE SCARICHE ATMOSFERICHE AI SENSI DEL DPR 462/01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5-13</text:p>
          </table:table-cell>
          <table:table-cell table:style-name="ce6"/>
          <table:table-cell table:style-name="ce61" office:value-type="string">
            <text:p>490.00</text:p>
          </table:table-cell>
          <table:table-cell table:style-name="ce61" office:value-type="string">
            <text:p>140.00</text:p>
          </table:table-cell>
          <table:table-cell table:style-name="ce7" office:value-type="string">
            <text:p>07950630017</text:p>
          </table:table-cell>
          <table:table-cell office:value-type="string">
            <text:p>MISURE &amp; SERVIZI SAS –</text:p>
          </table:table-cell>
          <table:table-cell table:style-name="ce1" office:value-type="string">
            <text:p>Italia</text:p>
          </table:table-cell>
          <table:table-cell table:style-name="ce1" office:value-type="string">
            <text:p>01449620010</text:p>
          </table:table-cell>
          <table:table-cell table:style-name="ce1" office:value-type="string">
            <text:p>EUROFINS MODULO UNO</text:p>
          </table:table-cell>
          <table:table-cell office:value-type="string">
            <text:p>Italia</text:p>
          </table:table-cell>
          <table:table-cell table:style-name="ce1" office:value-type="string">
            <text:p>10532430013</text:p>
          </table:table-cell>
          <table:table-cell table:style-name="ce1" office:value-type="string">
            <text:p>INSPECTA SRL</text:p>
          </table:table-cell>
          <table:table-cell office:value-type="string">
            <text:p>Italia</text:p>
          </table:table-cell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9D09E0A38</text:p>
          </table:table-cell>
          <table:table-cell table:style-name="ce1" office:value-type="string">
            <text:p>FORNITURA TONER E CARTUCCE PER STAMPANTI E FAX - AFFIDAMENTO TRAMITE MERCATO ELETTRONICO (MEPA)</text:p>
          </table:table-cell>
          <table:table-cell table:style-name="ce1" office:value-type="string">
            <text:p>26-AFFIDAMENTO DIRETTO IN ADESIONE AD ACCORDO QUADRO/CONVENZIONE</text:p>
          </table:table-cell>
          <table:table-cell table:style-name="ce38" office:value-type="string">
            <text:p>2013-05-20</text:p>
          </table:table-cell>
          <table:table-cell table:style-name="ce6"/>
          <table:table-cell table:number-columns-repeated="2" table:style-name="ce61" office:value-type="string">
            <text:p>198.00</text:p>
          </table:table-cell>
          <table:table-cell table:style-name="ce7" office:value-type="string">
            <text:p>02171890417</text:p>
          </table:table-cell>
          <table:table-cell office:value-type="string">
            <text:p>PRINTER OFFICE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5709E09FB</text:p>
          </table:table-cell>
          <table:table-cell table:style-name="ce1" office:value-type="string">
            <text:p>FORNITURA TONER E CARTUCCE PER STAMPANTI E FAX - AFFIDAMENTO TRAMITE MERCATO ELETTRONICO (MEPA)</text:p>
          </table:table-cell>
          <table:table-cell table:style-name="ce1" office:value-type="string">
            <text:p>26-AFFIDAMENTO DIRETTO IN ADESIONE AD ACCORDO QUADRO/CONVENZIONE</text:p>
          </table:table-cell>
          <table:table-cell table:style-name="ce38" office:value-type="string">
            <text:p>2013-05-20</text:p>
          </table:table-cell>
          <table:table-cell table:style-name="ce6"/>
          <table:table-cell table:number-columns-repeated="2" table:style-name="ce61" office:value-type="string">
            <text:p>468.90</text:p>
          </table:table-cell>
          <table:table-cell table:style-name="ce7" office:value-type="string">
            <text:p>03803980717</text:p>
          </table:table-cell>
          <table:table-cell office:value-type="string">
            <text:p>PRINTREPRINT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BA0A08975</text:p>
          </table:table-cell>
          <table:table-cell table:style-name="ce1" office:value-type="string">
            <text:p>FORNITURA MATERIALE DI CANCELLERIA - AFFIDAMENTO TRAMITE MERCATO ELETTRONICO (MEPA</text:p>
          </table:table-cell>
          <table:table-cell table:style-name="ce1" office:value-type="string">
            <text:p>26-AFFIDAMENTO DIRETTO IN ADESIONE AD ACCORDO QUADRO/CONVENZIONE</text:p>
          </table:table-cell>
          <table:table-cell table:style-name="ce38" office:value-type="string">
            <text:p>2013-05-20</text:p>
          </table:table-cell>
          <table:table-cell table:style-name="ce6"/>
          <table:table-cell table:number-columns-repeated="2" table:style-name="ce61" office:value-type="string">
            <text:p>168.09</text:p>
          </table:table-cell>
          <table:table-cell table:style-name="ce5" office:value-type="string">
            <text:p>08267180159</text:p>
          </table:table-cell>
          <table:table-cell office:value-type="string">
            <text:p>BRAMBATI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0B0A1CCE8</text:p>
          </table:table-cell>
          <table:table-cell table:style-name="ce1" office:value-type="string">
            <text:p>SERVIZIO DI NOLEGGIO DI SISTEMI MULTIFUNZIONE PROFESSIONALE (FOTOCOPIATRICE) PER LA STRUTTURA RESIDENZIALE PER ANZIANI "CASA DEI PINI" DI SAN MAURZIO C.SE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5-20</text:p>
          </table:table-cell>
          <table:table-cell table:style-name="ce6" office:value-type="string">
            <text:p>2015-05-19</text:p>
          </table:table-cell>
          <table:table-cell table:style-name="ce61" office:value-type="string">
            <text:p>1512.00</text:p>
          </table:table-cell>
          <table:table-cell table:style-name="ce61" office:value-type="string">
            <text:p>336.00</text:p>
          </table:table-cell>
          <table:table-cell table:style-name="ce5" office:value-type="string">
            <text:p>02538760014</text:p>
          </table:table-cell>
          <table:table-cell office:value-type="string">
            <text:p>SYSTEM 3 SRL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E20A1A2D9</text:p>
          </table:table-cell>
          <table:table-cell table:style-name="ce1" office:value-type="string">
            <text:p>ADESIONE ALLA CONVENZIONE CONSIP PER LA FORNITURA DI CARBURANTE PER AUTOTRAZIONE MEDIANTE BUONI ACQUISTO E DEI SERVIZI CONNESSI PER LE PUBBLICHE AMMINISTRAZIONI - BUONI ACQUISTO 5 - LOTTI 1, 2, 3</text:p>
          </table:table-cell>
          <table:table-cell table:style-name="ce1" office:value-type="string">
            <text:p>26-AFFIDAMENTO DIRETTO IN ADESIONE AD ACCORDO QUADRO/CONVENZIONE</text:p>
          </table:table-cell>
          <table:table-cell table:style-name="ce38" office:value-type="string">
            <text:p>2013-05-20</text:p>
          </table:table-cell>
          <table:table-cell table:style-name="ce18"/>
          <table:table-cell table:number-columns-repeated="2" table:style-name="ce61" office:value-type="string">
            <text:p>8264.00</text:p>
          </table:table-cell>
          <table:table-cell table:style-name="ce5" office:value-type="string">
            <text:p>00905811006</text:p>
          </table:table-cell>
          <table:table-cell office:value-type="string">
            <text:p>ENI SPA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BC0A6A8C9</text:p>
          </table:table-cell>
          <table:table-cell table:style-name="ce1" office:value-type="string">
            <text:p>PROGETTO "AF-FIDATI DI ME - PERCORSO DI SENSIBILIZZAZIONE SUL TEMA DELL'AFFIDAMENTO FAMILIARE DI MINORI"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5-13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1923.00</text:p>
          </table:table-cell>
          <table:table-cell table:style-name="ce61" office:value-type="string">
            <text:p>0.00</text:p>
          </table:table-cell>
          <table:table-cell table:style-name="ce5" office:value-type="string">
            <text:p>03747970014</text:p>
          </table:table-cell>
          <table:table-cell office:value-type="string">
            <text:p>ANIMAZIONE VALDOCCO COOP.SOCIALE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8909FB828</text:p>
          </table:table-cell>
          <table:table-cell table:style-name="ce1" office:value-type="string">
            <text:p>FORNITURA PRODOTTI DI PULIZIA PER LE STRUTTURE PER ANZIANI GESTITE DAL C.I.S. - AFFIDAMENTO TRAMITE MERCATO ELETTRONICO (MEPA</text:p>
          </table:table-cell>
          <table:table-cell table:style-name="ce1" office:value-type="string">
            <text:p>26-AFFIDAMENTO DIRETTO IN ADESIONE AD ACCORDO QUADRO/CONVENZIONE</text:p>
          </table:table-cell>
          <table:table-cell table:style-name="ce38" office:value-type="string">
            <text:p>2013-05-13</text:p>
          </table:table-cell>
          <table:table-cell table:style-name="ce6"/>
          <table:table-cell table:style-name="ce61" office:value-type="string">
            <text:p>1110.60</text:p>
          </table:table-cell>
          <table:table-cell table:style-name="ce61" office:value-type="string">
            <text:p>928.77</text:p>
          </table:table-cell>
          <table:table-cell table:style-name="ce5" office:value-type="string">
            <text:p>00314470121</text:p>
          </table:table-cell>
          <table:table-cell office:value-type="string">
            <text:p>VIRCOL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7C0965281</text:p>
          </table:table-cell>
          <table:table-cell table:style-name="ce1" office:value-type="string">
            <text:p>SERVIZIO DI MANUTENZIONE GIARDINI E AREE VERDI - PERIODO 1/4/2013 - 31/3/2015</text:p>
          </table:table-cell>
          <table:table-cell table:style-name="ce1" office:value-type="string">
            <text:p>17-AFFIDAMENTO DIRETTO EX ART. 5 DELLA LEGGE N.381/91</text:p>
          </table:table-cell>
          <table:table-cell table:style-name="ce38" office:value-type="string">
            <text:p>2013-04-01</text:p>
          </table:table-cell>
          <table:table-cell table:style-name="ce6" office:value-type="string">
            <text:p>2015-03-31</text:p>
          </table:table-cell>
          <table:table-cell table:style-name="ce61" office:value-type="string">
            <text:p>19981.00</text:p>
          </table:table-cell>
          <table:table-cell table:style-name="ce61" office:value-type="string">
            <text:p>2702.63</text:p>
          </table:table-cell>
          <table:table-cell table:style-name="ce5" office:value-type="string">
            <text:p>04435240017</text:p>
          </table:table-cell>
          <table:table-cell office:value-type="string">
            <text:p>DALLA STESSA PARTE COOP SOCIALE</text:p>
          </table:table-cell>
          <table:table-cell table:style-name="ce1" office:value-type="string">
            <text:p>Italia</text:p>
          </table:table-cell>
          <table:table-cell table:style-name="ce90"/>
          <table:table-cell table:style-name="ce1"/>
          <table:table-cell table:style-name="ce90" table:number-columns-repeated="2"/>
          <table:table-cell table:style-name="ce1"/>
          <table:table-cell table:style-name="ce90"/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790A3D3CF</text:p>
          </table:table-cell>
          <table:table-cell table:style-name="ce1" office:value-type="string">
            <text:p>SERVIZIO DI SMONTAGGIO/MONTAGGIO, EQUILIBRATURA E RIPARAZIONE PNEUMATICI PER GLI AUTOMEZZI DEL CONSORZIO - AFFIDAMENTO IN ECONOMIA - PERIODO ANNO 2013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6-1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661.10</text:p>
          </table:table-cell>
          <table:table-cell table:style-name="ce61" office:value-type="string">
            <text:p>574.23</text:p>
          </table:table-cell>
          <table:table-cell table:style-name="ce5" office:value-type="string">
            <text:p>02146540014</text:p>
          </table:table-cell>
          <table:table-cell office:value-type="string">
            <text:p>LUPO SERGIO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950A5E301</text:p>
          </table:table-cell>
          <table:table-cell table:style-name="ce1" office:value-type="string">
            <text:p>FORNITURA TRAVERSE SALVAMATERASSO PER LE STRUTTURE RESIDENZIALI PER ANZIANI GESTITE DAL CONSORZIO -</text:p>
          </table:table-cell>
          <table:table-cell table:style-name="ce1" office:value-type="string">
            <text:p>26-AFFIDAMENTO DIRETTO IN ADESIONE AD ACCORDO QUADRO/CONVENZIONE</text:p>
          </table:table-cell>
          <table:table-cell table:style-name="ce38" office:value-type="string">
            <text:p>2013-06-11</text:p>
          </table:table-cell>
          <table:table-cell table:style-name="ce6"/>
          <table:table-cell table:number-columns-repeated="2" table:style-name="ce61" office:value-type="string">
            <text:p>1890.00</text:p>
          </table:table-cell>
          <table:table-cell table:style-name="ce5" office:value-type="string">
            <text:p>00163160195</text:p>
          </table:table-cell>
          <table:table-cell office:value-type="string">
            <text:p>S.I.L.C. SPA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A60A938AC</text:p>
          </table:table-cell>
          <table:table-cell table:style-name="ce1" office:value-type="string">
            <text:p><text:s/>ACCENSIONE POLIZZA ASSICURATIVA RESPONSABILITA' CIVILE (R.C.T. - R.C.O.)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7-01</text:p>
          </table:table-cell>
          <table:table-cell table:style-name="ce6" office:value-type="string">
            <text:p>2013-12-31</text:p>
          </table:table-cell>
          <table:table-cell table:number-columns-repeated="2" table:style-name="ce61" office:value-type="string">
            <text:p>677.00</text:p>
          </table:table-cell>
          <table:table-cell table:style-name="ce1" office:value-type="string">
            <text:p>11274970158</text:p>
          </table:table-cell>
          <table:table-cell office:value-type="string">
            <text:p>AON SPA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B70ADC71C</text:p>
          </table:table-cell>
          <table:table-cell table:style-name="ce1" office:value-type="string">
            <text:p>SERVIZIO DI WEB HOSTING E GESTIONE POSTA ELETTRONICA PER LE SEDI DEL CONSORZIO - PERIODO 01/07/2013 – 30/06/2014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7-01</text:p>
          </table:table-cell>
          <table:table-cell table:style-name="ce6" office:value-type="string">
            <text:p>2014-06-30</text:p>
          </table:table-cell>
          <table:table-cell table:style-name="ce61" office:value-type="string">
            <text:p>1040.04</text:p>
          </table:table-cell>
          <table:table-cell table:style-name="ce61" office:value-type="string">
            <text:p>0.00</text:p>
          </table:table-cell>
          <table:table-cell table:style-name="ce5" office:value-type="string">
            <text:p>05584990013</text:p>
          </table:table-cell>
          <table:table-cell office:value-type="string">
            <text:p>BIDUE SYSTEM SRL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570ADC5BF</text:p>
          </table:table-cell>
          <table:table-cell table:style-name="ce1" office:value-type="string">
            <text:p>IMPLEMENTAZIONE SISTEMA DI SICUREZZA (FIREWALL) PER LE SEDI DEL CONSORZIO - CANONE DI GESTIONE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7-01</text:p>
          </table:table-cell>
          <table:table-cell table:style-name="ce6" office:value-type="string">
            <text:p>2014-06-30</text:p>
          </table:table-cell>
          <table:table-cell table:style-name="ce61" office:value-type="string">
            <text:p>624.00</text:p>
          </table:table-cell>
          <table:table-cell table:style-name="ce61" office:value-type="string">
            <text:p>0.00</text:p>
          </table:table-cell>
          <table:table-cell table:style-name="ce5" office:value-type="string">
            <text:p>05584990013</text:p>
          </table:table-cell>
          <table:table-cell office:value-type="string">
            <text:p>BIDUE SYSTEM SRL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290AA1100</text:p>
          </table:table-cell>
          <table:table-cell table:style-name="ce1" office:value-type="string">
            <text:p>FORNITURA PER ANCORAGGI CARROZZINE IN DOTAZIONE AI C.D.I. DI CIRIE'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7-15</text:p>
          </table:table-cell>
          <table:table-cell table:style-name="ce6"/>
          <table:table-cell table:number-columns-repeated="2" table:style-name="ce61" office:value-type="string">
            <text:p>1190.00</text:p>
          </table:table-cell>
          <table:table-cell table:style-name="ce5" office:value-type="string">
            <text:p>08022130010</text:p>
          </table:table-cell>
          <table:table-cell office:value-type="string">
            <text:p>EVO DRIVE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CA0AC995</text:p>
          </table:table-cell>
          <table:table-cell table:style-name="ce1" office:value-type="string">
            <text:p>INTERVENTO EDUCATIVO A FAVORE DEL MINORE DISABILE L.E.G. - PERIODO 1/4/2013-30/9/2013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4-01</text:p>
          </table:table-cell>
          <table:table-cell table:style-name="ce6" office:value-type="string">
            <text:p>2013-09-30</text:p>
          </table:table-cell>
          <table:table-cell table:style-name="ce61" office:value-type="string">
            <text:p>871.20</text:p>
          </table:table-cell>
          <table:table-cell table:style-name="ce61" office:value-type="string">
            <text:p>0.00</text:p>
          </table:table-cell>
          <table:table-cell table:style-name="ce5" office:value-type="string">
            <text:p>02892580040</text:p>
          </table:table-cell>
          <table:table-cell office:value-type="string">
            <text:p>MOMO SOC. COOP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7" office:value-type="string">
            <text:p>2013</text:p>
          </table:table-cell>
          <table:table-cell table:style-name="ce19" office:value-type="string">
            <text:p>Z950ADE52A <text:s/></text:p>
          </table:table-cell>
          <table:table-cell table:style-name="ce5" office:value-type="string">
            <text:p>AGGIORNAMENTO SITO WEB DEL CONSORZIO. FORMAZIONE PERSONALE DE 302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7-24</text:p>
          </table:table-cell>
          <table:table-cell table:style-name="ce7"/>
          <table:table-cell table:number-columns-repeated="2" table:style-name="ce62" office:value-type="string">
            <text:p>250.00</text:p>
          </table:table-cell>
          <table:table-cell table:style-name="ce5" office:value-type="string">
            <text:p>01989010069</text:p>
          </table:table-cell>
          <table:table-cell table:style-name="ce22" office:value-type="string">
            <text:p>DBN COMMUNICATION</text:p>
          </table:table-cell>
          <table:table-cell table:style-name="ce1" office:value-type="string">
            <text:p>Italia</text:p>
          </table:table-cell>
          <table:table-cell table:style-name="ce91"/>
          <table:table-cell table:style-name="ce22"/>
          <table:table-cell table:style-name="ce91" table:number-columns-repeated="2"/>
          <table:table-cell table:style-name="ce22"/>
          <table:table-cell table:style-name="ce91"/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4F0AE750E</text:p>
          </table:table-cell>
          <table:table-cell table:style-name="ce1" office:value-type="string">
            <text:p>SERVIZIO DI LAVAGGIO AUTOMEZZI IN DOTAZIONE <text:s/>AL CONSORZIO PERIODO ANNO 2013 DE 303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1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901.64</text:p>
          </table:table-cell>
          <table:table-cell table:style-name="ce61" office:value-type="string">
            <text:p>313.22</text:p>
          </table:table-cell>
          <table:table-cell table:style-name="ce5" office:value-type="string">
            <text:p>04923040010</text:p>
          </table:table-cell>
          <table:table-cell office:value-type="string">
            <text:p>DITTA AGLIETTO s.n.c.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8" office:value-type="float" office:value="5260447231">
            <text:p>5260447231</text:p>
          </table:table-cell>
          <table:table-cell table:style-name="ce1" office:value-type="string">
            <text:p>SERVIZI DI ACCOMPAGNAMENTO SOGGETTI PORTATORI DI HANDICAP CON TRASPORTO ALLE SCUOLE E AI CENTRI DIURNI INTEGRATI DI CIRIE' BORGARO E MATHI – RIPETIZIONE SERVIZI ANALOGHI – DE 306</text:p>
          </table:table-cell>
          <table:table-cell table:style-name="ce1" office:value-type="string">
            <text:p>04-PROCEDURA NEGOZIATA SENZA PREVIA PUBBLICAZIONE DEL BANDO</text:p>
          </table:table-cell>
          <table:table-cell table:style-name="ce38" office:value-type="string">
            <text:p>2013-09-01</text:p>
          </table:table-cell>
          <table:table-cell table:style-name="ce6" office:value-type="string">
            <text:p>2015-07-31</text:p>
          </table:table-cell>
          <table:table-cell table:style-name="ce61" office:value-type="string">
            <text:p>387860.00</text:p>
          </table:table-cell>
          <table:table-cell table:style-name="ce61" office:value-type="string">
            <text:p>0.00</text:p>
          </table:table-cell>
          <table:table-cell table:style-name="ce5" office:value-type="string">
            <text:p>03733040756</text:p>
          </table:table-cell>
          <table:table-cell office:value-type="string">
            <text:p>DITTA TUNDO S.R.L.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2991846ACD</text:p>
          </table:table-cell>
          <table:table-cell table:style-name="ce1" office:value-type="string">
            <text:p>FORNITURA SERVIZI DI CONNETTIVITA' E SICUREZZA – ADESIONE AL CONTRATTO QUADRO STIPULATO DAL CENTRO NAZIONALE PER L'INFORMATICA NELLA PUBBLICA AMMISTRAZIONE (CNIPA) – DE 307</text:p>
          </table:table-cell>
          <table:table-cell table:style-name="ce1" office:value-type="string">
            <text:p>26-AFFIDAMENTO DIRETTO IN ADESIONE AD ACCORDO QUADRO/CONVENZIONE</text:p>
          </table:table-cell>
          <table:table-cell table:style-name="ce38" office:value-type="string">
            <text:p>2013-05-26</text:p>
          </table:table-cell>
          <table:table-cell table:style-name="ce6" office:value-type="string">
            <text:p>2015-05-25</text:p>
          </table:table-cell>
          <table:table-cell table:style-name="ce61" office:value-type="string">
            <text:p>23808.00</text:p>
          </table:table-cell>
          <table:table-cell table:style-name="ce61" office:value-type="string">
            <text:p>10145.55</text:p>
          </table:table-cell>
          <table:table-cell table:style-name="ce5" office:value-type="string">
            <text:p>00488410010</text:p>
          </table:table-cell>
          <table:table-cell office:value-type="string">
            <text:p>TELECOM ITALIA DIGITAL SOLUTIONS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24D0A6DC3F</text:p>
          </table:table-cell>
          <table:table-cell table:style-name="ce1" office:value-type="string">
            <text:p>FORNITURA CARTA MONOUSO IN ROTOLI -BIENNIO 2013/2014 – AFFIDAMENTO IN ECONOMIA(MEPA).</text:p>
          </table:table-cell>
          <table:table-cell table:style-name="ce1" office:value-type="string">
            <text:p>27-CONFRONTO COMPETITIVO IN ADESIONE AD ACCORDO QUADRO/CONVENZIONE</text:p>
          </table:table-cell>
          <table:table-cell table:style-name="ce38" office:value-type="string">
            <text:p>2013-29-07</text:p>
          </table:table-cell>
          <table:table-cell table:style-name="ce6" office:value-type="string">
            <text:p>2014-12-31</text:p>
          </table:table-cell>
          <table:table-cell table:style-name="ce61" office:value-type="string">
            <text:p>8688.52</text:p>
          </table:table-cell>
          <table:table-cell table:style-name="ce62" office:value-type="string">
            <text:p>1108.70</text:p>
          </table:table-cell>
          <table:table-cell table:style-name="ce5" office:value-type="string">
            <text:p>00667690044</text:p>
          </table:table-cell>
          <table:table-cell office:value-type="string">
            <text:p>LA CASALINDA S.R.L.</text:p>
          </table:table-cell>
          <table:table-cell table:style-name="ce1" office:value-type="string">
            <text:p>Italia</text:p>
          </table:table-cell>
          <table:table-cell table:style-name="ce1" office:value-type="string">
            <text:p>06115060011</text:p>
          </table:table-cell>
          <table:table-cell table:style-name="ce1" office:value-type="string">
            <text:p>CHEMITEC</text:p>
          </table:table-cell>
          <table:table-cell table:style-name="ce89" office:value-type="string">
            <text:p>Italia</text:p>
          </table:table-cell>
          <table:table-cell table:style-name="ce1" office:value-type="string">
            <text:p>00518960018</text:p>
          </table:table-cell>
          <table:table-cell table:style-name="ce1" office:value-type="string">
            <text:p>DEFIR SRL</text:p>
          </table:table-cell>
          <table:table-cell table:style-name="ce89" office:value-type="string">
            <text:p>Italia</text:p>
          </table:table-cell>
          <table:table-cell table:style-name="ce1" office:value-type="float" office:value="2555860010">
            <text:p>2555860010</text:p>
          </table:table-cell>
          <table:table-cell table:number-columns-repeated="1006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BA0B9E524</text:p>
          </table:table-cell>
          <table:table-cell table:style-name="ce1" office:value-type="string">
            <text:p>FORNITURA PASTI PER GLI UTENTI DEL CENTRO DIURNO PER DISABILI DI MATHI DE 338.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7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2300.00</text:p>
          </table:table-cell>
          <table:table-cell table:style-name="ce61" office:value-type="string">
            <text:p>1438.18</text:p>
          </table:table-cell>
          <table:table-cell table:style-name="ce5" office:value-type="string">
            <text:p>07285680018</text:p>
          </table:table-cell>
          <table:table-cell office:value-type="string">
            <text:p>COOPERATIVA SOCIALE L'IPPOGRIFO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860B9E5D5</text:p>
          </table:table-cell>
          <table:table-cell table:style-name="ce1" office:value-type="string">
            <text:p>FORNITURA PASTI PER GLI UTENTI DEL CENTRO DIURNO PER DISABILI DI MATHI DE 338.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7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2300.00</text:p>
          </table:table-cell>
          <table:table-cell table:style-name="ce61" office:value-type="string">
            <text:p>490.00</text:p>
          </table:table-cell>
          <table:table-cell table:style-name="ce5" office:value-type="string">
            <text:p>10799470017</text:p>
          </table:table-cell>
          <table:table-cell office:value-type="string">
            <text:p>DOCK'S RESTUARANT S.N.C.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1A0B9E623</text:p>
          </table:table-cell>
          <table:table-cell table:style-name="ce1" office:value-type="string">
            <text:p>FORNITURA PASTI PER GLI UTENTI DEL CENTRO DIURNO PER DISABILI DI MATHI DE 338.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7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1900.00</text:p>
          </table:table-cell>
          <table:table-cell table:style-name="ce61" office:value-type="string">
            <text:p>350.90</text:p>
          </table:table-cell>
          <table:table-cell table:style-name="ce5" office:value-type="string">
            <text:p>09943120015</text:p>
          </table:table-cell>
          <table:table-cell office:value-type="string">
            <text:p>TRATTORIA TRIPOLI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BB0B9E664</text:p>
          </table:table-cell>
          <table:table-cell table:style-name="ce1" office:value-type="string">
            <text:p>FORNITURA PASTI PER GLI UTENTI DEL CENTRO DIURNO PER DISABILI DI MATHI DE 338.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7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200.00</text:p>
          </table:table-cell>
          <table:table-cell table:style-name="ce61" office:value-type="string">
            <text:p>0.00</text:p>
          </table:table-cell>
          <table:table-cell table:style-name="ce5" office:value-type="string">
            <text:p>10284890018</text:p>
          </table:table-cell>
          <table:table-cell office:value-type="string">
            <text:p>PIZZERIA GASTRONOMIA GASTER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920B3D029</text:p>
          </table:table-cell>
          <table:table-cell table:style-name="ce1" office:value-type="string">
            <text:p>INTERVENTI DI DERATIZZAZIONE PER LA STRUTTURA RESIDENZIALE PER ANZIANI IL GIRASOLE DI CIRIE' <text:s/>DE 342</text:p>
          </table:table-cell>
          <table:table-cell table:style-name="ce1" office:value-type="string">
            <text:p>26-AFFIDAMENTO DIRETTO IN ADESIONE AD ACCORDO QUADRO/CONVENZIONE</text:p>
          </table:table-cell>
          <table:table-cell table:style-name="ce39" office:value-type="string">
            <text:p>2003-08-22</text:p>
          </table:table-cell>
          <table:table-cell table:style-name="ce6"/>
          <table:table-cell table:style-name="ce61" office:value-type="string">
            <text:p>240.00</text:p>
          </table:table-cell>
          <table:table-cell table:style-name="ce61" office:value-type="string">
            <text:p>0.00</text:p>
          </table:table-cell>
          <table:table-cell table:style-name="ce5" office:value-type="string">
            <text:p>00517260014</text:p>
          </table:table-cell>
          <table:table-cell office:value-type="string">
            <text:p>SIDAM S.A.S.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DE0B75325</text:p>
          </table:table-cell>
          <table:table-cell table:style-name="ce1" office:value-type="string">
            <text:p>PARTECIPAZIONE DI UTENTE A LABORATORI DELL'ASSOCIAZIONE P.U.N.T.O. DIAPASON ONLUS DE 367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9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700.00</text:p>
          </table:table-cell>
          <table:table-cell table:style-name="ce61" office:value-type="string">
            <text:p>0.00</text:p>
          </table:table-cell>
          <table:table-cell table:style-name="ce5" office:value-type="string">
            <text:p>07584510015</text:p>
          </table:table-cell>
          <table:table-cell office:value-type="string">
            <text:p>ASSOCIAZIONE P.U.N.T.O. DIAPASON ONLUS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640B56476</text:p>
          </table:table-cell>
          <table:table-cell table:style-name="ce1" office:value-type="string">
            <text:p>FORNITURA CARRELLI PER MOVIMENTAZIONE MATERIALI E USO MENSA DE 376</text:p>
          </table:table-cell>
          <table:table-cell table:style-name="ce1" office:value-type="string">
            <text:p>26-AFFIDAMENTO DIRETTO IN ADESIONE AD ACCORDO QUADRO/CONVENZIONE</text:p>
          </table:table-cell>
          <table:table-cell table:style-name="ce38" office:value-type="string">
            <text:p>2013-09-09</text:p>
          </table:table-cell>
          <table:table-cell table:style-name="ce6"/>
          <table:table-cell table:number-columns-repeated="2" table:style-name="ce61" office:value-type="string">
            <text:p>244.00</text:p>
          </table:table-cell>
          <table:table-cell table:style-name="ce5" office:value-type="string">
            <text:p>02097170969</text:p>
          </table:table-cell>
          <table:table-cell office:value-type="string">
            <text:p>DITTA MANUTAN <text:s/>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EE0B56270</text:p>
          </table:table-cell>
          <table:table-cell table:style-name="ce1" office:value-type="string">
            <text:p>FORNITURA CARRELLI PER MOVIMENTAZIONE MATERIALI E USO MENSA DE 376</text:p>
          </table:table-cell>
          <table:table-cell table:style-name="ce1" office:value-type="string">
            <text:p>26-AFFIDAMENTO DIRETTO IN ADESIONE AD ACCORDO QUADRO/CONVENZIONE</text:p>
          </table:table-cell>
          <table:table-cell table:style-name="ce38" office:value-type="string">
            <text:p>2013-09-09</text:p>
          </table:table-cell>
          <table:table-cell table:style-name="ce6"/>
          <table:table-cell table:number-columns-repeated="2" table:style-name="ce61" office:value-type="string">
            <text:p>466.00</text:p>
          </table:table-cell>
          <table:table-cell table:style-name="ce5" office:value-type="string">
            <text:p>07398390968</text:p>
          </table:table-cell>
          <table:table-cell office:value-type="string">
            <text:p>DITTA GAESCO S.R.L.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520B79070</text:p>
          </table:table-cell>
          <table:table-cell table:style-name="ce1" office:value-type="string">
            <text:p>FORNITURA DI DUE STAMPANTI E RELATIVI NASTRI INCHIOSTRANTI PER L'UFFICIO PROTOCOLLO DEL CIS. DE 397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9-30</text:p>
          </table:table-cell>
          <table:table-cell table:style-name="ce6"/>
          <table:table-cell table:number-columns-repeated="2" table:style-name="ce61" office:value-type="string">
            <text:p>552.00</text:p>
          </table:table-cell>
          <table:table-cell table:style-name="ce5" office:value-type="string">
            <text:p>00815250402</text:p>
          </table:table-cell>
          <table:table-cell office:value-type="string">
            <text:p>DITTA MAGGIOLI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930B76430</text:p>
          </table:table-cell>
          <table:table-cell table:style-name="ce1" office:value-type="string">
            <text:p>FORNITURA DI PRODOTTI DI PULIZIA PER LE STRUTTURE PER ANZIANI GESTITE DAL CIS DE 398</text:p>
          </table:table-cell>
          <table:table-cell table:style-name="ce1" office:value-type="string">
            <text:p>26-AFFIDAMENTO DIRETTO IN ADESIONE AD ACCORDO QUADRO/CONVENZIONE</text:p>
          </table:table-cell>
          <table:table-cell table:style-name="ce38" office:value-type="string">
            <text:p>2013-09-30</text:p>
          </table:table-cell>
          <table:table-cell table:style-name="ce6"/>
          <table:table-cell table:number-columns-repeated="2" table:style-name="ce61" office:value-type="string">
            <text:p>1228.07</text:p>
          </table:table-cell>
          <table:table-cell table:style-name="ce5" office:value-type="string">
            <text:p>00314470121</text:p>
          </table:table-cell>
          <table:table-cell office:value-type="string">
            <text:p>DITTA VIRCOL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1A0BCEEAB</text:p>
          </table:table-cell>
          <table:table-cell table:style-name="ce1" office:value-type="string">
            <text:p>FORNITURA PASTI PER GLI UTENTI DEL CENTRO DIURNO PER DISABILI DI BORGARO DE 401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7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1500.00</text:p>
          </table:table-cell>
          <table:table-cell table:style-name="ce61" office:value-type="string">
            <text:p>0.00</text:p>
          </table:table-cell>
          <table:table-cell table:style-name="ce5" office:value-type="string">
            <text:p>07577550010</text:p>
          </table:table-cell>
          <table:table-cell office:value-type="string">
            <text:p>BAR NEW TIFFANY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8E0BCEF8A</text:p>
          </table:table-cell>
          <table:table-cell table:style-name="ce1" office:value-type="string">
            <text:p>FORNITURA PASTI PER GLI UTENTI DEL CENTRO DIURNO PER DISABILI DI BORGARO DE 401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7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4000.00</text:p>
          </table:table-cell>
          <table:table-cell table:style-name="ce61" office:value-type="string">
            <text:p>0.00</text:p>
          </table:table-cell>
          <table:table-cell table:style-name="ce5" office:value-type="string">
            <text:p>11008930015</text:p>
          </table:table-cell>
          <table:table-cell office:value-type="string">
            <text:p>BAR TRATTORIA CHICO LOCO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670BCEFD0</text:p>
          </table:table-cell>
          <table:table-cell table:style-name="ce1" office:value-type="string">
            <text:p>FORNITURA PASTI PER GLI UTENTI DEL CENTRO DIURNO PER DISABILI DI BORGARO DE 401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7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200.00</text:p>
          </table:table-cell>
          <table:table-cell table:style-name="ce61" office:value-type="string">
            <text:p>0.00</text:p>
          </table:table-cell>
          <table:table-cell table:style-name="ce1" office:value-type="string">
            <text:p>09695190018</text:p>
          </table:table-cell>
          <table:table-cell office:value-type="string">
            <text:p>IL BELLO DELLE BOCCE CONTINUA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2D0BCEFDE</text:p>
          </table:table-cell>
          <table:table-cell table:style-name="ce1" office:value-type="string">
            <text:p>FORNITURA PASTI PER GLI UTENTI DEL CENTRO DIURNO PER DISABILI DI BORGARO DE 401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7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2300.00</text:p>
          </table:table-cell>
          <table:table-cell table:style-name="ce61" office:value-type="string">
            <text:p>748.18</text:p>
          </table:table-cell>
          <table:table-cell table:style-name="ce79" office:value-type="string">
            <text:p>10843640011</text:p>
          </table:table-cell>
          <table:table-cell office:value-type="string">
            <text:p>JUMP 2013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950ADE52A <text:s/></text:p>
          </table:table-cell>
          <table:table-cell table:style-name="ce1" office:value-type="string">
            <text:p>AGGIORNAMENTO SITO WEB DEL CONSORZIO. FORMAZIONE PERSONALE DE 415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9-30</text:p>
          </table:table-cell>
          <table:table-cell table:style-name="ce6"/>
          <table:table-cell table:number-columns-repeated="2" table:style-name="ce61" office:value-type="string">
            <text:p>35.40</text:p>
          </table:table-cell>
          <table:table-cell table:style-name="ce5" office:value-type="string">
            <text:p>01989010069</text:p>
          </table:table-cell>
          <table:table-cell office:value-type="string">
            <text:p>DBN COMMUNICATION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6" office:value-type="string">
            <text:p>2013</text:p>
          </table:table-cell>
          <table:table-cell table:style-name="ce18" office:value-type="string">
            <text:p>Z980BEDF69</text:p>
          </table:table-cell>
          <table:table-cell table:style-name="ce1" office:value-type="string">
            <text:p>FORNITURA SEDIE PER UFFICIO DA DESTINARE ALL'UFFICIO RAGIONERIA DE 431</text:p>
          </table:table-cell>
          <table:table-cell table:style-name="ce1" office:value-type="string">
            <text:p>26-AFFIDAMENTO DIRETTO IN ADESIONE AD ACCORDO QUADRO/CONVENZIONE</text:p>
          </table:table-cell>
          <table:table-cell table:style-name="ce38" office:value-type="string">
            <text:p>2013-10-10</text:p>
          </table:table-cell>
          <table:table-cell table:style-name="ce6"/>
          <table:table-cell table:style-name="ce61" office:value-type="string">
            <text:p>224.96</text:p>
          </table:table-cell>
          <table:table-cell table:style-name="ce61" office:value-type="string">
            <text:p>0.00</text:p>
          </table:table-cell>
          <table:table-cell table:style-name="ce5" office:value-type="string">
            <text:p>03675290286</text:p>
          </table:table-cell>
          <table:table-cell office:value-type="string">
            <text:p>OFFICE DEPOT S.R.L.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8" office:value-type="float" office:value="2013">
            <text:p>2013</text:p>
          </table:table-cell>
          <table:table-cell table:style-name="ce18" office:value-type="string">
            <text:p>Z7F0BF1E49</text:p>
          </table:table-cell>
          <table:table-cell table:style-name="ce1" office:value-type="string">
            <text:p>FORNITURA PRODOTTI DI PULIZIA PER LE STRUTTURE PER ANZIANI GESTITE DAL C.I.S. - AFFIDAMENTO TRAMITE MERCATO ELETTRONICO (MEPA</text:p>
          </table:table-cell>
          <table:table-cell table:style-name="ce1" office:value-type="string">
            <text:p>26-AFFIDAMENTO DIRETTO IN ADESIONE AD ACCORDO QUADRO/CONVENZIONE</text:p>
          </table:table-cell>
          <table:table-cell table:style-name="ce38" office:value-type="string">
            <text:p>2013-10-10</text:p>
          </table:table-cell>
          <table:table-cell table:style-name="ce6"/>
          <table:table-cell table:number-columns-repeated="2" table:style-name="ce61" office:value-type="string">
            <text:p>1721.33</text:p>
          </table:table-cell>
          <table:table-cell table:style-name="ce5" office:value-type="string">
            <text:p>00314470121</text:p>
          </table:table-cell>
          <table:table-cell office:value-type="string">
            <text:p>DITTA VIRCOL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8" office:value-type="float" office:value="2013">
            <text:p>2013</text:p>
          </table:table-cell>
          <table:table-cell table:style-name="ce18" office:value-type="string">
            <text:p>Z5F0BDC948</text:p>
          </table:table-cell>
          <table:table-cell table:style-name="ce1" office:value-type="string">
            <text:p>FORNITUA TONER E CARTUCCE PER STAMPANTI E FAX AFFIDAMENTO TRAMITE MERCATO ELETTRONICO (MEPA)</text:p>
          </table:table-cell>
          <table:table-cell table:style-name="ce1" office:value-type="string">
            <text:p>26-AFFIDAMENTO DIRETTO IN ADESIONE AD ACCORDO QUADRO/CONVENZIONE</text:p>
          </table:table-cell>
          <table:table-cell table:style-name="ce38" office:value-type="string">
            <text:p>2013-10-10</text:p>
          </table:table-cell>
          <table:table-cell table:style-name="ce6"/>
          <table:table-cell table:style-name="ce61" office:value-type="string">
            <text:p>146.60</text:p>
          </table:table-cell>
          <table:table-cell table:style-name="ce61" office:value-type="string">
            <text:p>0.00</text:p>
          </table:table-cell>
          <table:table-cell table:style-name="ce5" office:value-type="string">
            <text:p>03758590271</text:p>
          </table:table-cell>
          <table:table-cell office:value-type="string">
            <text:p>DITTA TECNOFFICE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8" office:value-type="float" office:value="2013">
            <text:p>2013</text:p>
          </table:table-cell>
          <table:table-cell table:style-name="ce18" office:value-type="string">
            <text:p>Z1E0BD712B</text:p>
          </table:table-cell>
          <table:table-cell table:style-name="ce1" office:value-type="string">
            <text:p>FORNITUA TONER E CARTUCCE PER STAMPANTI E FAX AFFIDAMENTO TRAMITE MERCATO ELETTRONICO (MEPA)</text:p>
          </table:table-cell>
          <table:table-cell table:style-name="ce1" office:value-type="string">
            <text:p>26-AFFIDAMENTO DIRETTO IN ADESIONE AD ACCORDO QUADRO/CONVENZIONE</text:p>
          </table:table-cell>
          <table:table-cell table:style-name="ce38" office:value-type="string">
            <text:p>2013-10-10</text:p>
          </table:table-cell>
          <table:table-cell table:style-name="ce6"/>
          <table:table-cell table:style-name="ce61" office:value-type="string">
            <text:p>416.90</text:p>
          </table:table-cell>
          <table:table-cell table:style-name="ce61" office:value-type="string">
            <text:p>0.00</text:p>
          </table:table-cell>
          <table:table-cell table:style-name="ce7" office:value-type="string">
            <text:p>03803980717</text:p>
          </table:table-cell>
          <table:table-cell office:value-type="string">
            <text:p>DITTA PRINTREPRINT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8" office:value-type="float" office:value="2013">
            <text:p>2013</text:p>
          </table:table-cell>
          <table:table-cell table:style-name="ce18" office:value-type="string">
            <text:p>ZED0C02935</text:p>
          </table:table-cell>
          <table:table-cell table:style-name="ce1" office:value-type="string">
            <text:p>SERVIZIO MANUTENZIONE GRUPPO ELETTROGENO PRESSO STRUTTURA CASA DEI PINI DE 443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10-21</text:p>
          </table:table-cell>
          <table:table-cell table:style-name="ce6"/>
          <table:table-cell table:style-name="ce61" office:value-type="string">
            <text:p>756,40</text:p>
          </table:table-cell>
          <table:table-cell table:style-name="ce61" office:value-type="string">
            <text:p>0.00</text:p>
          </table:table-cell>
          <table:table-cell table:style-name="ce5" office:value-type="string">
            <text:p>10917300013</text:p>
          </table:table-cell>
          <table:table-cell office:value-type="string">
            <text:p>DITTA G.B. ENERGIA S.R.L.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8" office:value-type="float" office:value="2013">
            <text:p>2013</text:p>
          </table:table-cell>
          <table:table-cell table:style-name="ce18" office:value-type="string">
            <text:p>Z220C338CB</text:p>
          </table:table-cell>
          <table:table-cell table:style-name="ce1" office:value-type="string">
            <text:p>INTENTO DI RICORSO PROMOSSO DALLE IMPRESE C.T.A. E A.A.T. AFFIDAMENTO INCARICO STUDIO LEGALE DE 444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10-21</text:p>
          </table:table-cell>
          <table:table-cell table:style-name="ce6"/>
          <table:table-cell table:style-name="ce61" office:value-type="string">
            <text:p>500.00</text:p>
          </table:table-cell>
          <table:table-cell table:style-name="ce61" office:value-type="string">
            <text:p>0.00</text:p>
          </table:table-cell>
          <table:table-cell table:style-name="ce5" office:value-type="string">
            <text:p>PTRDLD67E67C616X</text:p>
          </table:table-cell>
          <table:table-cell office:value-type="string">
            <text:p>STUDIO LEGALE PITERA'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8" office:value-type="float" office:value="2013">
            <text:p>2013</text:p>
          </table:table-cell>
          <table:table-cell table:style-name="ce18" office:value-type="string">
            <text:p>Z9E0C206F9</text:p>
          </table:table-cell>
          <table:table-cell table:style-name="ce1" office:value-type="string">
            <text:p>SERVIZIO DI SOMMINISTRAZIONE LAVORO TEMPORANEO PER ESECUTORE AMMINISTRATIVO – SEDE CENTRALE DE 454</text:p>
          </table:table-cell>
          <table:table-cell table:style-name="ce1" office:value-type="string">
            <text:p>08-AFFIDAMENTO IN ECONOMIA - COTTIMO FIDUCIARIO</text:p>
          </table:table-cell>
          <table:table-cell table:style-name="ce38" office:value-type="string">
            <text:p>2013-011-05</text:p>
          </table:table-cell>
          <table:table-cell table:style-name="ce6" office:value-type="string">
            <text:p>2015-03-31</text:p>
          </table:table-cell>
          <table:table-cell table:style-name="ce61" office:value-type="string">
            <text:p>37859.52</text:p>
          </table:table-cell>
          <table:table-cell table:style-name="ce61" office:value-type="string">
            <text:p>0.00</text:p>
          </table:table-cell>
          <table:table-cell table:style-name="ce5" office:value-type="string">
            <text:p>13366030156</text:p>
          </table:table-cell>
          <table:table-cell office:value-type="string">
            <text:p>ADECCO ITALIA S.P.A. <text:s/></text:p>
          </table:table-cell>
          <table:table-cell table:style-name="ce1" office:value-type="string">
            <text:p>Italia</text:p>
          </table:table-cell>
          <table:table-cell office:value-type="string">
            <text:p>011947650153</text:p>
          </table:table-cell>
          <table:table-cell table:style-name="ce1" office:value-type="string">
            <text:p>MANPOWER</text:p>
          </table:table-cell>
          <table:table-cell table:style-name="ce89" office:value-type="string">
            <text:p>Italia</text:p>
          </table:table-cell>
          <table:table-cell office:value-type="string">
            <text:p>07704310015</text:p>
          </table:table-cell>
          <table:table-cell table:style-name="ce1" office:value-type="string">
            <text:p>SYNERGIE ITALIA</text:p>
          </table:table-cell>
          <table:table-cell table:style-name="ce89" office:value-type="string">
            <text:p>Italia</text:p>
          </table:table-cell>
          <table:table-cell table:number-columns-repeated="1007"/>
        </table:table-row>
        <table:table-row table:style-name="ro5">
          <table:table-cell table:style-name="ce8" office:value-type="float" office:value="2013">
            <text:p>2013</text:p>
          </table:table-cell>
          <table:table-cell table:style-name="ce18" office:value-type="string">
            <text:p>Z630C4BBF3</text:p>
          </table:table-cell>
          <table:table-cell table:style-name="ce1" office:value-type="string">
            <text:p>FORNITURA ATTREZZATURE INFORMATICHE DE 476</text:p>
          </table:table-cell>
          <table:table-cell table:style-name="ce1" office:value-type="string">
            <text:p>26-AFFIDAMENTO DIRETTO IN ADESIONE AD ACCORDO QUADRO/CONVENZIONE</text:p>
          </table:table-cell>
          <table:table-cell table:style-name="ce38" office:value-type="string">
            <text:p>2013-11-11</text:p>
          </table:table-cell>
          <table:table-cell table:style-name="ce6"/>
          <table:table-cell table:style-name="ce61" office:value-type="string">
            <text:p>3822,30</text:p>
          </table:table-cell>
          <table:table-cell table:style-name="ce61" office:value-type="string">
            <text:p>0.00</text:p>
          </table:table-cell>
          <table:table-cell table:style-name="ce5" office:value-type="string">
            <text:p>02102821002</text:p>
          </table:table-cell>
          <table:table-cell office:value-type="string">
            <text:p>DITTA ITALWARE S.R.L.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8" office:value-type="float" office:value="2013">
            <text:p>2013</text:p>
          </table:table-cell>
          <table:table-cell table:style-name="ce18" office:value-type="string">
            <text:p>Z270C5D9C3</text:p>
          </table:table-cell>
          <table:table-cell table:style-name="ce1" office:value-type="string">
            <text:p>SERVIZIO DI RIPARAZIONE E REVISIONE LETTI ARTICOLATI DELLA STRUTTURA IL GIRASOLE DE 490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11-11</text:p>
          </table:table-cell>
          <table:table-cell table:style-name="ce6"/>
          <table:table-cell table:style-name="ce61" office:value-type="string">
            <text:p>2423.00</text:p>
          </table:table-cell>
          <table:table-cell table:style-name="ce61" office:value-type="string">
            <text:p>0.00</text:p>
          </table:table-cell>
          <table:table-cell table:style-name="ce5" office:value-type="string">
            <text:p>02426870412</text:p>
          </table:table-cell>
          <table:table-cell office:value-type="string">
            <text:p>AL-BER S.R.L.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8" office:value-type="float" office:value="2013">
            <text:p>2013</text:p>
          </table:table-cell>
          <table:table-cell table:style-name="ce18" office:value-type="string">
            <text:p>Z760C8CB77</text:p>
          </table:table-cell>
          <table:table-cell table:style-name="ce1" office:value-type="string">
            <text:p>RINNOVO CASELLA POSTA ELETTRONICA CERTIFICATA LEGALMAIL DE 515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12-31</text:p>
          </table:table-cell>
          <table:table-cell table:style-name="ce61" office:value-type="string">
            <text:p>25.00</text:p>
          </table:table-cell>
          <table:table-cell table:style-name="ce61" office:value-type="string">
            <text:p>0.00</text:p>
          </table:table-cell>
          <table:table-cell table:style-name="ce5" office:value-type="string">
            <text:p>12158781000</text:p>
          </table:table-cell>
          <table:table-cell office:value-type="string">
            <text:p>SHOP-GOV S.R.L.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8" office:value-type="float" office:value="2013">
            <text:p>2013</text:p>
          </table:table-cell>
          <table:table-cell table:style-name="ce18" office:value-type="string">
            <text:p>5436353C67</text:p>
          </table:table-cell>
          <table:table-cell table:style-name="ce1" office:value-type="string">
            <text:p>ADESIONE ALLA CONVENZIONE CONSIP ENERGIA ELETTRICA 10 – LOTTO 1 – ENERGIA ELETTRICA E SERVIZI CONNESSI DE 516</text:p>
          </table:table-cell>
          <table:table-cell table:style-name="ce1" office:value-type="string">
            <text:p>26-AFFIDAMENTO DIRETTO IN ADESIONE AD ACCORDO QUADRO/CONVENZIONE</text:p>
          </table:table-cell>
          <table:table-cell table:style-name="ce38" office:value-type="string">
            <text:p>2014- 01-01</text:p>
          </table:table-cell>
          <table:table-cell table:style-name="ce6" office:value-type="string">
            <text:p>2014-12-31</text:p>
          </table:table-cell>
          <table:table-cell table:style-name="ce61" office:value-type="string">
            <text:p>77540.00</text:p>
          </table:table-cell>
          <table:table-cell table:style-name="ce61" office:value-type="string">
            <text:p>0.00</text:p>
          </table:table-cell>
          <table:table-cell table:style-name="ce5" office:value-type="string">
            <text:p>12930940155</text:p>
          </table:table-cell>
          <table:table-cell table:style-name="ce22" office:value-type="string">
            <text:p>ALPIQ ENERGIA ITALIA S.P.A.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8" office:value-type="float" office:value="2013">
            <text:p>2013</text:p>
          </table:table-cell>
          <table:table-cell table:style-name="ce18" office:value-type="string">
            <text:p>Z660CAZFF7</text:p>
          </table:table-cell>
          <table:table-cell table:style-name="ce1" office:value-type="string">
            <text:p>FORNITURA SOLLEVAMALATI – AFFIDAMENTO TRAMITE MERCATO ELETTRONICO (MEPA) DE 522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11-22</text:p>
          </table:table-cell>
          <table:table-cell table:style-name="ce6"/>
          <table:table-cell table:style-name="ce61" office:value-type="string">
            <text:p>959.60</text:p>
          </table:table-cell>
          <table:table-cell table:style-name="ce61" office:value-type="string">
            <text:p>0.00</text:p>
          </table:table-cell>
          <table:table-cell table:style-name="ce5" office:value-type="string">
            <text:p>04485280871</text:p>
          </table:table-cell>
          <table:table-cell office:value-type="string">
            <text:p>IDS PRODOTTI CHIMICI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8" office:value-type="float" office:value="2013">
            <text:p>2013</text:p>
          </table:table-cell>
          <table:table-cell table:style-name="ce18" office:value-type="string">
            <text:p>551110213E</text:p>
          </table:table-cell>
          <table:table-cell table:style-name="ce1" office:value-type="string">
            <text:p>SERVIZIO DI PULIZIA STRUTTURE PER ANZIANI DE 547</text:p>
          </table:table-cell>
          <table:table-cell table:style-name="ce1" office:value-type="string">
            <text:p>17-AFFIDAMENTO DIRETTO EX ART. 5 DELLA LEGGE N.381/91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12-31</text:p>
          </table:table-cell>
          <table:table-cell table:style-name="ce61" office:value-type="string">
            <text:p>189900.00</text:p>
          </table:table-cell>
          <table:table-cell table:style-name="ce61" office:value-type="string">
            <text:p>0.00</text:p>
          </table:table-cell>
          <table:table-cell table:style-name="ce5" office:value-type="string">
            <text:p>07213260016</text:p>
          </table:table-cell>
          <table:table-cell office:value-type="string">
            <text:p>COOPERATIVA SOCIALE CASA DI NAZARETH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8" office:value-type="float" office:value="2013">
            <text:p>2013</text:p>
          </table:table-cell>
          <table:table-cell table:style-name="ce18" office:value-type="string">
            <text:p>55117908FD</text:p>
          </table:table-cell>
          <table:table-cell table:style-name="ce1" office:value-type="string">
            <text:p>SERVIZIO DI PULIZIA CENTRI DIURNI <text:s/>DE 548</text:p>
          </table:table-cell>
          <table:table-cell table:style-name="ce1" office:value-type="string">
            <text:p>17-AFFIDAMENTO DIRETTO EX ART. 5 DELLA LEGGE N.381/91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5-12-31</text:p>
          </table:table-cell>
          <table:table-cell table:style-name="ce61" office:value-type="string">
            <text:p>53600.00</text:p>
          </table:table-cell>
          <table:table-cell table:style-name="ce61" office:value-type="string">
            <text:p>0.00</text:p>
          </table:table-cell>
          <table:table-cell table:style-name="ce5" office:value-type="string">
            <text:p>07213260016</text:p>
          </table:table-cell>
          <table:table-cell office:value-type="string">
            <text:p>COOPERATIVA SOCIALE CASA DI NAZARETH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8" office:value-type="float" office:value="2013">
            <text:p>2013</text:p>
          </table:table-cell>
          <table:table-cell table:style-name="ce18" office:value-type="string">
            <text:p>55116662AB</text:p>
          </table:table-cell>
          <table:table-cell table:style-name="ce1" office:value-type="string">
            <text:p>SERVIZIO DI PULIZIA <text:s/>SEDE CENTRALE E SEDI TERRITORIALI DE 549</text:p>
          </table:table-cell>
          <table:table-cell table:style-name="ce1" office:value-type="string">
            <text:p>17-AFFIDAMENTO DIRETTO EX ART. 5 DELLA LEGGE N.381/91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5-12-31</text:p>
          </table:table-cell>
          <table:table-cell table:style-name="ce61" office:value-type="string">
            <text:p>42604.60</text:p>
          </table:table-cell>
          <table:table-cell table:style-name="ce61" office:value-type="string">
            <text:p>0.00</text:p>
          </table:table-cell>
          <table:table-cell table:style-name="ce5" office:value-type="string">
            <text:p>07213260016</text:p>
          </table:table-cell>
          <table:table-cell office:value-type="string">
            <text:p>COOPERATIVA SOCIALE CASA DI NAZARETH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8" office:value-type="float" office:value="2013">
            <text:p>2013</text:p>
          </table:table-cell>
          <table:table-cell table:style-name="ce8" office:value-type="float" office:value="5538971776">
            <text:p>5538971776</text:p>
          </table:table-cell>
          <table:table-cell table:style-name="ce1" office:value-type="string">
            <text:p>SERVIZIO DI ASSISTENZA EDUCATIVA TERRITORIALE A FAVORE DI MINORI – 1/1/2014-31/12/2016 <text:s/>DE 551</text:p>
          </table:table-cell>
          <table:table-cell table:style-name="ce1" office:value-type="string">
            <text:p>04-PROCEDURA NEGOZIATA SENZA PREVIA PUBBLICAZIONE DEL BAND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6-12-31</text:p>
          </table:table-cell>
          <table:table-cell table:style-name="ce61" office:value-type="string">
            <text:p>573751.56</text:p>
          </table:table-cell>
          <table:table-cell table:style-name="ce61" office:value-type="string">
            <text:p>0.00</text:p>
          </table:table-cell>
          <table:table-cell table:style-name="ce5" office:value-type="string">
            <text:p>03747970014</text:p>
          </table:table-cell>
          <table:table-cell office:value-type="string">
            <text:p>COOPERATIVA ANIMAZIONE VALDOCCO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8" office:value-type="float" office:value="2013">
            <text:p>2013</text:p>
          </table:table-cell>
          <table:table-cell table:style-name="ce18" office:value-type="string">
            <text:p>5532984AD4</text:p>
          </table:table-cell>
          <table:table-cell table:style-name="ce1" office:value-type="string">
            <text:p>PROGETTAZIONE E GESTIONE ATTIVITA' EDUCATIVE, ASSISTENZIALI E DI SUPPORTO A FAVORE DI HC DEI CENTRI DIURNI <text:s/>DE 551</text:p>
          </table:table-cell>
          <table:table-cell table:style-name="ce1" office:value-type="string">
            <text:p>04-PROCEDURA NEGOZIATA SENZA PREVIA PUBBLICAZIONE DEL BAND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6-12-31</text:p>
          </table:table-cell>
          <table:table-cell table:style-name="ce61" office:value-type="string">
            <text:p>1994884,92</text:p>
          </table:table-cell>
          <table:table-cell table:style-name="ce61" office:value-type="string">
            <text:p>0.00</text:p>
          </table:table-cell>
          <table:table-cell table:style-name="ce5" office:value-type="string">
            <text:p>03747970014</text:p>
          </table:table-cell>
          <table:table-cell office:value-type="string">
            <text:p>COOPERATIVA ANIMAZIONE VALDOCCO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/>
          <table:table-cell table:style-name="ce1" table:number-columns-repeated="2"/>
          <table:table-cell table:style-name="ce89"/>
          <table:table-cell table:number-columns-repeated="1007"/>
        </table:table-row>
        <table:table-row table:style-name="ro5">
          <table:table-cell table:style-name="ce8" office:value-type="float" office:value="2013">
            <text:p>2013</text:p>
          </table:table-cell>
          <table:table-cell table:style-name="ce18" office:value-type="string">
            <text:p>ZA20D672EE</text:p>
          </table:table-cell>
          <table:table-cell table:style-name="ce1" office:value-type="string">
            <text:p>CORSO DI FORMAZIONE MONITORAGGIO OBBLIGHI DI TRASPARENZA E REDAZIONE DL PTTI DE 553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12-03</text:p>
          </table:table-cell>
          <table:table-cell table:style-name="ce6"/>
          <table:table-cell table:style-name="ce61" office:value-type="string">
            <text:p>3375.00</text:p>
          </table:table-cell>
          <table:table-cell table:style-name="ce61" office:value-type="string">
            <text:p>0.00</text:p>
          </table:table-cell>
          <table:table-cell table:style-name="ce5" office:value-type="string">
            <text:p>06919500964</text:p>
          </table:table-cell>
          <table:table-cell office:value-type="string">
            <text:p>FARE PA S.R.L.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8" office:value-type="float" office:value="2013">
            <text:p>2013</text:p>
          </table:table-cell>
          <table:table-cell table:style-name="ce18" office:value-type="string">
            <text:p>Z830D09E25</text:p>
          </table:table-cell>
          <table:table-cell table:style-name="ce1" office:value-type="string">
            <text:p>AFFIDAMENTO SERVIZIO DI CONDUZIONE GRUPPI DI AUTO MUTUO AIUTO DE 572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12-31</text:p>
          </table:table-cell>
          <table:table-cell table:style-name="ce61" office:value-type="string">
            <text:p>4047.36</text:p>
          </table:table-cell>
          <table:table-cell table:style-name="ce61" office:value-type="string">
            <text:p>0.00</text:p>
          </table:table-cell>
          <table:table-cell table:style-name="ce5" office:value-type="string">
            <text:p>07324060016</text:p>
          </table:table-cell>
          <table:table-cell office:value-type="string">
            <text:p>DOTT.SA CAMPUS MARIA GIOVANNA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8" office:value-type="float" office:value="2013">
            <text:p>2013</text:p>
          </table:table-cell>
          <table:table-cell table:style-name="ce18" office:value-type="string">
            <text:p>ZBA0D565E3</text:p>
          </table:table-cell>
          <table:table-cell table:style-name="ce1" office:value-type="string">
            <text:p>FORNITURA VOLANTINI INFORMATIVI PER IL PROGETTO SPAZIO GIOVANI DE 589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12-18</text:p>
          </table:table-cell>
          <table:table-cell table:style-name="ce6"/>
          <table:table-cell table:style-name="ce61" office:value-type="string">
            <text:p>286.89</text:p>
          </table:table-cell>
          <table:table-cell table:style-name="ce61" office:value-type="string">
            <text:p>0.00</text:p>
          </table:table-cell>
          <table:table-cell table:style-name="ce5" office:value-type="string">
            <text:p>05401970016</text:p>
          </table:table-cell>
          <table:table-cell office:value-type="string">
            <text:p>SINTHESI QUATTRO S.R.L.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8" office:value-type="float" office:value="2013">
            <text:p>2013</text:p>
          </table:table-cell>
          <table:table-cell table:style-name="ce18" office:value-type="string">
            <text:p>Z450D48A1A</text:p>
          </table:table-cell>
          <table:table-cell table:style-name="ce1" office:value-type="string">
            <text:p>AFFIDAMENTO INCARICO A NOTAIO PER LASCITO TESTAMENTARIO DE 594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12-20</text:p>
          </table:table-cell>
          <table:table-cell table:style-name="ce1"/>
          <table:table-cell table:style-name="ce61" office:value-type="string">
            <text:p>600.00</text:p>
          </table:table-cell>
          <table:table-cell table:style-name="ce61" office:value-type="string">
            <text:p>0.00</text:p>
          </table:table-cell>
          <table:table-cell table:style-name="ce5" office:value-type="string">
            <text:p>PLCRFL72C45D810V</text:p>
          </table:table-cell>
          <table:table-cell office:value-type="string">
            <text:p>POLI CAPELLI RAFNOTAIO FAELLA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8" office:value-type="float" office:value="2013">
            <text:p>2013</text:p>
          </table:table-cell>
          <table:table-cell table:style-name="ce18" office:value-type="string">
            <text:p>ZBE0D48A5C</text:p>
          </table:table-cell>
          <table:table-cell table:style-name="ce1" office:value-type="string">
            <text:p>AFFIDAMENTO INCARICO A STUDIO TECNICO PER PREDISPOSIZIONE ATTI PER LASCITO TESTAMENTARIO DE 594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12-20</text:p>
          </table:table-cell>
          <table:table-cell table:style-name="ce1"/>
          <table:table-cell table:style-name="ce61" office:value-type="string">
            <text:p>5200.00</text:p>
          </table:table-cell>
          <table:table-cell table:style-name="ce61" office:value-type="string">
            <text:p>0.00</text:p>
          </table:table-cell>
          <table:table-cell table:style-name="ce5" office:value-type="string">
            <text:p>GHMLDA64E15C722W</text:p>
          </table:table-cell>
          <table:table-cell office:value-type="string">
            <text:p>STUDIO TECNICO AGHEM ALDO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8" office:value-type="float" office:value="2013">
            <text:p>2013</text:p>
          </table:table-cell>
          <table:table-cell table:style-name="ce18" office:value-type="string">
            <text:p>Z390D680CA</text:p>
          </table:table-cell>
          <table:table-cell table:style-name="ce1" office:value-type="string">
            <text:p>AFFIDAMENTO ATTIVITA' STRUTTURATE DI ACQUATICITA' DE 601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12-31</text:p>
          </table:table-cell>
          <table:table-cell table:style-name="ce6" office:value-type="string">
            <text:p>2014-07-31</text:p>
          </table:table-cell>
          <table:table-cell table:style-name="ce61" office:value-type="string">
            <text:p>4118.00</text:p>
          </table:table-cell>
          <table:table-cell table:style-name="ce61" office:value-type="string">
            <text:p>0.00</text:p>
          </table:table-cell>
          <table:table-cell table:style-name="ce5" office:value-type="string">
            <text:p>92016020015</text:p>
          </table:table-cell>
          <table:table-cell office:value-type="string">
            <text:p>UISP RIVER BORGARO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5">
          <table:table-cell table:style-name="ce8" office:value-type="float" office:value="2013">
            <text:p>2013</text:p>
          </table:table-cell>
          <table:table-cell table:style-name="ce18" office:value-type="string">
            <text:p>Z5B0D68121</text:p>
          </table:table-cell>
          <table:table-cell table:style-name="ce1" office:value-type="string">
            <text:p>AFFIDAMENTO ATTIVITA' STRUTTURATE DI ACQUATICITA' DE 601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12-31</text:p>
          </table:table-cell>
          <table:table-cell table:style-name="ce6" office:value-type="string">
            <text:p>2014-07-31</text:p>
          </table:table-cell>
          <table:table-cell table:style-name="ce61" office:value-type="string">
            <text:p>760.02</text:p>
          </table:table-cell>
          <table:table-cell table:style-name="ce61" office:value-type="string">
            <text:p>0.00</text:p>
          </table:table-cell>
          <table:table-cell table:style-name="ce5" office:value-type="string">
            <text:p>07019840011</text:p>
          </table:table-cell>
          <table:table-cell office:value-type="string">
            <text:p>AZIENDA SPECIALE MULTI SERVIZI VENARIA</text:p>
          </table:table-cell>
          <table:table-cell table:style-name="ce1" office:value-type="string">
            <text:p>Italia</text:p>
          </table:table-cell>
          <table:table-cell table:style-name="ce89"/>
          <table:table-cell table:style-name="ce1"/>
          <table:table-cell table:style-name="ce89" table:number-columns-repeated="2"/>
          <table:table-cell table:style-name="ce1"/>
          <table:table-cell table:style-name="ce89"/>
          <table:table-cell table:number-columns-repeated="1007"/>
        </table:table-row>
        <table:table-row table:style-name="ro1">
          <table:table-cell table:style-name="ce9" office:value-type="float" office:value="2013">
            <text:p>2013</text:p>
          </table:table-cell>
          <table:table-cell table:style-name="ce1" office:value-type="string">
            <text:p>Z420D68141</text:p>
          </table:table-cell>
          <table:table-cell table:style-name="ce1" office:value-type="string">
            <text:p>AFFIDAMENTO ATTIVITA' MOTORIE PER UTENTI DEI CENTRI DIURNI – GENNAIO /LUGLIO 2014 DE 601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1-01</text:p>
          </table:table-cell>
          <table:table-cell table:style-name="ce1" office:value-type="string">
            <text:p>2014-27-31</text:p>
          </table:table-cell>
          <table:table-cell table:style-name="ce63" office:value-type="string">
            <text:p>360.66</text:p>
          </table:table-cell>
          <table:table-cell table:style-name="ce63" office:value-type="string">
            <text:p>0.00</text:p>
          </table:table-cell>
          <table:table-cell table:style-name="ce5" office:value-type="string">
            <text:p>07068220016</text:p>
          </table:table-cell>
          <table:table-cell table:style-name="ce31" office:value-type="string">
            <text:p>CENTRO GINNICO VICTORI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9" office:value-type="float" office:value="2013">
            <text:p>2013</text:p>
          </table:table-cell>
          <table:table-cell table:style-name="ce1" office:value-type="string">
            <text:p>ZAC0D68164</text:p>
          </table:table-cell>
          <table:table-cell table:style-name="ce1" office:value-type="string">
            <text:p>AFFIDAMENTO ATTIVITA' MOTORIE PER UTENTI DEI CENTRI DIURNI – GENNAIO /LUGLIO 2014 DE 601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1-01</text:p>
          </table:table-cell>
          <table:table-cell table:style-name="ce1" office:value-type="string">
            <text:p>2014-27-31</text:p>
          </table:table-cell>
          <table:table-cell table:style-name="ce63" office:value-type="string">
            <text:p>25.62</text:p>
          </table:table-cell>
          <table:table-cell table:style-name="ce63" office:value-type="string">
            <text:p>0.00</text:p>
          </table:table-cell>
          <table:table-cell table:style-name="ce9" office:value-type="float" office:value="10385820013">
            <text:p>10385820013</text:p>
          </table:table-cell>
          <table:table-cell table:style-name="ce31" office:value-type="string">
            <text:p>PALESTRA PUNTO INCONTRO ANZIANI VIGO PATRIZI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9" office:value-type="float" office:value="2013">
            <text:p>2013</text:p>
          </table:table-cell>
          <table:table-cell table:style-name="ce1" office:value-type="string">
            <text:p>Z090D68194</text:p>
          </table:table-cell>
          <table:table-cell table:style-name="ce1" office:value-type="string">
            <text:p>AFFIDAMENTO ATTIVITA' MOTORIE PER UTENTI DEI CENTRI DIURNI – GENNAIO /LUGLIO 2014 DE 601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1-01</text:p>
          </table:table-cell>
          <table:table-cell table:style-name="ce1" office:value-type="string">
            <text:p>2014-27-31</text:p>
          </table:table-cell>
          <table:table-cell table:style-name="ce63" office:value-type="string">
            <text:p>973.78</text:p>
          </table:table-cell>
          <table:table-cell table:style-name="ce63" office:value-type="string">
            <text:p>0.00</text:p>
          </table:table-cell>
          <table:table-cell table:style-name="ce1" office:value-type="string">
            <text:p>92036080015</text:p>
          </table:table-cell>
          <table:table-cell office:value-type="string">
            <text:p>A.S.D. CENTRO FORMA E BENESSERE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9" office:value-type="float" office:value="2013">
            <text:p>2013</text:p>
          </table:table-cell>
          <table:table-cell table:style-name="ce1" office:value-type="string">
            <text:p>Z1COD681CC</text:p>
          </table:table-cell>
          <table:table-cell table:style-name="ce1" office:value-type="string">
            <text:p>AFFIDAMENTO ATTIVITA' MOTORIE PER UTENTI DEI CENTRI DIURNI – GENNAIO /LUGLIO 2014 DE 601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1-01</text:p>
          </table:table-cell>
          <table:table-cell table:style-name="ce1" office:value-type="string">
            <text:p>2014-27-31</text:p>
          </table:table-cell>
          <table:table-cell table:style-name="ce63" office:value-type="string">
            <text:p>295.09</text:p>
          </table:table-cell>
          <table:table-cell table:style-name="ce63" office:value-type="string">
            <text:p>0.00</text:p>
          </table:table-cell>
          <table:table-cell table:style-name="ce5" office:value-type="string">
            <text:p>08764400019</text:p>
          </table:table-cell>
          <table:table-cell table:style-name="ce31" office:value-type="string">
            <text:p>OCTOPUS ASSOCIAZIONE SPORTIVA DILETTANTISTIC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9" office:value-type="float" office:value="2013">
            <text:p>2013</text:p>
          </table:table-cell>
          <table:table-cell table:style-name="ce1" office:value-type="string">
            <text:p>ZC00D681E1</text:p>
          </table:table-cell>
          <table:table-cell table:style-name="ce1" office:value-type="string">
            <text:p>AFFIDAMENTO ATTIVITA' MOTORIE PER UTENTI DEI CENTRI DIURNI – GENNAIO /LUGLIO 2014 DE 601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1-01</text:p>
          </table:table-cell>
          <table:table-cell table:style-name="ce1" office:value-type="string">
            <text:p>2014-27-31</text:p>
          </table:table-cell>
          <table:table-cell table:style-name="ce63" office:value-type="string">
            <text:p>830.00</text:p>
          </table:table-cell>
          <table:table-cell table:style-name="ce63" office:value-type="string">
            <text:p>0.00</text:p>
          </table:table-cell>
          <table:table-cell table:style-name="ce5" office:value-type="string">
            <text:p>08927440019</text:p>
          </table:table-cell>
          <table:table-cell table:style-name="ce31" office:value-type="string">
            <text:p>IDEA LAB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9" office:value-type="float" office:value="2013">
            <text:p>2013</text:p>
          </table:table-cell>
          <table:table-cell table:style-name="ce1" office:value-type="string">
            <text:p>ZDE0D6821F</text:p>
          </table:table-cell>
          <table:table-cell table:style-name="ce1" office:value-type="string">
            <text:p>AFFIDAMENTO ATTIVITA' DI EQUITAZIONE <text:s/>PER UTENTI DEI CENTRI DIURNI – GENNAIO /LUGLIO 2014 DE 601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1-01</text:p>
          </table:table-cell>
          <table:table-cell table:style-name="ce1" office:value-type="string">
            <text:p>2014-27-31</text:p>
          </table:table-cell>
          <table:table-cell table:style-name="ce63" office:value-type="string">
            <text:p>3987.22</text:p>
          </table:table-cell>
          <table:table-cell table:style-name="ce63" office:value-type="string">
            <text:p>0.00</text:p>
          </table:table-cell>
          <table:table-cell table:style-name="ce5" office:value-type="string">
            <text:p>09114510010</text:p>
          </table:table-cell>
          <table:table-cell table:style-name="ce31" office:value-type="string">
            <text:p>LE TRE QUERCE ASSOCIAZIONE SPORTIVA DILETTANTISTIC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9" office:value-type="float" office:value="2013">
            <text:p>2013</text:p>
          </table:table-cell>
          <table:table-cell table:style-name="ce1" office:value-type="string">
            <text:p>ZDB0D6824B</text:p>
          </table:table-cell>
          <table:table-cell table:style-name="ce1" office:value-type="string">
            <text:p>AFFIDAMENTO ATTIVITA' VARIE <text:s/>PER UTENTI DEI CENTRI DIURNI – GENNAIO /LUGLIO 2014 DE 601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1-01</text:p>
          </table:table-cell>
          <table:table-cell table:style-name="ce1" office:value-type="string">
            <text:p>2014-27-31</text:p>
          </table:table-cell>
          <table:table-cell table:style-name="ce63" office:value-type="string">
            <text:p>418.04</text:p>
          </table:table-cell>
          <table:table-cell table:style-name="ce63" office:value-type="string">
            <text:p>0.00</text:p>
          </table:table-cell>
          <table:table-cell table:style-name="ce5" office:value-type="string">
            <text:p>92029620017</text:p>
          </table:table-cell>
          <table:table-cell table:style-name="ce31" office:value-type="string">
            <text:p>SOLLIEVO ASSOCIAZIONE ONLUS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9" office:value-type="float" office:value="2013">
            <text:p>2013</text:p>
          </table:table-cell>
          <table:table-cell table:style-name="ce1" office:value-type="string">
            <text:p>ZD06D68340</text:p>
          </table:table-cell>
          <table:table-cell table:style-name="ce1" office:value-type="string">
            <text:p>AFFIDAMENTO ATTIVITA' VARIE <text:s/>PER UTENTI DEI CENTRI DIURNI – GENNAIO /LUGLIO 2014 DE 601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1-01</text:p>
          </table:table-cell>
          <table:table-cell table:style-name="ce1" office:value-type="string">
            <text:p>2014-27-31</text:p>
          </table:table-cell>
          <table:table-cell table:style-name="ce63" office:value-type="string">
            <text:p>819.68</text:p>
          </table:table-cell>
          <table:table-cell table:style-name="ce63" office:value-type="string">
            <text:p>0.00</text:p>
          </table:table-cell>
          <table:table-cell table:style-name="ce5" office:value-type="string">
            <text:p>92022530015</text:p>
          </table:table-cell>
          <table:table-cell table:style-name="ce31" office:value-type="string">
            <text:p>ARCADIA ASSOCIAZIONE CINOFIL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0" office:value-type="string">
            <text:p>2013</text:p>
          </table:table-cell>
          <table:table-cell table:style-name="ce18" office:value-type="string">
            <text:p>Z560D683B4</text:p>
          </table:table-cell>
          <table:table-cell table:style-name="ce1" office:value-type="string">
            <text:p>AFFIDAMENTO ATTIVITA' VARIE <text:s/>PER UTENTI DEI CENTRI DIURNI – GENNAIO /LUGLIO 2014 DE 601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1-01</text:p>
          </table:table-cell>
          <table:table-cell table:style-name="ce1" office:value-type="string">
            <text:p>2014-27-31</text:p>
          </table:table-cell>
          <table:table-cell table:style-name="ce61" office:value-type="string">
            <text:p>418.04</text:p>
          </table:table-cell>
          <table:table-cell table:style-name="ce63" office:value-type="string">
            <text:p>0.00</text:p>
          </table:table-cell>
          <table:table-cell table:style-name="ce79" office:value-type="string">
            <text:p>92046320013</text:p>
          </table:table-cell>
          <table:table-cell office:value-type="string">
            <text:p>CIRCOLO PROGETTO O.A.S.I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C70D6834C</text:p>
          </table:table-cell>
          <table:table-cell table:style-name="ce1" office:value-type="string">
            <text:p>AFFIDAMENTO ATTIVITA' VARIE <text:s/>PER UTENTI DEI CENTRI DIURNI – GENNAIO /LUGLIO 2014 DE 601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1-01</text:p>
          </table:table-cell>
          <table:table-cell table:style-name="ce1" office:value-type="string">
            <text:p>2014-27-31</text:p>
          </table:table-cell>
          <table:table-cell table:style-name="ce61" office:value-type="string">
            <text:p>459.02</text:p>
          </table:table-cell>
          <table:table-cell table:style-name="ce63" office:value-type="string">
            <text:p>0.00</text:p>
          </table:table-cell>
          <table:table-cell table:style-name="ce5" office:value-type="string">
            <text:p>07584510015</text:p>
          </table:table-cell>
          <table:table-cell table:style-name="ce31" office:value-type="string">
            <text:p>P.U.N.T.O. DIAPASON ASSOCIAZIONE ONLUS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0" office:value-type="string">
            <text:p>2013</text:p>
          </table:table-cell>
          <table:table-cell table:style-name="ce18" office:value-type="string">
            <text:p>ZE80D683D6</text:p>
          </table:table-cell>
          <table:table-cell table:style-name="ce1" office:value-type="string">
            <text:p>AFFIDAMENTO ATTIVITA' TEATRALI <text:s/>PER UTENTI DEI CENTRI DIURNI – GENNAIO /LUGLIO 2014 DE 601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1-01</text:p>
          </table:table-cell>
          <table:table-cell table:style-name="ce1" office:value-type="string">
            <text:p>2014-27-31</text:p>
          </table:table-cell>
          <table:table-cell table:style-name="ce61" office:value-type="string">
            <text:p>231.15</text:p>
          </table:table-cell>
          <table:table-cell table:style-name="ce63" office:value-type="string">
            <text:p>0.00</text:p>
          </table:table-cell>
          <table:table-cell table:style-name="ce5" office:value-type="string">
            <text:p>97702110012</text:p>
          </table:table-cell>
          <table:table-cell table:style-name="ce31" office:value-type="string">
            <text:p>ARCHIMENTE ASSOCIAZIONE CULTURALE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3</text:p>
          </table:table-cell>
          <table:table-cell table:style-name="ce1" office:value-type="string">
            <text:p>ZBC0D46A72</text:p>
          </table:table-cell>
          <table:table-cell table:style-name="ce31" office:value-type="string">
            <text:p>AFFIDAMENTO SERVIZIO DI TRASPORTO E SMALTIMENTO RIFIUTI SANITARI DELLE STRUTTURE PER ANZIANI. ANNO 2014 DE 627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12-31</text:p>
          </table:table-cell>
          <table:table-cell table:style-name="ce61" office:value-type="string">
            <text:p>2010.00</text:p>
          </table:table-cell>
          <table:table-cell table:style-name="ce63" office:value-type="string">
            <text:p>0.00</text:p>
          </table:table-cell>
          <table:table-cell table:style-name="ce5" office:value-type="string">
            <text:p>12153000158</text:p>
          </table:table-cell>
          <table:table-cell table:style-name="ce31" office:value-type="string">
            <text:p>EKOSATER S.R.L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650D16EBE</text:p>
          </table:table-cell>
          <table:table-cell table:style-name="ce31" office:value-type="string">
            <text:p>AFFIDAMENTO GARANZIE ASSICURATIVE – INCENDIO – ANNO 2014 DE 641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12-31</text:p>
          </table:table-cell>
          <table:table-cell table:style-name="ce61" office:value-type="string">
            <text:p>1643.61</text:p>
          </table:table-cell>
          <table:table-cell table:style-name="ce63" office:value-type="string">
            <text:p>0.00</text:p>
          </table:table-cell>
          <table:table-cell table:style-name="ce1" office:value-type="string">
            <text:p>00818570012</text:p>
          </table:table-cell>
          <table:table-cell office:value-type="string">
            <text:p>UNIPOLSAI ASSICURAZIONI S.P.A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E50D16EED</text:p>
          </table:table-cell>
          <table:table-cell table:style-name="ce31" office:value-type="string">
            <text:p>AFFIDAMENTO GARANZIE ASSICURATIVE – INFORTUNI CUMULATIVA – ANNO 2014 DE 641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12-31</text:p>
          </table:table-cell>
          <table:table-cell table:style-name="ce61" office:value-type="string">
            <text:p>2264.01</text:p>
          </table:table-cell>
          <table:table-cell table:style-name="ce63" office:value-type="string">
            <text:p>0.00</text:p>
          </table:table-cell>
          <table:table-cell table:style-name="ce1" office:value-type="string">
            <text:p>11274970158</text:p>
          </table:table-cell>
          <table:table-cell office:value-type="string">
            <text:p>AON SP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DB0D179F5</text:p>
          </table:table-cell>
          <table:table-cell table:style-name="ce31" office:value-type="string">
            <text:p>AFFIDAMENTO GARANZIE ASSICURATIVE – R.C. PATRIMONIALE ENTE – ANNO 2014 DE 641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12-31</text:p>
          </table:table-cell>
          <table:table-cell table:style-name="ce61" office:value-type="string">
            <text:p>3700.00</text:p>
          </table:table-cell>
          <table:table-cell table:style-name="ce63" office:value-type="string">
            <text:p>0.00</text:p>
          </table:table-cell>
          <table:table-cell table:style-name="ce1" office:value-type="string">
            <text:p>11274970158</text:p>
          </table:table-cell>
          <table:table-cell office:value-type="string">
            <text:p>AON SP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CD0D17A1B</text:p>
          </table:table-cell>
          <table:table-cell table:style-name="ce31" office:value-type="string">
            <text:p>AFFIDAMENTO GARANZIE ASSICURATIVE – R.C.T. - R.C.O. – ANNO 2014 DE 641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12-31</text:p>
          </table:table-cell>
          <table:table-cell table:style-name="ce61" office:value-type="string">
            <text:p>6186.00</text:p>
          </table:table-cell>
          <table:table-cell table:style-name="ce63" office:value-type="string">
            <text:p>0.00</text:p>
          </table:table-cell>
          <table:table-cell table:style-name="ce1" office:value-type="string">
            <text:p>11274970158</text:p>
          </table:table-cell>
          <table:table-cell office:value-type="string">
            <text:p>AON SP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090D17A39</text:p>
          </table:table-cell>
          <table:table-cell table:style-name="ce31" office:value-type="string">
            <text:p>AFFIDAMENTO GARANZIE ASSICURATIVE – AUTO RISCHI DIVERSI AUTO PROPRIA – ANNO 2014 DE 641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12-31</text:p>
          </table:table-cell>
          <table:table-cell table:style-name="ce61" office:value-type="string">
            <text:p>1500.00</text:p>
          </table:table-cell>
          <table:table-cell table:style-name="ce63" office:value-type="string">
            <text:p>0.00</text:p>
          </table:table-cell>
          <table:table-cell table:style-name="ce1" office:value-type="string">
            <text:p>11274970158</text:p>
          </table:table-cell>
          <table:table-cell office:value-type="string">
            <text:p>AON SP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650D17A82</text:p>
          </table:table-cell>
          <table:table-cell table:style-name="ce31" office:value-type="string">
            <text:p>AFFIDAMENTO GARANZIE ASSICURATIVE – TUTELA LEGALE ENTE <text:s/>– ANNO 2014 DE 641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12-31</text:p>
          </table:table-cell>
          <table:table-cell table:style-name="ce61" office:value-type="string">
            <text:p>5811.28</text:p>
          </table:table-cell>
          <table:table-cell table:style-name="ce63" office:value-type="string">
            <text:p>0.00</text:p>
          </table:table-cell>
          <table:table-cell table:style-name="ce1" office:value-type="string">
            <text:p>11274970158</text:p>
          </table:table-cell>
          <table:table-cell office:value-type="string">
            <text:p>AON SP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920D17ADF</text:p>
          </table:table-cell>
          <table:table-cell table:style-name="ce31" office:value-type="string">
            <text:p>AFFIDAMENTO GARANZIE ASSICURATIVE – R.DC. AUTO LIBRO MATRICOLA – ANNO 2014 DE 641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12-31</text:p>
          </table:table-cell>
          <table:table-cell table:style-name="ce61" office:value-type="string">
            <text:p>10315.53</text:p>
          </table:table-cell>
          <table:table-cell table:style-name="ce63" office:value-type="string">
            <text:p>0.00</text:p>
          </table:table-cell>
          <table:table-cell table:style-name="ce1" office:value-type="string">
            <text:p>00818570012</text:p>
          </table:table-cell>
          <table:table-cell office:value-type="string">
            <text:p>UNIPOLSAI ASSICURAZIONI S.P.A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170D16F4A</text:p>
          </table:table-cell>
          <table:table-cell table:style-name="ce31" office:value-type="string">
            <text:p>AFFIDAMENTO GARANZIE ASSICURATIVE – FURTO RAPINA BENI MOBILI DENARO – ANNO 2014 DE 641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12-31</text:p>
          </table:table-cell>
          <table:table-cell table:style-name="ce61" office:value-type="string">
            <text:p>905.50</text:p>
          </table:table-cell>
          <table:table-cell table:style-name="ce63" office:value-type="string">
            <text:p>0.00</text:p>
          </table:table-cell>
          <table:table-cell table:style-name="ce1" office:value-type="string">
            <text:p>00818570012</text:p>
          </table:table-cell>
          <table:table-cell office:value-type="string">
            <text:p>UNIPOLSAI ASSICURAZIONI S.P.A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F20D6A1FC</text:p>
          </table:table-cell>
          <table:table-cell table:style-name="ce31" office:value-type="string">
            <text:p>FORNITURA PASTI PER UTENTI CENTRI DIURNI – GENNAIO MARZO 2014. DE 654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700.00</text:p>
          </table:table-cell>
          <table:table-cell table:style-name="ce63" office:value-type="string">
            <text:p>0.00</text:p>
          </table:table-cell>
          <table:table-cell table:style-name="ce5" office:value-type="string">
            <text:p>07577550010</text:p>
          </table:table-cell>
          <table:table-cell table:style-name="ce31" office:value-type="string">
            <text:p>BAR NEW TIFFANY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300D6A2A4</text:p>
          </table:table-cell>
          <table:table-cell table:style-name="ce31" office:value-type="string">
            <text:p>FORNITURA PASTI PER UTENTI CENTRI DIURNI – GENNAIO MARZO 2014. DE 654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1500.00</text:p>
          </table:table-cell>
          <table:table-cell table:style-name="ce63" office:value-type="string">
            <text:p>0.00</text:p>
          </table:table-cell>
          <table:table-cell table:style-name="ce5" office:value-type="string">
            <text:p>11008930015</text:p>
          </table:table-cell>
          <table:table-cell table:style-name="ce31" office:value-type="string">
            <text:p>BAR TRATTORIA CHICO LOC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6D0D6A365</text:p>
          </table:table-cell>
          <table:table-cell table:style-name="ce31" office:value-type="string">
            <text:p>FORNITURA PASTI PER UTENTI CENTRI DIURNI – GENNAIO MARZO 2014. DE 654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800.00</text:p>
          </table:table-cell>
          <table:table-cell table:style-name="ce63" office:value-type="string">
            <text:p>0.00</text:p>
          </table:table-cell>
          <table:table-cell table:style-name="ce1" office:value-type="string">
            <text:p>09695190018</text:p>
          </table:table-cell>
          <table:table-cell table:style-name="ce31" office:value-type="string">
            <text:p>ILBELLO DELLE BOCCE CONTINUA - IL RIFUGI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1C0D6A518</text:p>
          </table:table-cell>
          <table:table-cell table:style-name="ce31" office:value-type="string">
            <text:p>FORNITURA PASTI PER UTENTI CENTRI DIURNI – GENNAIO MARZO 2014. DE 654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1000.00</text:p>
          </table:table-cell>
          <table:table-cell table:style-name="ce63" office:value-type="string">
            <text:p>0.00</text:p>
          </table:table-cell>
          <table:table-cell table:style-name="ce79" office:value-type="string">
            <text:p>10843640011</text:p>
          </table:table-cell>
          <table:table-cell table:style-name="ce31" office:value-type="string">
            <text:p>JUMP 2013S.R.L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250D6A58F</text:p>
          </table:table-cell>
          <table:table-cell table:style-name="ce31" office:value-type="string">
            <text:p>FORNITURA PASTI PER UTENTI CENTRI DIURNI – GENNAIO MARZO 2014. DE 654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1275.00</text:p>
          </table:table-cell>
          <table:table-cell table:style-name="ce63" office:value-type="string">
            <text:p>0.00</text:p>
          </table:table-cell>
          <table:table-cell table:style-name="ce5" office:value-type="string">
            <text:p>07285680018</text:p>
          </table:table-cell>
          <table:table-cell table:style-name="ce31" office:value-type="string">
            <text:p>COOPERATIVA L'IPPOGRIF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1C0D6A613</text:p>
          </table:table-cell>
          <table:table-cell table:style-name="ce31" office:value-type="string">
            <text:p>FORNITURA PASTI PER UTENTI CENTRI DIURNI – GENNAIO MARZO 2014. DE 654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1387.75</text:p>
          </table:table-cell>
          <table:table-cell table:style-name="ce63" office:value-type="string">
            <text:p>0.00</text:p>
          </table:table-cell>
          <table:table-cell table:style-name="ce5" office:value-type="string">
            <text:p>10799470017</text:p>
          </table:table-cell>
          <table:table-cell table:style-name="ce31" office:value-type="string">
            <text:p>DOCK'S RESTAURANT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B80D6A6F1</text:p>
          </table:table-cell>
          <table:table-cell table:style-name="ce31" office:value-type="string">
            <text:p>FORNITURA PASTI PER UTENTI CENTRI DIURNI – GENNAIO MARZO 2014. DE 654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998.75</text:p>
          </table:table-cell>
          <table:table-cell table:style-name="ce63" office:value-type="string">
            <text:p>0.00</text:p>
          </table:table-cell>
          <table:table-cell table:style-name="ce5" office:value-type="string">
            <text:p>09943120015</text:p>
          </table:table-cell>
          <table:table-cell table:style-name="ce31" office:value-type="string">
            <text:p>COOPERATIVA AGRICOLA DI CONSUMO TRATTORIA TRIPOLI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570D6A745</text:p>
          </table:table-cell>
          <table:table-cell table:style-name="ce31" office:value-type="string">
            <text:p>FORNITURA PASTI PER UTENTI CENTRI DIURNI – GENNAIO MARZO 2014. DE 654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132.50</text:p>
          </table:table-cell>
          <table:table-cell table:style-name="ce63" office:value-type="string">
            <text:p>0.00</text:p>
          </table:table-cell>
          <table:table-cell table:style-name="ce5" office:value-type="string">
            <text:p>10284890018</text:p>
          </table:table-cell>
          <table:table-cell table:style-name="ce31" office:value-type="string">
            <text:p>GASTER – PIZZERIA GASTRONOMI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6A0D6A77D</text:p>
          </table:table-cell>
          <table:table-cell table:style-name="ce31" office:value-type="string">
            <text:p>FORNITURA PASTI PER UTENTI CENTRI DIURNI – GENNAIO MARZO 2014. DE 654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356.00</text:p>
          </table:table-cell>
          <table:table-cell table:style-name="ce63" office:value-type="string">
            <text:p>0.00</text:p>
          </table:table-cell>
          <table:table-cell table:style-name="ce5" office:value-type="string">
            <text:p>09327340015</text:p>
          </table:table-cell>
          <table:table-cell table:style-name="ce31" office:value-type="string">
            <text:p>ATRIUM CAFE'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050D6A7BB</text:p>
          </table:table-cell>
          <table:table-cell table:style-name="ce31" office:value-type="string">
            <text:p>FORNITURA PASTI PER UTENTI CENTRI DIURNI – GENNAIO MARZO 2014. DE 654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350.00</text:p>
          </table:table-cell>
          <table:table-cell table:style-name="ce63" office:value-type="string">
            <text:p>0.00</text:p>
          </table:table-cell>
          <table:table-cell table:style-name="ce5" office:value-type="string">
            <text:p>10784670019</text:p>
          </table:table-cell>
          <table:table-cell table:style-name="ce31" office:value-type="string">
            <text:p>CONVIVIUM S.N.C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810BC2AE2</text:p>
          </table:table-cell>
          <table:table-cell table:style-name="ce1" office:value-type="string">
            <text:p>AFFIDAMENTO ATTIVITA' EQUITAZIONE <text:s/>PER UTENTI DEI CENTRI DIURNI – SETTEMBRE /DICEMBRE 2013 DE 368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9-01</text:p>
          </table:table-cell>
          <table:table-cell table:style-name="ce1" office:value-type="string">
            <text:p>2013-12-31</text:p>
          </table:table-cell>
          <table:table-cell table:style-name="ce61" office:value-type="string">
            <text:p>3291.20</text:p>
          </table:table-cell>
          <table:table-cell table:style-name="ce63" office:value-type="string">
            <text:p>0.00</text:p>
          </table:table-cell>
          <table:table-cell table:style-name="ce9" office:value-type="float" office:value="9114510010">
            <text:p>9114510010</text:p>
          </table:table-cell>
          <table:table-cell office:value-type="string">
            <text:p>ASSOCIAZIONE SPORTIVA LE TRE QUERCE</text:p>
          </table:table-cell>
          <table:table-cell table:style-name="ce1" office:value-type="string">
            <text:p>Italia</text:p>
          </table:table-cell>
          <table:table-cell/>
          <table:table-cell table:style-name="ce1"/>
          <table:table-cell table:number-columns-repeated="2"/>
          <table:table-cell table:style-name="ce1"/>
          <table:table-cell table:number-columns-repeated="1008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150BC293A</text:p>
          </table:table-cell>
          <table:table-cell table:style-name="ce1" office:value-type="string">
            <text:p>AFFIDAMENTO ATTIVITA' MOTORIE PER UTENTI DEI CENTRI DIURNI – SETTEMBRE /DICEMBRE <text:s/>2013 DE 368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9-01</text:p>
          </table:table-cell>
          <table:table-cell table:style-name="ce1" office:value-type="string">
            <text:p>2013-12-31</text:p>
          </table:table-cell>
          <table:table-cell table:style-name="ce61" office:value-type="string">
            <text:p>200.00</text:p>
          </table:table-cell>
          <table:table-cell table:style-name="ce63" office:value-type="string">
            <text:p>0.00</text:p>
          </table:table-cell>
          <table:table-cell table:style-name="ce9" office:value-type="float" office:value="8764400019">
            <text:p>8764400019</text:p>
          </table:table-cell>
          <table:table-cell office:value-type="string">
            <text:p>CENTRO GINNICO OCTOPUS</text:p>
          </table:table-cell>
          <table:table-cell table:style-name="ce1" office:value-type="string">
            <text:p>Italia</text:p>
          </table:table-cell>
          <table:table-cell/>
          <table:table-cell table:style-name="ce1"/>
          <table:table-cell table:number-columns-repeated="2"/>
          <table:table-cell table:style-name="ce1"/>
          <table:table-cell table:number-columns-repeated="1008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E30BC28DD</text:p>
          </table:table-cell>
          <table:table-cell table:style-name="ce1" office:value-type="string">
            <text:p>AFFIDAMENTO ATTIVITA' MOTORIE PER UTENTI DEI CENTRI DIURNI – SETTEMBRE /DICEMBRE <text:s/>2013 DE 368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9-01</text:p>
          </table:table-cell>
          <table:table-cell table:style-name="ce1" office:value-type="string">
            <text:p>2013-12-31</text:p>
          </table:table-cell>
          <table:table-cell table:style-name="ce61" office:value-type="string">
            <text:p>772.00</text:p>
          </table:table-cell>
          <table:table-cell table:style-name="ce63" office:value-type="string">
            <text:p>0.00</text:p>
          </table:table-cell>
          <table:table-cell table:style-name="ce1" office:value-type="string">
            <text:p>92036080015</text:p>
          </table:table-cell>
          <table:table-cell office:value-type="string">
            <text:p>CENTRO FORMA E BENESSERE A.S.D.</text:p>
          </table:table-cell>
          <table:table-cell table:style-name="ce1" office:value-type="string">
            <text:p>Italia</text:p>
          </table:table-cell>
          <table:table-cell/>
          <table:table-cell table:style-name="ce1"/>
          <table:table-cell table:number-columns-repeated="2"/>
          <table:table-cell table:style-name="ce1"/>
          <table:table-cell table:number-columns-repeated="1008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630BC2C9A</text:p>
          </table:table-cell>
          <table:table-cell table:style-name="ce1" office:value-type="string">
            <text:p>AFFIDAMENTO ATTIVITA' MOTORIE PER UTENTI DEI CENTRI DIURNI – SETTEMBRE /DICEMBRE <text:s/>2013 DE 368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9-01</text:p>
          </table:table-cell>
          <table:table-cell table:style-name="ce1" office:value-type="string">
            <text:p>2013-12-31</text:p>
          </table:table-cell>
          <table:table-cell table:style-name="ce61" office:value-type="string">
            <text:p>57.50</text:p>
          </table:table-cell>
          <table:table-cell table:style-name="ce63" office:value-type="string">
            <text:p>0.00</text:p>
          </table:table-cell>
          <table:table-cell table:style-name="ce9" office:value-type="float" office:value="10385820013">
            <text:p>10385820013</text:p>
          </table:table-cell>
          <table:table-cell office:value-type="string">
            <text:p>PALESTRA PUNTO INCONTRO ANZIANI</text:p>
          </table:table-cell>
          <table:table-cell table:style-name="ce1" office:value-type="string">
            <text:p>Italia</text:p>
          </table:table-cell>
          <table:table-cell/>
          <table:table-cell table:style-name="ce1"/>
          <table:table-cell table:number-columns-repeated="2"/>
          <table:table-cell table:style-name="ce1"/>
          <table:table-cell table:number-columns-repeated="1008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360BC2A47</text:p>
          </table:table-cell>
          <table:table-cell table:style-name="ce1" office:value-type="string">
            <text:p>AFFIDAMENTO ATTIVITA' MOTORIE PER UTENTI DEI CENTRI DIURNI – SETTEMBRE /DICEMBRE <text:s/>2013 DE 368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9-01</text:p>
          </table:table-cell>
          <table:table-cell table:style-name="ce1" office:value-type="string">
            <text:p>2013-12-31</text:p>
          </table:table-cell>
          <table:table-cell table:style-name="ce61" office:value-type="string">
            <text:p>217.80</text:p>
          </table:table-cell>
          <table:table-cell table:style-name="ce63" office:value-type="string">
            <text:p>0.00</text:p>
          </table:table-cell>
          <table:table-cell table:style-name="ce1" office:value-type="string">
            <text:p>92037280010</text:p>
          </table:table-cell>
          <table:table-cell office:value-type="string">
            <text:p>PALESTRA MAMMUT CLUB S.S.D.</text:p>
          </table:table-cell>
          <table:table-cell table:style-name="ce1" office:value-type="string">
            <text:p>Italia</text:p>
          </table:table-cell>
          <table:table-cell/>
          <table:table-cell table:style-name="ce1"/>
          <table:table-cell table:number-columns-repeated="2"/>
          <table:table-cell table:style-name="ce1"/>
          <table:table-cell table:number-columns-repeated="1008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AB0BC2975</text:p>
          </table:table-cell>
          <table:table-cell table:style-name="ce1" office:value-type="string">
            <text:p>AFFIDAMENTO ATTIVITA' DI ACQUATICITA' PER UTENTI DEI CENTRI DIURNI – SETTEMBRE /DICEMBRE <text:s/>2013 DE 368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9-01</text:p>
          </table:table-cell>
          <table:table-cell table:style-name="ce1" office:value-type="string">
            <text:p>2013-12-31</text:p>
          </table:table-cell>
          <table:table-cell table:style-name="ce61" office:value-type="string">
            <text:p>3859.31</text:p>
          </table:table-cell>
          <table:table-cell table:style-name="ce63" office:value-type="string">
            <text:p>0.00</text:p>
          </table:table-cell>
          <table:table-cell table:style-name="ce1" office:value-type="string">
            <text:p>92016020015</text:p>
          </table:table-cell>
          <table:table-cell office:value-type="string">
            <text:p>UISP RIVER BORGARO</text:p>
          </table:table-cell>
          <table:table-cell table:style-name="ce1" office:value-type="string">
            <text:p>Italia</text:p>
          </table:table-cell>
          <table:table-cell/>
          <table:table-cell table:style-name="ce1"/>
          <table:table-cell table:number-columns-repeated="2"/>
          <table:table-cell table:style-name="ce1"/>
          <table:table-cell table:number-columns-repeated="1008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9F0BC2A25</text:p>
          </table:table-cell>
          <table:table-cell table:style-name="ce1" office:value-type="string">
            <text:p>AFFIDAMENTO ATTIVITA' DI ACQUATICITA' PER UTENTI DEI CENTRI DIURNI – SETTEMBRE /DICEMBRE <text:s/>2013 DE 368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9-01</text:p>
          </table:table-cell>
          <table:table-cell table:style-name="ce1" office:value-type="string">
            <text:p>2013-12-31</text:p>
          </table:table-cell>
          <table:table-cell table:style-name="ce61" office:value-type="string">
            <text:p>411.40</text:p>
          </table:table-cell>
          <table:table-cell table:style-name="ce63" office:value-type="string">
            <text:p>0.00</text:p>
          </table:table-cell>
          <table:table-cell table:style-name="ce5" office:value-type="string">
            <text:p>07019840011</text:p>
          </table:table-cell>
          <table:table-cell office:value-type="string">
            <text:p>AZIENDA SPECIALE MULTI SERVIZI VENARIA</text:p>
          </table:table-cell>
          <table:table-cell table:style-name="ce1" office:value-type="string">
            <text:p>Italia</text:p>
          </table:table-cell>
          <table:table-cell/>
          <table:table-cell table:style-name="ce1"/>
          <table:table-cell table:number-columns-repeated="2"/>
          <table:table-cell table:style-name="ce1"/>
          <table:table-cell table:number-columns-repeated="1008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DC0BC27F5</text:p>
          </table:table-cell>
          <table:table-cell table:style-name="ce1" office:value-type="string">
            <text:p>AFFIDAMENTO ATTIVITA' LABORATORIALI <text:s/>PER UTENTI DEI CENTRI DIURNI – SETTEMBRE /DICEMBRE <text:s/>2013 DE 368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9-01</text:p>
          </table:table-cell>
          <table:table-cell table:style-name="ce1" office:value-type="string">
            <text:p>2013-12-31</text:p>
          </table:table-cell>
          <table:table-cell table:style-name="ce61" office:value-type="string">
            <text:p>947.50</text:p>
          </table:table-cell>
          <table:table-cell table:style-name="ce63" office:value-type="string">
            <text:p>0.00</text:p>
          </table:table-cell>
          <table:table-cell table:style-name="ce1" office:value-type="string">
            <text:p>92029620017</text:p>
          </table:table-cell>
          <table:table-cell office:value-type="string">
            <text:p>SOLLIEVO ASSOCIAZIONE ONLUS</text:p>
          </table:table-cell>
          <table:table-cell table:style-name="ce1" office:value-type="string">
            <text:p>Italia</text:p>
          </table:table-cell>
          <table:table-cell/>
          <table:table-cell table:style-name="ce1"/>
          <table:table-cell table:number-columns-repeated="2"/>
          <table:table-cell table:style-name="ce1"/>
          <table:table-cell table:number-columns-repeated="1008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D20BC2739</text:p>
          </table:table-cell>
          <table:table-cell table:style-name="ce1" office:value-type="string">
            <text:p>AFFIDAMENTO ATTIVITA' ASSISTITE CON ANIMALI PER UTENTI DEI CENTRI DIURNI – SETTEMBRE /DICEMBRE <text:s/>2013 DE 368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9-01</text:p>
          </table:table-cell>
          <table:table-cell table:style-name="ce1" office:value-type="string">
            <text:p>2013-12-31</text:p>
          </table:table-cell>
          <table:table-cell table:style-name="ce61" office:value-type="string">
            <text:p>680.00</text:p>
          </table:table-cell>
          <table:table-cell table:style-name="ce63" office:value-type="string">
            <text:p>0.00</text:p>
          </table:table-cell>
          <table:table-cell table:style-name="ce1" office:value-type="string">
            <text:p>92022530015</text:p>
          </table:table-cell>
          <table:table-cell office:value-type="string">
            <text:p>ARCADIA ASSOCIAZIONE CINOFILA</text:p>
          </table:table-cell>
          <table:table-cell table:style-name="ce1" office:value-type="string">
            <text:p>Italia</text:p>
          </table:table-cell>
          <table:table-cell/>
          <table:table-cell table:style-name="ce1"/>
          <table:table-cell table:number-columns-repeated="2"/>
          <table:table-cell table:style-name="ce1"/>
          <table:table-cell table:number-columns-repeated="1008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0F0BC279C</text:p>
          </table:table-cell>
          <table:table-cell table:style-name="ce1" office:value-type="string">
            <text:p>AFFIDAMENTO ATTIVITA' LABORATORIALI PER UTENTI DEI CENTRI DIURNI – SETTEMBRE /DICEMBRE <text:s/>2013 DE 368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9-01</text:p>
          </table:table-cell>
          <table:table-cell table:style-name="ce1" office:value-type="string">
            <text:p>2013-12-31</text:p>
          </table:table-cell>
          <table:table-cell table:style-name="ce61" office:value-type="string">
            <text:p>411.40</text:p>
          </table:table-cell>
          <table:table-cell table:style-name="ce63" office:value-type="string">
            <text:p>0.00</text:p>
          </table:table-cell>
          <table:table-cell table:style-name="ce1" office:value-type="string">
            <text:p>92017360014</text:p>
          </table:table-cell>
          <table:table-cell office:value-type="string">
            <text:p>PAROLE E MUSICA ASSOCIAZIONE CULTURALE</text:p>
          </table:table-cell>
          <table:table-cell table:style-name="ce1" office:value-type="string">
            <text:p>Italia</text:p>
          </table:table-cell>
          <table:table-cell/>
          <table:table-cell table:style-name="ce1"/>
          <table:table-cell table:number-columns-repeated="2"/>
          <table:table-cell table:style-name="ce1"/>
          <table:table-cell table:number-columns-repeated="1008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920BC2B8B</text:p>
          </table:table-cell>
          <table:table-cell table:style-name="ce1" office:value-type="string">
            <text:p>AFFIDAMENTO ATTIVITA' LABORATORIALI PER UTENTI DEI CENTRI DIURNI – SETTEMBRE /DICEMBRE <text:s/>2013 DE 368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9-01</text:p>
          </table:table-cell>
          <table:table-cell table:style-name="ce1" office:value-type="string">
            <text:p>2013-12-31</text:p>
          </table:table-cell>
          <table:table-cell table:style-name="ce61" office:value-type="string">
            <text:p>191.25</text:p>
          </table:table-cell>
          <table:table-cell table:style-name="ce63" office:value-type="string">
            <text:p>0.00</text:p>
          </table:table-cell>
          <table:table-cell table:style-name="ce79" office:value-type="string">
            <text:p>92046320013</text:p>
          </table:table-cell>
          <table:table-cell office:value-type="string">
            <text:p>CIRCOLO PROGETTO O.A.S.I.</text:p>
          </table:table-cell>
          <table:table-cell table:style-name="ce1" office:value-type="string">
            <text:p>Italia</text:p>
          </table:table-cell>
          <table:table-cell/>
          <table:table-cell table:style-name="ce1"/>
          <table:table-cell table:number-columns-repeated="2"/>
          <table:table-cell table:style-name="ce1"/>
          <table:table-cell table:number-columns-repeated="1008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140BE978E</text:p>
          </table:table-cell>
          <table:table-cell table:style-name="ce31" office:value-type="string">
            <text:p>FORNITURA PASTI PER UTENTI CENTRI DIURNI – AGOSTO DICEMBRE 2013. DE 377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8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800.00</text:p>
          </table:table-cell>
          <table:table-cell table:style-name="ce63" office:value-type="string">
            <text:p>0.00</text:p>
          </table:table-cell>
          <table:table-cell table:style-name="ce1" office:value-type="string">
            <text:p>10751960013</text:p>
          </table:table-cell>
          <table:table-cell office:value-type="string">
            <text:p>ATRIUM CAFE'</text:p>
          </table:table-cell>
          <table:table-cell table:style-name="ce1" office:value-type="string">
            <text:p>Italia</text:p>
          </table:table-cell>
          <table:table-cell/>
          <table:table-cell table:style-name="ce1"/>
          <table:table-cell table:number-columns-repeated="2"/>
          <table:table-cell table:style-name="ce1"/>
          <table:table-cell table:number-columns-repeated="1008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9A0BE9765</text:p>
          </table:table-cell>
          <table:table-cell table:style-name="ce31" office:value-type="string">
            <text:p>FORNITURA PASTI PER UTENTI CENTRI DIURNI – AGOSTO DICEMBRE 2013. DE 377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8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400.00</text:p>
          </table:table-cell>
          <table:table-cell table:style-name="ce63" office:value-type="string">
            <text:p>0.00</text:p>
          </table:table-cell>
          <table:table-cell table:style-name="ce1" office:value-type="string">
            <text:p>10750470014</text:p>
          </table:table-cell>
          <table:table-cell office:value-type="string">
            <text:p>AMADA' S.A.S.</text:p>
          </table:table-cell>
          <table:table-cell table:style-name="ce1" office:value-type="string">
            <text:p>Italia</text:p>
          </table:table-cell>
          <table:table-cell/>
          <table:table-cell table:style-name="ce1"/>
          <table:table-cell table:number-columns-repeated="2"/>
          <table:table-cell table:style-name="ce1"/>
          <table:table-cell table:number-columns-repeated="1008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2E0BE97B3</text:p>
          </table:table-cell>
          <table:table-cell table:style-name="ce31" office:value-type="string">
            <text:p>FORNITURA PASTI PER UTENTI CENTRI DIURNI – AGOSTO DICEMBRE 2013. DE 377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8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300.00</text:p>
          </table:table-cell>
          <table:table-cell table:style-name="ce63" office:value-type="string">
            <text:p>44.55</text:p>
          </table:table-cell>
          <table:table-cell table:style-name="ce5" office:value-type="string">
            <text:p>10799470017</text:p>
          </table:table-cell>
          <table:table-cell office:value-type="string">
            <text:p>DOCK'S RESTAURANT</text:p>
          </table:table-cell>
          <table:table-cell table:style-name="ce1" office:value-type="string">
            <text:p>Italia</text:p>
          </table:table-cell>
          <table:table-cell/>
          <table:table-cell table:style-name="ce1"/>
          <table:table-cell table:number-columns-repeated="2"/>
          <table:table-cell table:style-name="ce1"/>
          <table:table-cell table:number-columns-repeated="1008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650BE97D1</text:p>
          </table:table-cell>
          <table:table-cell table:style-name="ce31" office:value-type="string">
            <text:p>FORNITURA PASTI PER UTENTI CENTRI DIURNI – AGOSTO DICEMBRE 2013. DE 377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8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250.00</text:p>
          </table:table-cell>
          <table:table-cell table:style-name="ce63" office:value-type="string">
            <text:p>0.00</text:p>
          </table:table-cell>
          <table:table-cell table:style-name="ce5" office:value-type="string">
            <text:p>10284890018</text:p>
          </table:table-cell>
          <table:table-cell office:value-type="string">
            <text:p>GASTER – PIZZERIA GASTRONOMIA</text:p>
          </table:table-cell>
          <table:table-cell table:style-name="ce1" office:value-type="string">
            <text:p>Italia</text:p>
          </table:table-cell>
          <table:table-cell/>
          <table:table-cell table:style-name="ce1"/>
          <table:table-cell table:number-columns-repeated="2"/>
          <table:table-cell table:style-name="ce1"/>
          <table:table-cell table:number-columns-repeated="1008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E60BE9845</text:p>
          </table:table-cell>
          <table:table-cell table:style-name="ce31" office:value-type="string">
            <text:p>FORNITURA PASTI PER UTENTI CENTRI DIURNI – AGOSTO DICEMBRE 2013. DE 377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08-01</text:p>
          </table:table-cell>
          <table:table-cell table:style-name="ce6" office:value-type="string">
            <text:p>2013-12-31</text:p>
          </table:table-cell>
          <table:table-cell table:style-name="ce61" office:value-type="string">
            <text:p>2000.00</text:p>
          </table:table-cell>
          <table:table-cell table:style-name="ce63" office:value-type="string">
            <text:p>0.00</text:p>
          </table:table-cell>
          <table:table-cell table:style-name="ce1" office:value-type="string">
            <text:p>11008930015</text:p>
          </table:table-cell>
          <table:table-cell office:value-type="string">
            <text:p>CHICO LOCO BAR TRATTORIA</text:p>
          </table:table-cell>
          <table:table-cell table:style-name="ce1" office:value-type="string">
            <text:p>Italia</text:p>
          </table:table-cell>
          <table:table-cell/>
          <table:table-cell table:style-name="ce1"/>
          <table:table-cell table:number-columns-repeated="2"/>
          <table:table-cell table:style-name="ce1"/>
          <table:table-cell table:number-columns-repeated="1008"/>
        </table:table-row>
        <table:table-row table:style-name="ro5">
          <table:table-cell table:style-name="ce1" office:value-type="string">
            <text:p>2013</text:p>
          </table:table-cell>
          <table:table-cell table:style-name="ce18" office:value-type="string">
            <text:p>Z9D0D94EF9</text:p>
          </table:table-cell>
          <table:table-cell table:style-name="ce1" office:value-type="string">
            <text:p>SERVIZIO DI PRELIEVI EMATICI PER EFFETTUAZIONE ALCOL TEST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3-12-31</text:p>
          </table:table-cell>
          <table:table-cell table:style-name="ce6"/>
          <table:table-cell table:style-name="ce61" office:value-type="string">
            <text:p>1175.00</text:p>
          </table:table-cell>
          <table:table-cell table:style-name="ce63" office:value-type="string">
            <text:p>0.00</text:p>
          </table:table-cell>
          <table:table-cell table:style-name="ce1" office:value-type="string">
            <text:p>02226050017</text:p>
          </table:table-cell>
          <table:table-cell office:value-type="string">
            <text:p>LARC S.P.A.</text:p>
          </table:table-cell>
          <table:table-cell table:style-name="ce1" office:value-type="string">
            <text:p>Italia</text:p>
          </table:table-cell>
          <table:table-cell/>
          <table:table-cell table:style-name="ce1"/>
          <table:table-cell table:number-columns-repeated="2"/>
          <table:table-cell table:style-name="ce1"/>
          <table:table-cell table:number-columns-repeated="1008"/>
        </table:table-row>
        <table:table-row table:style-name="ro5">
          <table:table-cell table:style-name="ce1" office:value-type="string">
            <text:p>2014</text:p>
          </table:table-cell>
          <table:table-cell table:style-name="ce18" office:value-type="string">
            <text:p>Z990D86877</text:p>
          </table:table-cell>
          <table:table-cell table:style-name="ce32" office:value-type="string">
            <text:p>PROSECUZIONE INSERIMENTO IN RESIDENCE DI UN NUCLEO FAMIGLIARE TEMPORANEAMENTE PRIVO DI ADEGUATA SISTEMAZIONE ABITATIVA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10</text:p>
          </table:table-cell>
          <table:table-cell table:style-name="ce6" office:value-type="string">
            <text:p>2014-01-31</text:p>
          </table:table-cell>
          <table:table-cell table:style-name="ce61" office:value-type="string">
            <text:p>675,00</text:p>
          </table:table-cell>
          <table:table-cell table:style-name="ce65" office:value-type="float" office:value="675">
            <text:p>675,00</text:p>
          </table:table-cell>
          <table:table-cell table:style-name="ce1" office:value-type="string">
            <text:p>09740480018</text:p>
          </table:table-cell>
          <table:table-cell office:value-type="string">
            <text:p>RESIDENCE LA COLLINA - VAEL SRL</text:p>
          </table:table-cell>
          <table:table-cell table:style-name="ce1" office:value-type="string">
            <text:p>Italia</text:p>
          </table:table-cell>
          <table:table-cell/>
          <table:table-cell table:style-name="ce1"/>
          <table:table-cell table:number-columns-repeated="2"/>
          <table:table-cell table:style-name="ce1"/>
          <table:table-cell table:number-columns-repeated="1008"/>
        </table:table-row>
        <table:table-row table:style-name="ro5">
          <table:table-cell table:style-name="ce1" office:value-type="string">
            <text:p>2014</text:p>
          </table:table-cell>
          <table:table-cell table:style-name="ce18" office:value-type="string">
            <text:p>Z7D0DDCD43</text:p>
          </table:table-cell>
          <table:table-cell table:style-name="ce32" office:value-type="string">
            <text:p>FORNITURA DI <text:s/>GAS <text:s/>METANO <text:s/>PER AUTOTRAZIONE <text:s/>– ANNO 2014 <text:s/>- AFFIDAMENTO CON PROCEDURA IN ECONOMIA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10</text:p>
          </table:table-cell>
          <table:table-cell table:style-name="ce6" office:value-type="string">
            <text:p>2014-12-01</text:p>
          </table:table-cell>
          <table:table-cell table:style-name="ce61" office:value-type="string">
            <text:p>819,67</text:p>
          </table:table-cell>
          <table:table-cell table:style-name="ce65" office:value-type="string">
            <text:p>583,24</text:p>
          </table:table-cell>
          <table:table-cell table:style-name="ce4" office:value-type="string">
            <text:p>00303680011</text:p>
          </table:table-cell>
          <table:table-cell office:value-type="string">
            <text:p>EPINOT MARIO</text:p>
          </table:table-cell>
          <table:table-cell table:style-name="ce1" office:value-type="string">
            <text:p>Italia</text:p>
          </table:table-cell>
          <table:table-cell/>
          <table:table-cell table:style-name="ce1"/>
          <table:table-cell table:number-columns-repeated="2"/>
          <table:table-cell table:style-name="ce1"/>
          <table:table-cell table:number-columns-repeated="1008"/>
        </table:table-row>
        <table:table-row table:style-name="ro5">
          <table:table-cell table:style-name="ce1" office:value-type="string">
            <text:p>2014</text:p>
          </table:table-cell>
          <table:table-cell table:style-name="ce18" office:value-type="string">
            <text:p>Z600DE9E21</text:p>
          </table:table-cell>
          <table:table-cell table:style-name="ce32" office:value-type="string">
            <text:p>PROSECUZIONE INSERIMENTO IN RESIDENCE DI UTENTI TEMPORANEAMENTE PRIVI DI ADEGUATA SISTEMAZIONE ABITATIVA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2-01</text:p>
          </table:table-cell>
          <table:table-cell table:style-name="ce6" office:value-type="string">
            <text:p>2014-02-28</text:p>
          </table:table-cell>
          <table:table-cell table:style-name="ce61" office:value-type="string">
            <text:p>1434,43</text:p>
          </table:table-cell>
          <table:table-cell table:style-name="ce65" office:value-type="float" office:value="1434.43">
            <text:p>1434,43</text:p>
          </table:table-cell>
          <table:table-cell table:style-name="ce1" office:value-type="string">
            <text:p>09740480018</text:p>
          </table:table-cell>
          <table:table-cell office:value-type="string">
            <text:p>RESIDENCE LA COLLINA - VAEL SRL</text:p>
          </table:table-cell>
          <table:table-cell table:style-name="ce1" office:value-type="string">
            <text:p>Italia</text:p>
          </table:table-cell>
          <table:table-cell/>
          <table:table-cell table:style-name="ce1"/>
          <table:table-cell table:number-columns-repeated="2"/>
          <table:table-cell table:style-name="ce1"/>
          <table:table-cell table:number-columns-repeated="1008"/>
        </table:table-row>
        <table:table-row table:style-name="ro5">
          <table:table-cell table:style-name="ce1" office:value-type="string">
            <text:p>2014</text:p>
          </table:table-cell>
          <table:table-cell table:style-name="ce18" office:value-type="string">
            <text:p>ZCA0DE9E44</text:p>
          </table:table-cell>
          <table:table-cell table:style-name="ce32" office:value-type="string">
            <text:p>INSERIMENTO IN RESIDENCE DI <text:s/>NUCLEO FAMIGLIARE TEMPORANEAMENTE PRIVO DI ADEGUATA SISTEMAZIONE ABITATIVA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28</text:p>
          </table:table-cell>
          <table:table-cell table:style-name="ce6" office:value-type="string">
            <text:p>2014-02-28</text:p>
          </table:table-cell>
          <table:table-cell table:style-name="ce61" office:value-type="string">
            <text:p>852,46</text:p>
          </table:table-cell>
          <table:table-cell table:style-name="ce65" office:value-type="float" office:value="852.46">
            <text:p>852,46</text:p>
          </table:table-cell>
          <table:table-cell table:style-name="ce1" office:value-type="string">
            <text:p>09740480018</text:p>
          </table:table-cell>
          <table:table-cell office:value-type="string">
            <text:p>RESIDENCE LA COLLINA - VAEL SRL</text:p>
          </table:table-cell>
          <table:table-cell table:style-name="ce1" office:value-type="string">
            <text:p>Italia</text:p>
          </table:table-cell>
          <table:table-cell/>
          <table:table-cell table:style-name="ce1"/>
          <table:table-cell table:number-columns-repeated="2"/>
          <table:table-cell table:style-name="ce1"/>
          <table:table-cell table:number-columns-repeated="1008"/>
        </table:table-row>
        <table:table-row table:style-name="ro5">
          <table:table-cell table:style-name="ce1" office:value-type="string">
            <text:p>2014</text:p>
          </table:table-cell>
          <table:table-cell table:style-name="ce18" office:value-type="string">
            <text:p>Z690E219D7</text:p>
          </table:table-cell>
          <table:table-cell table:style-name="ce32" office:value-type="string">
            <text:p>INSERIMENTO IN RESIDENCE DI <text:s/>NUCLEO FAMIGLIARE TEMPORANEAMENTE PRIVO DI ADEGUATA SISTEMAZIONE ABITATIVA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2-03</text:p>
          </table:table-cell>
          <table:table-cell table:style-name="ce6" office:value-type="string">
            <text:p>2014-04-30</text:p>
          </table:table-cell>
          <table:table-cell table:style-name="ce61" office:value-type="string">
            <text:p>1844,26</text:p>
          </table:table-cell>
          <table:table-cell table:style-name="ce65" office:value-type="float" office:value="1844.26">
            <text:p>1844,26</text:p>
          </table:table-cell>
          <table:table-cell table:style-name="ce1" office:value-type="string">
            <text:p>09740480018</text:p>
          </table:table-cell>
          <table:table-cell office:value-type="string">
            <text:p>RESIDENCE LA COLLINA - VAEL SRL</text:p>
          </table:table-cell>
          <table:table-cell table:style-name="ce1" office:value-type="string">
            <text:p>Italia</text:p>
          </table:table-cell>
          <table:table-cell/>
          <table:table-cell table:style-name="ce1"/>
          <table:table-cell table:number-columns-repeated="2"/>
          <table:table-cell table:style-name="ce1"/>
          <table:table-cell table:number-columns-repeated="1008"/>
        </table:table-row>
        <table:table-row table:style-name="ro5">
          <table:table-cell table:style-name="ce1" office:value-type="string">
            <text:p>2014</text:p>
          </table:table-cell>
          <table:table-cell table:style-name="ce18" office:value-type="string">
            <text:p>Z640E21979</text:p>
          </table:table-cell>
          <table:table-cell table:style-name="ce32" office:value-type="string">
            <text:p>PROSECUZIONE INSERIMENTO IN RESIDENCE DI UTENTI TEMPORANEAMENTE PRIVI DI ADEGUATA SISTEMAZIONE ABITATIVA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3-01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1127,05</text:p>
          </table:table-cell>
          <table:table-cell table:style-name="ce65" office:value-type="float" office:value="1463.14">
            <text:p>1463,14</text:p>
          </table:table-cell>
          <table:table-cell table:style-name="ce1" office:value-type="string">
            <text:p>09740480018</text:p>
          </table:table-cell>
          <table:table-cell office:value-type="string">
            <text:p>RESIDENCE LA COLLINA - VAEL SRL</text:p>
          </table:table-cell>
          <table:table-cell table:style-name="ce1" office:value-type="string">
            <text:p>Italia</text:p>
          </table:table-cell>
          <table:table-cell/>
          <table:table-cell table:style-name="ce1"/>
          <table:table-cell table:number-columns-repeated="2"/>
          <table:table-cell table:style-name="ce1"/>
          <table:table-cell table:number-columns-repeated="1008"/>
        </table:table-row>
        <table:table-row table:style-name="ro5">
          <table:table-cell table:style-name="ce1" office:value-type="string">
            <text:p>2014</text:p>
          </table:table-cell>
          <table:table-cell table:style-name="ce18" office:value-type="string">
            <text:p>Z150E219C0</text:p>
          </table:table-cell>
          <table:table-cell table:style-name="ce32" office:value-type="string">
            <text:p>PROSECUZIONE INSERIMENTO IN RESIDENCE DI NUCLEO FAMIGLIARE TEMPORANEAMENTE PRIVO DI ADEGUATA SISTEMAZIONE ABITATIVA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3-01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852,46</text:p>
          </table:table-cell>
          <table:table-cell table:style-name="ce65" office:value-type="float" office:value="852.46">
            <text:p>852,46</text:p>
          </table:table-cell>
          <table:table-cell table:style-name="ce1" office:value-type="string">
            <text:p>09740480018</text:p>
          </table:table-cell>
          <table:table-cell office:value-type="string">
            <text:p>RESIDENCE LA COLLINA - VAEL SRL</text:p>
          </table:table-cell>
          <table:table-cell table:style-name="ce1" office:value-type="string">
            <text:p>Italia</text:p>
          </table:table-cell>
          <table:table-cell/>
          <table:table-cell table:style-name="ce1"/>
          <table:table-cell table:number-columns-repeated="2"/>
          <table:table-cell table:style-name="ce1"/>
          <table:table-cell table:number-columns-repeated="1008"/>
        </table:table-row>
        <table:table-row table:style-name="ro5">
          <table:table-cell table:style-name="ce1" office:value-type="string">
            <text:p>2014</text:p>
          </table:table-cell>
          <table:table-cell table:style-name="ce20" office:value-type="string">
            <text:p>Z820E23B0D</text:p>
          </table:table-cell>
          <table:table-cell table:style-name="ce20" office:value-type="string">
            <text:p>ATTIVAZIONE <text:s/>DI <text:s/>INTERVENTI DI SOLLIEVO <text:s/>A FAVORE DI UTENTI GIA’ IN CARICO AI SERVIZI CONSORTILI PRESSO I SERVIZI DELL'ASSOCIAZIONE P.U.N.T.O. DIAPASON ONLUS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3-01</text:p>
          </table:table-cell>
          <table:table-cell table:style-name="ce6" office:value-type="string">
            <text:p>2014-06-30</text:p>
          </table:table-cell>
          <table:table-cell table:style-name="ce61" office:value-type="string">
            <text:p>1639,34</text:p>
          </table:table-cell>
          <table:table-cell table:style-name="ce65" office:value-type="float" office:value="0">
            <text:p>0,00</text:p>
          </table:table-cell>
          <table:table-cell table:style-name="ce5" office:value-type="string">
            <text:p>07584510015</text:p>
          </table:table-cell>
          <table:table-cell office:value-type="string">
            <text:p>P.U.N.T.O. DIAPASON ASSOCIAZIONE ONLUS</text:p>
          </table:table-cell>
          <table:table-cell table:style-name="ce1" office:value-type="string">
            <text:p>Italia</text:p>
          </table:table-cell>
          <table:table-cell/>
          <table:table-cell table:style-name="ce1"/>
          <table:table-cell table:number-columns-repeated="2"/>
          <table:table-cell table:style-name="ce1"/>
          <table:table-cell table:number-columns-repeated="1008"/>
        </table:table-row>
        <table:table-row table:style-name="ro5">
          <table:table-cell table:style-name="ce1" office:value-type="string">
            <text:p>2014</text:p>
          </table:table-cell>
          <table:table-cell table:style-name="ce18" office:value-type="string">
            <text:p>Z4D0E4375B</text:p>
          </table:table-cell>
          <table:table-cell table:style-name="ce20" office:value-type="string">
            <text:p>ADESIONE ALLA CONVENZIONE CONSIP PER LA FORNITURA DI BUONI PASTO PER I DIPENDENTI DEL CONSORZIO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12-31</text:p>
          </table:table-cell>
          <table:table-cell table:style-name="ce61" office:value-type="string">
            <text:p>7560,00</text:p>
          </table:table-cell>
          <table:table-cell table:style-name="ce65" office:value-type="float" office:value="15492.3">
            <text:p>15492,30</text:p>
          </table:table-cell>
          <table:table-cell table:style-name="ce5" office:value-type="string">
            <text:p>03105300101</text:p>
          </table:table-cell>
          <table:table-cell office:value-type="string">
            <text:p>QUI GROUP</text:p>
          </table:table-cell>
          <table:table-cell table:style-name="ce1" office:value-type="string">
            <text:p>Italia</text:p>
          </table:table-cell>
          <table:table-cell/>
          <table:table-cell table:style-name="ce1"/>
          <table:table-cell table:number-columns-repeated="2"/>
          <table:table-cell table:style-name="ce1"/>
          <table:table-cell table:number-columns-repeated="1008"/>
        </table:table-row>
        <table:table-row table:style-name="ro5">
          <table:table-cell table:style-name="ce1" office:value-type="string">
            <text:p>2014</text:p>
          </table:table-cell>
          <table:table-cell table:style-name="ce18" office:value-type="string">
            <text:p>Z480E43602</text:p>
          </table:table-cell>
          <table:table-cell table:style-name="ce20" office:value-type="string">
            <text:p>SERVIZIO DI ASSISTENZA TECNICA SITO DEL CONSORZIO. <text:s/>AFFIDAMENTO IN ECONOMIA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12-31</text:p>
          </table:table-cell>
          <table:table-cell table:style-name="ce61" office:value-type="string">
            <text:p>360,00</text:p>
          </table:table-cell>
          <table:table-cell table:style-name="ce65" office:value-type="float" office:value="0">
            <text:p>0,00</text:p>
          </table:table-cell>
          <table:table-cell table:style-name="ce80" office:value-type="string">
            <text:p>01989010069</text:p>
          </table:table-cell>
          <table:table-cell office:value-type="string">
            <text:p>DBN COMMUNICATION</text:p>
          </table:table-cell>
          <table:table-cell table:style-name="ce1" office:value-type="string">
            <text:p>Italia</text:p>
          </table:table-cell>
          <table:table-cell/>
          <table:table-cell table:style-name="ce1"/>
          <table:table-cell table:number-columns-repeated="2"/>
          <table:table-cell table:style-name="ce1"/>
          <table:table-cell table:number-columns-repeated="1008"/>
        </table:table-row>
        <table:table-row table:style-name="ro5">
          <table:table-cell table:style-name="ce1" office:value-type="string">
            <text:p>2014</text:p>
          </table:table-cell>
          <table:table-cell table:style-name="ce1" office:value-type="string">
            <text:p>Z5D0E432D8</text:p>
          </table:table-cell>
          <table:table-cell table:style-name="ce20" office:value-type="string">
            <text:p>SERVIZIO DI MANUTENZIONE E ASSISTENZA TECNICA SOFTWARE E HARDWARE TERMINALI RILEVAZIONE PRESENZE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12-31</text:p>
          </table:table-cell>
          <table:table-cell table:style-name="ce63" office:value-type="string">
            <text:p>3970,00</text:p>
          </table:table-cell>
          <table:table-cell table:style-name="ce65" office:value-type="float" office:value="3970">
            <text:p>3970,00</text:p>
          </table:table-cell>
          <table:table-cell table:style-name="ce22" office:value-type="string">
            <text:p>05095330014</text:p>
          </table:table-cell>
          <table:table-cell office:value-type="string">
            <text:p>MICRONTEL SP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4</text:p>
          </table:table-cell>
          <table:table-cell table:style-name="ce1" office:value-type="string">
            <text:p>Z890DB796E</text:p>
          </table:table-cell>
          <table:table-cell table:style-name="ce20" office:value-type="string">
            <text:p>FORNITURA DI TRAVERSE MONOUSO SALVALETTO PER LE STRUTTURE RESIDENZIALI PER ANZIANI GESTITE DAL CONSORZIO TRAMITE <text:s text:c="2"/>MERCATO ELETTRONICO P.A. (MEPA)</text:p>
          </table:table-cell>
          <table:table-cell table:style-name="ce1" office:value-type="string">
            <text:p>08-AFFIDAMENTO IN ECONOMIA - COTTIMO FIDUCIARI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5-12-31</text:p>
          </table:table-cell>
          <table:table-cell table:style-name="ce63" office:value-type="string">
            <text:p>6405,00</text:p>
          </table:table-cell>
          <table:table-cell table:style-name="ce65" office:value-type="float" office:value="1844.63">
            <text:p>1844,63</text:p>
          </table:table-cell>
          <table:table-cell table:style-name="ce79" office:value-type="string">
            <text:p>01323030690</text:p>
          </table:table-cell>
          <table:table-cell office:value-type="string">
            <text:p>FATER SP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4</text:p>
          </table:table-cell>
          <table:table-cell table:style-name="ce1" office:value-type="string">
            <text:p>ZB60E43B25</text:p>
          </table:table-cell>
          <table:table-cell table:style-name="ce20" office:value-type="string">
            <text:p>SERVIZIO DI RACCOLTA, TRASPORTO E SMALTIMENTO DI OLI E GRASSI ALIMENTARI ESAUSTI VEGETALI ED ANIMALI PER IL PRESIDIO RESIDENZIALE IN GESTIONE DIRETTA “CASA DEI PINI” DI SAN MAURIZIO C.SE <text:s/>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12-31</text:p>
          </table:table-cell>
          <table:table-cell table:style-name="ce63" office:value-type="string">
            <text:p>140,00</text:p>
          </table:table-cell>
          <table:table-cell table:style-name="ce65" office:value-type="float" office:value="140">
            <text:p>140,00</text:p>
          </table:table-cell>
          <table:table-cell table:style-name="ce79" office:value-type="string">
            <text:p>02195030040</text:p>
          </table:table-cell>
          <table:table-cell office:value-type="string">
            <text:p>EUROAMBIENTE SRL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4</text:p>
          </table:table-cell>
          <table:table-cell table:style-name="ce1" office:value-type="string">
            <text:p>Z7A0E43BA4</text:p>
          </table:table-cell>
          <table:table-cell table:style-name="ce20" office:value-type="string">
            <text:p>NORMATIVA IN MATERIA IGIENICO SANITARIA E DI AUTOCONTROLLO - AFFIDAMENTO INCARICO SERVIZIO DI CONTROLLO IGIENICO - SANITARIO <text:s/>(HACCP) E VERIFICHE ANALITICHE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12-31</text:p>
          </table:table-cell>
          <table:table-cell table:style-name="ce63" office:value-type="string">
            <text:p>3600,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BRRLRA69L51E445D</text:p>
          </table:table-cell>
          <table:table-cell office:value-type="string">
            <text:p>STUDIO I.Q.N – BRERO LAUR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9" office:value-type="float" office:value="2014">
            <text:p>2014</text:p>
          </table:table-cell>
          <table:table-cell table:style-name="ce1" office:value-type="string">
            <text:p>Z740E49C12</text:p>
          </table:table-cell>
          <table:table-cell table:style-name="ce1" office:value-type="string">
            <text:p>FORNITURA SISTEMA BACKUP CENTRALIZZATO PER LA SEDE CENTRALE DEL CONSORZIO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12-31</text:p>
          </table:table-cell>
          <table:table-cell table:style-name="ce64" office:value-type="float" office:value="790">
            <text:p>790,00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5584990013</text:p>
          </table:table-cell>
          <table:table-cell office:value-type="string">
            <text:p>BIDUE SYSTEM S.R.L.</text:p>
          </table:table-cell>
          <table:table-cell table:style-name="ce1" office:value-type="string">
            <text:p>Italia</text:p>
          </table:table-cell>
          <table:table-cell table:number-columns-repeated="7"/>
          <table:table-cell table:style-name="ce1" table:number-columns-repeated="1000"/>
          <table:table-cell table:number-columns-repeated="6"/>
        </table:table-row>
        <table:table-row table:style-name="ro1">
          <table:table-cell table:style-name="ce9" office:value-type="float" office:value="2014">
            <text:p>2014</text:p>
          </table:table-cell>
          <table:table-cell table:style-name="ce1" office:value-type="string">
            <text:p>ZD50E86377</text:p>
          </table:table-cell>
          <table:table-cell table:style-name="ce1" office:value-type="string">
            <text:p>SPERIMENTAZIONE SERVIZIO TRASPORTO AL CENTRO DIURNO PER DISABILI DI BORGARO TRAMITE TAXI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3-31">
            <text:p>2014-03-31</text:p>
          </table:table-cell>
          <table:table-cell table:style-name="ce55" office:value-type="date" office:date-value="2014-06-30">
            <text:p>2014-06-30</text:p>
          </table:table-cell>
          <table:table-cell table:style-name="ce64" office:value-type="float" office:value="3300">
            <text:p>3300,00</text:p>
          </table:table-cell>
          <table:table-cell table:style-name="ce64" office:value-type="float" office:value="2558">
            <text:p>2558,00</text:p>
          </table:table-cell>
          <table:table-cell table:style-name="ce22" office:value-type="string">
            <text:p>CNNNNZ62P27L219R</text:p>
          </table:table-cell>
          <table:table-cell office:value-type="string">
            <text:p>CANNONE NUNZIO</text:p>
          </table:table-cell>
          <table:table-cell table:style-name="ce1" office:value-type="string">
            <text:p>Italia</text:p>
          </table:table-cell>
          <table:table-cell table:number-columns-repeated="7"/>
          <table:table-cell table:style-name="ce1" table:number-columns-repeated="1000"/>
          <table:table-cell table:number-columns-repeated="6"/>
        </table:table-row>
        <table:table-row table:style-name="ro1">
          <table:table-cell table:style-name="ce10" office:value-type="string">
            <text:p>2014</text:p>
          </table:table-cell>
          <table:table-cell table:style-name="ce1" office:value-type="string">
            <text:p>ZD30E90C8C</text:p>
          </table:table-cell>
          <table:table-cell table:style-name="ce20" office:value-type="string">
            <text:p>FORNITURA PASTI PER GLI UTENTI DEI <text:s/>CENTRI DIURNI PER DISABILI DEL CONSORZIO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4-01">
            <text:p>2014-04-01</text:p>
          </table:table-cell>
          <table:table-cell table:style-name="ce55" office:value-type="date" office:date-value="2014-06-30">
            <text:p>2014-06-30</text:p>
          </table:table-cell>
          <table:table-cell table:style-name="ce65" office:value-type="float" office:value="741">
            <text:p>741,00</text:p>
          </table:table-cell>
          <table:table-cell table:style-name="ce65" office:value-type="float" office:value="564.45">
            <text:p>564,45</text:p>
          </table:table-cell>
          <table:table-cell table:style-name="ce22" office:value-type="string">
            <text:p>09256430019</text:p>
          </table:table-cell>
          <table:table-cell office:value-type="string">
            <text:p>BAR NEW TIFFANY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0" office:value-type="string">
            <text:p>2014</text:p>
          </table:table-cell>
          <table:table-cell table:style-name="ce1" office:value-type="string">
            <text:p>Z0F0E90CAA</text:p>
          </table:table-cell>
          <table:table-cell table:style-name="ce20" office:value-type="string">
            <text:p>FORNITURA PASTI PER GLI UTENTI DEI <text:s/>CENTRI DIURNI PER DISABILI DEL CONSORZIO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4-01">
            <text:p>2014-04-01</text:p>
          </table:table-cell>
          <table:table-cell table:style-name="ce55" office:value-type="date" office:date-value="2014-06-30">
            <text:p>2014-06-30</text:p>
          </table:table-cell>
          <table:table-cell table:style-name="ce65" office:value-type="float" office:value="1534">
            <text:p>1534,00</text:p>
          </table:table-cell>
          <table:table-cell table:style-name="ce65" office:value-type="float" office:value="760.62">
            <text:p>760,62</text:p>
          </table:table-cell>
          <table:table-cell table:style-name="ce5" office:value-type="string">
            <text:p>11008930015</text:p>
          </table:table-cell>
          <table:table-cell office:value-type="string">
            <text:p>CHICO LOCO BAR TRATTORI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0" office:value-type="string">
            <text:p>2014</text:p>
          </table:table-cell>
          <table:table-cell table:style-name="ce1" office:value-type="string">
            <text:p>ZC90E90CCB</text:p>
          </table:table-cell>
          <table:table-cell table:style-name="ce20" office:value-type="string">
            <text:p>FORNITURA PASTI PER GLI UTENTI DEI <text:s/>CENTRI DIURNI PER DISABILI DEL CONSORZIO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4-01">
            <text:p>2014-04-01</text:p>
          </table:table-cell>
          <table:table-cell table:style-name="ce55" office:value-type="date" office:date-value="2014-06-30">
            <text:p>2014-06-30</text:p>
          </table:table-cell>
          <table:table-cell table:style-name="ce65" office:value-type="float" office:value="708.5">
            <text:p>708,5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11046340011</text:p>
          </table:table-cell>
          <table:table-cell office:value-type="string">
            <text:p>BAR DOLCE VIT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0" office:value-type="string">
            <text:p>2014</text:p>
          </table:table-cell>
          <table:table-cell table:style-name="ce1" office:value-type="string">
            <text:p>ZCE0E90D29</text:p>
          </table:table-cell>
          <table:table-cell table:style-name="ce20" office:value-type="string">
            <text:p>FORNITURA PASTI PER GLI UTENTI DEI <text:s/>CENTRI DIURNI PER DISABILI DEL CONSORZIO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4-01">
            <text:p>2014-04-01</text:p>
          </table:table-cell>
          <table:table-cell table:style-name="ce55" office:value-type="date" office:date-value="2014-06-30">
            <text:p>2014-06-30</text:p>
          </table:table-cell>
          <table:table-cell table:style-name="ce65" office:value-type="float" office:value="1007.5">
            <text:p>1007,50</text:p>
          </table:table-cell>
          <table:table-cell table:style-name="ce65" office:value-type="float" office:value="813.64">
            <text:p>813,64</text:p>
          </table:table-cell>
          <table:table-cell table:style-name="ce22" office:value-type="string">
            <text:p>10843640011</text:p>
          </table:table-cell>
          <table:table-cell office:value-type="string">
            <text:p>JUMP 2013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0" office:value-type="string">
            <text:p>2014</text:p>
          </table:table-cell>
          <table:table-cell table:style-name="ce1" office:value-type="string">
            <text:p>Z0E0E90D60</text:p>
          </table:table-cell>
          <table:table-cell table:style-name="ce20" office:value-type="string">
            <text:p>FORNITURA PASTI PER GLI UTENTI DEI <text:s/>CENTRI DIURNI PER DISABILI DEL CONSORZIO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4-01">
            <text:p>2014-04-01</text:p>
          </table:table-cell>
          <table:table-cell table:style-name="ce55" office:value-type="date" office:date-value="2014-06-30">
            <text:p>2014-06-30</text:p>
          </table:table-cell>
          <table:table-cell table:number-columns-repeated="2" table:style-name="ce65" office:value-type="float" office:value="1235">
            <text:p>1235,00</text:p>
          </table:table-cell>
          <table:table-cell table:style-name="ce79" office:value-type="string">
            <text:p>07285680018</text:p>
          </table:table-cell>
          <table:table-cell office:value-type="string">
            <text:p>COOP. IPPOGRIF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0" office:value-type="string">
            <text:p>2014</text:p>
          </table:table-cell>
          <table:table-cell table:style-name="ce1" office:value-type="string">
            <text:p>ZD30E90D87</text:p>
          </table:table-cell>
          <table:table-cell table:style-name="ce20" office:value-type="string">
            <text:p>FORNITURA PASTI PER GLI UTENTI DEI <text:s/>CENTRI DIURNI PER DISABILI DEL CONSORZIO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4-01">
            <text:p>2014-04-01</text:p>
          </table:table-cell>
          <table:table-cell table:style-name="ce55" office:value-type="date" office:date-value="2014-06-30">
            <text:p>2014-06-30</text:p>
          </table:table-cell>
          <table:table-cell table:style-name="ce65" office:value-type="float" office:value="1235">
            <text:p>1235,00</text:p>
          </table:table-cell>
          <table:table-cell table:style-name="ce65" office:value-type="float" office:value="821.36">
            <text:p>821,36</text:p>
          </table:table-cell>
          <table:table-cell table:style-name="ce22" office:value-type="string">
            <text:p>10799470017</text:p>
          </table:table-cell>
          <table:table-cell office:value-type="string">
            <text:p>DOCK'S RESTAURANT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0" office:value-type="string">
            <text:p>2014</text:p>
          </table:table-cell>
          <table:table-cell table:style-name="ce1" office:value-type="string">
            <text:p>Z6A0E90DA9</text:p>
          </table:table-cell>
          <table:table-cell table:style-name="ce20" office:value-type="string">
            <text:p>FORNITURA PASTI PER GLI UTENTI DEI <text:s/>CENTRI DIURNI PER DISABILI DEL CONSORZIO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4-01">
            <text:p>2014-04-01</text:p>
          </table:table-cell>
          <table:table-cell table:style-name="ce55" office:value-type="date" office:date-value="2014-06-30">
            <text:p>2014-06-30</text:p>
          </table:table-cell>
          <table:table-cell table:style-name="ce65" office:value-type="float" office:value="910">
            <text:p>910,00</text:p>
          </table:table-cell>
          <table:table-cell table:style-name="ce65" office:value-type="float" office:value="821.36">
            <text:p>821,36</text:p>
          </table:table-cell>
          <table:table-cell table:style-name="ce79" office:value-type="string">
            <text:p>MLNSRN84T55L219Z</text:p>
          </table:table-cell>
          <table:table-cell office:value-type="string">
            <text:p>COOP AGRICOLA DI CONSUMO TRATTORIA TRIPOLI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0" office:value-type="string">
            <text:p>2014</text:p>
          </table:table-cell>
          <table:table-cell table:style-name="ce1" office:value-type="string">
            <text:p>ZCD0E90DDF</text:p>
          </table:table-cell>
          <table:table-cell table:style-name="ce20" office:value-type="string">
            <text:p>FORNITURA PASTI PER GLI UTENTI DEI <text:s/>CENTRI DIURNI PER DISABILI DEL CONSORZIO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4-01">
            <text:p>2014-04-01</text:p>
          </table:table-cell>
          <table:table-cell table:style-name="ce55" office:value-type="date" office:date-value="2014-06-30">
            <text:p>2014-06-30</text:p>
          </table:table-cell>
          <table:table-cell table:style-name="ce65" office:value-type="float" office:value="227.5">
            <text:p>227,50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10284890018</text:p>
          </table:table-cell>
          <table:table-cell office:value-type="string">
            <text:p>PIZZERIA GASTRONOMIA GASTER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0" office:value-type="string">
            <text:p>2014</text:p>
          </table:table-cell>
          <table:table-cell table:style-name="ce1" office:value-type="string">
            <text:p>ZB40E90DFF</text:p>
          </table:table-cell>
          <table:table-cell table:style-name="ce20" office:value-type="string">
            <text:p>FORNITURA PASTI PER GLI UTENTI DEI <text:s/>CENTRI DIURNI PER DISABILI DEL CONSORZIO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4-01">
            <text:p>2014-04-01</text:p>
          </table:table-cell>
          <table:table-cell table:style-name="ce55" office:value-type="date" office:date-value="2014-06-30">
            <text:p>2014-06-30</text:p>
          </table:table-cell>
          <table:table-cell table:style-name="ce65" office:value-type="float" office:value="214.5">
            <text:p>214,50</text:p>
          </table:table-cell>
          <table:table-cell table:style-name="ce65" office:value-type="float" office:value="165.45">
            <text:p>165,45</text:p>
          </table:table-cell>
          <table:table-cell table:style-name="ce22" office:value-type="string">
            <text:p>10751960013</text:p>
          </table:table-cell>
          <table:table-cell office:value-type="string">
            <text:p>ATRIUM CAFE'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0" office:value-type="string">
            <text:p>2014</text:p>
          </table:table-cell>
          <table:table-cell table:style-name="ce1" office:value-type="string">
            <text:p>Z7EDE90E26</text:p>
          </table:table-cell>
          <table:table-cell table:style-name="ce20" office:value-type="string">
            <text:p>FORNITURA PASTI PER GLI UTENTI DEI <text:s/>CENTRI DIURNI PER DISABILI DEL CONSORZIO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4-01">
            <text:p>2014-04-01</text:p>
          </table:table-cell>
          <table:table-cell table:style-name="ce55" office:value-type="date" office:date-value="2014-06-30">
            <text:p>2014-06-30</text:p>
          </table:table-cell>
          <table:table-cell table:style-name="ce65" office:value-type="float" office:value="221">
            <text:p>221,00</text:p>
          </table:table-cell>
          <table:table-cell table:style-name="ce65" office:value-type="float" office:value="0">
            <text:p>0,00</text:p>
          </table:table-cell>
          <table:table-cell table:style-name="ce5" office:value-type="string">
            <text:p>10784670019</text:p>
          </table:table-cell>
          <table:table-cell office:value-type="string">
            <text:p>CONVIVIUM S.N.C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0" office:value-type="string">
            <text:p>2014</text:p>
          </table:table-cell>
          <table:table-cell table:style-name="ce1" office:value-type="string">
            <text:p>5260447231</text:p>
          </table:table-cell>
          <table:table-cell table:style-name="ce32" office:value-type="string">
            <text:p>SERVIZI DI ACCOMPAGNAMENTO SOGGETTI PORTATORI DI HANDICAP CON TRASPORTO ALLE SCUOLE E AI CENTRI DIURNI INTEGRATI DI CIRIE’, BORGARO E MATHI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4-01">
            <text:p>2014-04-01</text:p>
          </table:table-cell>
          <table:table-cell table:style-name="ce55" office:value-type="date" office:date-value="2014-06-30">
            <text:p>2014-06-30</text:p>
          </table:table-cell>
          <table:table-cell table:style-name="ce65" office:value-type="float" office:value="21885.25">
            <text:p>21885,25</text:p>
          </table:table-cell>
          <table:table-cell table:style-name="ce65" office:value-type="float" office:value="45638.45">
            <text:p>45638,45</text:p>
          </table:table-cell>
          <table:table-cell table:style-name="ce22" office:value-type="string">
            <text:p>07233850010</text:p>
          </table:table-cell>
          <table:table-cell office:value-type="string">
            <text:p>TUND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0" office:value-type="string">
            <text:p>2014</text:p>
          </table:table-cell>
          <table:table-cell table:style-name="ce5" office:value-type="string">
            <text:p>NON DOVUTO</text:p>
          </table:table-cell>
          <table:table-cell table:style-name="ce32" office:value-type="string">
            <text:p>VERIFICA PERIODICA DEGLI ASCENSORI - AFFIDAMENTO INCARICO A ORGANISMO CERTIFICATORE AI SENSI DELLA DIRETTIVA CEE 95/16.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1-01">
            <text:p>2014-01-01</text:p>
          </table:table-cell>
          <table:table-cell table:style-name="ce55" office:value-type="date" office:date-value="2014-12-31">
            <text:p>2014-12-31</text:p>
          </table:table-cell>
          <table:table-cell table:style-name="ce65" office:value-type="float" office:value="297">
            <text:p>297,00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1449620010</text:p>
          </table:table-cell>
          <table:table-cell office:value-type="string">
            <text:p>EUROFINS MODULO UNO SP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0" office:value-type="string">
            <text:p>2014</text:p>
          </table:table-cell>
          <table:table-cell table:style-name="ce1" office:value-type="string">
            <text:p>Z6E0EAE26C</text:p>
          </table:table-cell>
          <table:table-cell table:style-name="ce32" office:value-type="string">
            <text:p>PROSECUZIONE INSERIMENTO NUCLEO <text:s/>IN PROGETTO DI AUTONOMIA GUIDATA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4-01">
            <text:p>2014-04-01</text:p>
          </table:table-cell>
          <table:table-cell table:style-name="ce55" office:value-type="date" office:date-value="2014-04-07">
            <text:p>2014-04-07</text:p>
          </table:table-cell>
          <table:table-cell table:style-name="ce65" office:value-type="float" office:value="459.2">
            <text:p>459,20</text:p>
          </table:table-cell>
          <table:table-cell table:style-name="ce65" office:value-type="float" office:value="477.57">
            <text:p>477,57</text:p>
          </table:table-cell>
          <table:table-cell table:style-name="ce22" office:value-type="string">
            <text:p>05327770011</text:p>
          </table:table-cell>
          <table:table-cell office:value-type="string">
            <text:p>VALPIANA SOC. COOP. SOC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0" office:value-type="string">
            <text:p>2014</text:p>
          </table:table-cell>
          <table:table-cell table:style-name="ce1" office:value-type="string">
            <text:p>Z620EAD853</text:p>
          </table:table-cell>
          <table:table-cell table:style-name="ce32" office:value-type="string">
            <text:p>PROSECUZIONE INSERIMENTO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4-01">
            <text:p>2014-04-01</text:p>
          </table:table-cell>
          <table:table-cell table:style-name="ce55" office:value-type="date" office:date-value="2014-06-30">
            <text:p>2014-06-30</text:p>
          </table:table-cell>
          <table:table-cell table:number-columns-repeated="2" table:style-name="ce65" office:value-type="float" office:value="6441.89">
            <text:p>6441,89</text:p>
          </table:table-cell>
          <table:table-cell table:style-name="ce79" office:value-type="string">
            <text:p>07628390010</text:p>
          </table:table-cell>
          <table:table-cell office:value-type="string">
            <text:p>COOP. CRISALIDE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0" office:value-type="string">
            <text:p>2014</text:p>
          </table:table-cell>
          <table:table-cell table:style-name="ce1" office:value-type="string">
            <text:p>Z530EAD834</text:p>
          </table:table-cell>
          <table:table-cell table:style-name="ce32" office:value-type="string">
            <text:p>INSERIMENTO DIURNO DELLE MINORI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3-24">
            <text:p>2014-03-24</text:p>
          </table:table-cell>
          <table:table-cell table:style-name="ce55" office:value-type="date" office:date-value="2014-06-30">
            <text:p>2014-06-30</text:p>
          </table:table-cell>
          <table:table-cell table:style-name="ce63" office:value-type="string">
            <text:p>11112,00</text:p>
          </table:table-cell>
          <table:table-cell table:style-name="ce65" office:value-type="float" office:value="10192">
            <text:p>10192,00</text:p>
          </table:table-cell>
          <table:table-cell table:style-name="ce79" office:value-type="string">
            <text:p>07628390010</text:p>
          </table:table-cell>
          <table:table-cell office:value-type="string">
            <text:p>COOP. CRISALIDE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0" office:value-type="string">
            <text:p>2014</text:p>
          </table:table-cell>
          <table:table-cell table:style-name="ce5" office:value-type="string">
            <text:p>Z2B0EA7B10</text:p>
          </table:table-cell>
          <table:table-cell table:style-name="ce32" office:value-type="string">
            <text:p>PROSECUZIONE INSERIMENTO DI N. 4 MINORI (DI CUI 2 DISABILI) IN CENTRI DIURNI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4-01">
            <text:p>2014-04-01</text:p>
          </table:table-cell>
          <table:table-cell table:style-name="ce55" office:value-type="date" office:date-value="2014-06-30">
            <text:p>2014-06-30</text:p>
          </table:table-cell>
          <table:table-cell table:style-name="ce63" office:value-type="string">
            <text:p>2301,00</text:p>
          </table:table-cell>
          <table:table-cell table:style-name="ce65" office:value-type="float" office:value="2124">
            <text:p>2124,00</text:p>
          </table:table-cell>
          <table:table-cell table:style-name="ce79" office:value-type="string">
            <text:p>07628390010</text:p>
          </table:table-cell>
          <table:table-cell office:value-type="string">
            <text:p>COOP. CRISALIDE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0" office:value-type="string">
            <text:p>2014</text:p>
          </table:table-cell>
          <table:table-cell table:style-name="ce5" office:value-type="string">
            <text:p>Z2B0EA7B10</text:p>
          </table:table-cell>
          <table:table-cell table:style-name="ce32" office:value-type="string">
            <text:p>PROSECUZIONE INSERIMENTO DI N. 4 MINORI (DI CUI 2 DISABILI) IN CENTRI DIURNI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4-01">
            <text:p>2014-04-01</text:p>
          </table:table-cell>
          <table:table-cell table:style-name="ce55" office:value-type="date" office:date-value="2014-06-30">
            <text:p>2014-06-30</text:p>
          </table:table-cell>
          <table:table-cell table:style-name="ce63" office:value-type="string">
            <text:p>2736,5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7628390010</text:p>
          </table:table-cell>
          <table:table-cell office:value-type="string">
            <text:p>COOP. CRISALIDE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C90EA7A82</text:p>
          </table:table-cell>
          <table:table-cell table:style-name="ce32" office:value-type="string">
            <text:p>PROSECUZIONE INSERIMENTO DI N. 4 MINORI (DI CUI 2 DISABILI) IN CENTRI DIURNI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4-01">
            <text:p>2014-04-01</text:p>
          </table:table-cell>
          <table:table-cell table:style-name="ce55" office:value-type="date" office:date-value="2014-06-30">
            <text:p>2014-06-30</text:p>
          </table:table-cell>
          <table:table-cell table:style-name="ce63" office:value-type="string">
            <text:p>624,00</text:p>
          </table:table-cell>
          <table:table-cell table:style-name="ce65" office:value-type="float" office:value="576">
            <text:p>576,00</text:p>
          </table:table-cell>
          <table:table-cell table:style-name="ce79" office:value-type="string">
            <text:p>92513180015</text:p>
          </table:table-cell>
          <table:table-cell office:value-type="string">
            <text:p>ASS. UNA CASA PER GLI AMICI DI FRANCESC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AC0EA7B22</text:p>
          </table:table-cell>
          <table:table-cell table:style-name="ce32" office:value-type="string">
            <text:p>PROSECUZIONE INSERIMENTO DI N. 4 MINORI (DI CUI 2 DISABILI) IN CENTRI DIURNI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4-01">
            <text:p>2014-04-01</text:p>
          </table:table-cell>
          <table:table-cell table:style-name="ce55" office:value-type="date" office:date-value="2014-06-30">
            <text:p>2014-06-30</text:p>
          </table:table-cell>
          <table:table-cell table:style-name="ce63" office:value-type="string">
            <text:p>975,00</text:p>
          </table:table-cell>
          <table:table-cell table:style-name="ce65" office:value-type="float" office:value="598">
            <text:p>598,00</text:p>
          </table:table-cell>
          <table:table-cell table:style-name="ce22" office:value-type="string">
            <text:p>03982610010</text:p>
          </table:table-cell>
          <table:table-cell office:value-type="string">
            <text:p>LA TENDA COMUNITA' ALLOGGI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560EA79E8</text:p>
          </table:table-cell>
          <table:table-cell table:style-name="ce32" office:value-type="string">
            <text:p>PROSECUZIONE INSERIMENTO DI N. 3 NUCLEI FAMIGLIARI IN STRUTTURE DIVERSE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4-01">
            <text:p>2014-04-01</text:p>
          </table:table-cell>
          <table:table-cell table:style-name="ce55" office:value-type="date" office:date-value="2014-06-30">
            <text:p>2014-06-30</text:p>
          </table:table-cell>
          <table:table-cell table:style-name="ce63" office:value-type="string">
            <text:p>20020,00</text:p>
          </table:table-cell>
          <table:table-cell table:style-name="ce65" office:value-type="float" office:value="13420">
            <text:p>13420,00</text:p>
          </table:table-cell>
          <table:table-cell table:style-name="ce79" office:value-type="string">
            <text:p>97579810017</text:p>
          </table:table-cell>
          <table:table-cell office:value-type="string">
            <text:p>ASSOCIAZIONE DONNE &amp; FUTURO O.N.L.U.S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3A0EA7A34</text:p>
          </table:table-cell>
          <table:table-cell table:style-name="ce32" office:value-type="string">
            <text:p>PROSECUZIONE INSERIMENTO DI N. 3 NUCLEI FAMIGLIARI IN STRUTTURE DIVERSE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4-01">
            <text:p>2014-04-01</text:p>
          </table:table-cell>
          <table:table-cell table:style-name="ce55" office:value-type="date" office:date-value="2014-06-30">
            <text:p>2014-06-30</text:p>
          </table:table-cell>
          <table:table-cell table:style-name="ce63" office:value-type="string">
            <text:p>5451,00</text:p>
          </table:table-cell>
          <table:table-cell table:style-name="ce65" office:value-type="float" office:value="5451">
            <text:p>5451,00</text:p>
          </table:table-cell>
          <table:table-cell table:style-name="ce79" office:value-type="string">
            <text:p>01879950010</text:p>
          </table:table-cell>
          <table:table-cell office:value-type="string">
            <text:p>FONDAZIONE DIFESA FANCIULLI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AF0EA7A5D</text:p>
          </table:table-cell>
          <table:table-cell table:style-name="ce32" office:value-type="string">
            <text:p>PROSECUZIONE INSERIMENTO DI N. 3 NUCLEI FAMIGLIARI IN STRUTTURE DIVERSE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4-01">
            <text:p>2014-04-01</text:p>
          </table:table-cell>
          <table:table-cell table:style-name="ce55" office:value-type="date" office:date-value="2014-06-30">
            <text:p>2014-06-30</text:p>
          </table:table-cell>
          <table:table-cell table:style-name="ce63" office:value-type="string">
            <text:p>20307,29</text:p>
          </table:table-cell>
          <table:table-cell table:style-name="ce65" office:value-type="float" office:value="23764.04">
            <text:p>23764,04</text:p>
          </table:table-cell>
          <table:table-cell table:style-name="ce79" office:value-type="string">
            <text:p>07343210014</text:p>
          </table:table-cell>
          <table:table-cell office:value-type="string">
            <text:p>GRUPPO ARCO S.C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5C0EA7895</text:p>
          </table:table-cell>
          <table:table-cell table:style-name="ce1" office:value-type="string">
            <text:p>PROSECUZIONE INSERIMENTO DI N. 12 MINORI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4-01">
            <text:p>2014-04-01</text:p>
          </table:table-cell>
          <table:table-cell table:style-name="ce55" office:value-type="date" office:date-value="2014-06-30">
            <text:p>2014-06-30</text:p>
          </table:table-cell>
          <table:table-cell table:style-name="ce63" office:value-type="string">
            <text:p>18898,88</text:p>
          </table:table-cell>
          <table:table-cell table:style-name="ce65" office:value-type="float" office:value="18898.88">
            <text:p>18898,88</text:p>
          </table:table-cell>
          <table:table-cell table:style-name="ce22" office:value-type="string">
            <text:p>03982610010</text:p>
          </table:table-cell>
          <table:table-cell office:value-type="string">
            <text:p>LA TENDA COMUNITA' ALLOGGI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C90EA7987</text:p>
          </table:table-cell>
          <table:table-cell table:style-name="ce1" office:value-type="string">
            <text:p>PROSECUZIONE INSERIMENTO DI N. 12 MINORI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4-01">
            <text:p>2014-04-01</text:p>
          </table:table-cell>
          <table:table-cell table:style-name="ce55" office:value-type="date" office:date-value="2014-06-30">
            <text:p>2014-06-30</text:p>
          </table:table-cell>
          <table:table-cell table:style-name="ce63" office:value-type="string">
            <text:p>25834,50</text:p>
          </table:table-cell>
          <table:table-cell table:style-name="ce65" office:value-type="float" office:value="25834.5">
            <text:p>25834,50</text:p>
          </table:table-cell>
          <table:table-cell table:style-name="ce79" office:value-type="string">
            <text:p>07628390010</text:p>
          </table:table-cell>
          <table:table-cell office:value-type="string">
            <text:p>COOP. CRISALIDE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F70EA792E</text:p>
          </table:table-cell>
          <table:table-cell table:style-name="ce1" office:value-type="string">
            <text:p>PROSECUZIONE INSERIMENTO DI N. 12 MINORI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4-01">
            <text:p>2014-04-01</text:p>
          </table:table-cell>
          <table:table-cell table:style-name="ce55" office:value-type="date" office:date-value="2014-06-30">
            <text:p>2014-06-30</text:p>
          </table:table-cell>
          <table:table-cell table:style-name="ce63" office:value-type="string">
            <text:p>6643,00</text:p>
          </table:table-cell>
          <table:table-cell table:style-name="ce65" office:value-type="float" office:value="4453">
            <text:p>4453,00</text:p>
          </table:table-cell>
          <table:table-cell table:style-name="ce79" office:value-type="string">
            <text:p>07343210014</text:p>
          </table:table-cell>
          <table:table-cell office:value-type="string">
            <text:p>GRUPPO ARCO S.C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760EA78BA</text:p>
          </table:table-cell>
          <table:table-cell table:style-name="ce1" office:value-type="string">
            <text:p>PROSECUZIONE INSERIMENTO DI N. 12 MINORI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4-01">
            <text:p>2014-04-01</text:p>
          </table:table-cell>
          <table:table-cell table:style-name="ce55" office:value-type="date" office:date-value="2014-06-30">
            <text:p>2014-06-30</text:p>
          </table:table-cell>
          <table:table-cell table:style-name="ce63" office:value-type="string">
            <text:p>10914,54</text:p>
          </table:table-cell>
          <table:table-cell table:style-name="ce65" office:value-type="float" office:value="10914.54">
            <text:p>10914,54</text:p>
          </table:table-cell>
          <table:table-cell table:style-name="ce79" office:value-type="string">
            <text:p>03747970014</text:p>
          </table:table-cell>
          <table:table-cell office:value-type="string">
            <text:p>COOPERATIVA ANIMAZIONE VALDOCCO S.C.S. O.N.L.U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6A0EA796A</text:p>
          </table:table-cell>
          <table:table-cell table:style-name="ce1" office:value-type="string">
            <text:p>PROSECUZIONE INSERIMENTO DI N. 12 MINORI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4-01">
            <text:p>2014-04-01</text:p>
          </table:table-cell>
          <table:table-cell table:style-name="ce55" office:value-type="date" office:date-value="2014-06-30">
            <text:p>2014-06-30</text:p>
          </table:table-cell>
          <table:table-cell table:style-name="ce63" office:value-type="string">
            <text:p>3945,00</text:p>
          </table:table-cell>
          <table:table-cell table:style-name="ce65" office:value-type="float" office:value="5001">
            <text:p>5001,00</text:p>
          </table:table-cell>
          <table:table-cell table:style-name="ce79" office:value-type="string">
            <text:p>02370510014</text:p>
          </table:table-cell>
          <table:table-cell office:value-type="string">
            <text:p>ASS. CASA NOSTR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AE0EA791D</text:p>
          </table:table-cell>
          <table:table-cell table:style-name="ce1" office:value-type="string">
            <text:p>PROSECUZIONE INSERIMENTO DI N. 12 MINORI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4-01">
            <text:p>2014-04-01</text:p>
          </table:table-cell>
          <table:table-cell table:style-name="ce55" office:value-type="date" office:date-value="2014-06-30">
            <text:p>2014-06-30</text:p>
          </table:table-cell>
          <table:table-cell table:style-name="ce63" office:value-type="string">
            <text:p>5955,04</text:p>
          </table:table-cell>
          <table:table-cell table:style-name="ce65" office:value-type="float" office:value="5955.04">
            <text:p>5955,04</text:p>
          </table:table-cell>
          <table:table-cell table:style-name="ce79" office:value-type="string">
            <text:p>05396780016</text:p>
          </table:table-cell>
          <table:table-cell office:value-type="string">
            <text:p>COOP. PARADIGM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4D0EA7876</text:p>
          </table:table-cell>
          <table:table-cell table:style-name="ce1" office:value-type="string">
            <text:p>PROSECUZIONE INSERIMENTO DI N. 12 MINORI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4-01">
            <text:p>2014-04-01</text:p>
          </table:table-cell>
          <table:table-cell table:style-name="ce55" office:value-type="date" office:date-value="2014-06-30">
            <text:p>2014-06-30</text:p>
          </table:table-cell>
          <table:table-cell table:style-name="ce63" office:value-type="string">
            <text:p>3050,00</text:p>
          </table:table-cell>
          <table:table-cell table:style-name="ce65" office:value-type="float" office:value="3050">
            <text:p>3050,00</text:p>
          </table:table-cell>
          <table:table-cell table:style-name="ce79" office:value-type="string">
            <text:p>90019750018</text:p>
          </table:table-cell>
          <table:table-cell office:value-type="string">
            <text:p>HESED CASA FAMIGLI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020EA78D6</text:p>
          </table:table-cell>
          <table:table-cell table:style-name="ce1" office:value-type="string">
            <text:p>PROSECUZIONE INSERIMENTO DI N. 12 MINORI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4-01">
            <text:p>2014-04-01</text:p>
          </table:table-cell>
          <table:table-cell table:style-name="ce55" office:value-type="date" office:date-value="2014-06-30">
            <text:p>2014-06-30</text:p>
          </table:table-cell>
          <table:table-cell table:style-name="ce63" office:value-type="string">
            <text:p>8918,00</text:p>
          </table:table-cell>
          <table:table-cell table:style-name="ce65" office:value-type="float" office:value="8918">
            <text:p>8918,00</text:p>
          </table:table-cell>
          <table:table-cell table:style-name="ce79" office:value-type="string">
            <text:p>01448260032</text:p>
          </table:table-cell>
          <table:table-cell office:value-type="string">
            <text:p>COOPERATIVA SOCIALE ONLUS LA TERRA PROMESSA 2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330EA794C</text:p>
          </table:table-cell>
          <table:table-cell table:style-name="ce1" office:value-type="string">
            <text:p>PROSECUZIONE INSERIMENTO DI N. 12 MINORI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4-01">
            <text:p>2014-04-01</text:p>
          </table:table-cell>
          <table:table-cell table:style-name="ce55" office:value-type="date" office:date-value="2014-06-30">
            <text:p>2014-06-30</text:p>
          </table:table-cell>
          <table:table-cell table:style-name="ce63" office:value-type="string">
            <text:p>6552,00</text:p>
          </table:table-cell>
          <table:table-cell table:style-name="ce65" office:value-type="float" office:value="6552">
            <text:p>6552,00</text:p>
          </table:table-cell>
          <table:table-cell table:style-name="ce79" office:value-type="string">
            <text:p>05569090011</text:p>
          </table:table-cell>
          <table:table-cell office:value-type="string">
            <text:p>COOP MIRAFIORI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4</text:p>
          </table:table-cell>
          <table:table-cell table:style-name="ce1" office:value-type="string">
            <text:p>Z640E21979</text:p>
          </table:table-cell>
          <table:table-cell table:style-name="ce32" office:value-type="string">
            <text:p>PROSECUZIONE INSERIMENTO IN RESIDENCE DI UTENTI TEMPORANEAMENTE PRIVI DI ADEGUATA SISTEMAZIONE ABITATIVA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3-01</text:p>
          </table:table-cell>
          <table:table-cell table:style-name="ce6" office:value-type="string">
            <text:p>2014-03-31</text:p>
          </table:table-cell>
          <table:table-cell table:style-name="ce61" office:value-type="string">
            <text:p>394,23</text:p>
          </table:table-cell>
          <table:table-cell table:style-name="ce65" office:value-type="float" office:value="1716.38">
            <text:p>1716,38</text:p>
          </table:table-cell>
          <table:table-cell table:style-name="ce22" office:value-type="string">
            <text:p>09740480018</text:p>
          </table:table-cell>
          <table:table-cell office:value-type="string">
            <text:p>RESIDENCE LA COLLINA - VAEL SRL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4</text:p>
          </table:table-cell>
          <table:table-cell table:style-name="ce1" office:value-type="string">
            <text:p>Z0F0EE9862</text:p>
          </table:table-cell>
          <table:table-cell table:style-name="ce1" office:value-type="string">
            <text:p>GARANZIA ASSICURATIVA RAMO ELETTRONICA</text:p>
          </table:table-cell>
          <table:table-cell table:style-name="ce1" office:value-type="string">
            <text:p>23-AFFIDAMENTO IN ECONOMIA - AFFIDAMENTO DIRETTO</text:p>
          </table:table-cell>
          <table:table-cell table:style-name="ce38" office:value-type="string">
            <text:p>2014-01-01</text:p>
          </table:table-cell>
          <table:table-cell table:style-name="ce6" office:value-type="string">
            <text:p>2014-12-31</text:p>
          </table:table-cell>
          <table:table-cell table:style-name="ce63" office:value-type="string">
            <text:p>2128,00</text:p>
          </table:table-cell>
          <table:table-cell table:style-name="ce65" office:value-type="float" office:value="2128">
            <text:p>2128,00</text:p>
          </table:table-cell>
          <table:table-cell table:style-name="ce22" office:value-type="string">
            <text:p>11274970158</text:p>
          </table:table-cell>
          <table:table-cell office:value-type="string">
            <text:p>AON SP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690E219D7</text:p>
          </table:table-cell>
          <table:table-cell table:style-name="ce1" office:value-type="string">
            <text:p>INSERIMENTO IN RESIDENCE DI NUCLEI FAMIGLIARI TEMPORANEAMENTE PRIVI DI ADEGUATA SISTEMAZIONE ABITATIVA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2-01</text:p>
          </table:table-cell>
          <table:table-cell table:style-name="ce1" office:value-type="string">
            <text:p>2014-04-30</text:p>
          </table:table-cell>
          <table:table-cell table:style-name="ce63" office:value-type="string">
            <text:p>1039,99</text:p>
          </table:table-cell>
          <table:table-cell table:style-name="ce65" office:value-type="float" office:value="1039.99">
            <text:p>1039,99</text:p>
          </table:table-cell>
          <table:table-cell table:style-name="ce22" office:value-type="string">
            <text:p>09740480018</text:p>
          </table:table-cell>
          <table:table-cell office:value-type="string">
            <text:p>VAEL S.R.L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150E219C0</text:p>
          </table:table-cell>
          <table:table-cell table:style-name="ce1" office:value-type="string">
            <text:p>INSERIMENTO IN RESIDENCE DI NUCLEI FAMIGLIARI TEMPORANEAMENTE PRIVI DI ADEGUATA SISTEMAZIONE ABITATIVA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2-01</text:p>
          </table:table-cell>
          <table:table-cell table:style-name="ce1" office:value-type="string">
            <text:p>2014-04-30</text:p>
          </table:table-cell>
          <table:table-cell table:style-name="ce63" office:value-type="string">
            <text:p>2250,01</text:p>
          </table:table-cell>
          <table:table-cell table:style-name="ce65" office:value-type="float" office:value="2250.01">
            <text:p>2250,01</text:p>
          </table:table-cell>
          <table:table-cell table:style-name="ce22" office:value-type="string">
            <text:p>09740480018</text:p>
          </table:table-cell>
          <table:table-cell office:value-type="string">
            <text:p>VAEL S.R.L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2942124D84</text:p>
          </table:table-cell>
          <table:table-cell table:style-name="ce1" office:value-type="string">
            <text:p>SERVIZIO RELATIVO ALLE ATTIVITA’ DELLO SPORTELLO STRANIERI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1-01">
            <text:p>2014-01-01</text:p>
          </table:table-cell>
          <table:table-cell table:style-name="ce55" office:value-type="date" office:date-value="2014-06-30">
            <text:p>2014-06-30</text:p>
          </table:table-cell>
          <table:table-cell table:style-name="ce63" office:value-type="string">
            <text:p>3116,38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97539010013</text:p>
          </table:table-cell>
          <table:table-cell office:value-type="string">
            <text:p>ASS. CULTURALE MULTIETNICA HARAMBE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F20D6A1FC</text:p>
          </table:table-cell>
          <table:table-cell table:style-name="ce1" office:value-type="string">
            <text:p>SERVIZIO PASTI PER UTENTI CDI DI BORGARO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1-01">
            <text:p>2014-01-01</text:p>
          </table:table-cell>
          <table:table-cell table:style-name="ce55" office:value-type="date" office:date-value="2014-03-30">
            <text:p>2014-03-30</text:p>
          </table:table-cell>
          <table:table-cell table:style-name="ce63" office:value-type="string">
            <text:p>1075,80</text:p>
          </table:table-cell>
          <table:table-cell table:style-name="ce65" office:value-type="float" office:value="1075.8">
            <text:p>1075,80</text:p>
          </table:table-cell>
          <table:table-cell table:style-name="ce22" office:value-type="string">
            <text:p>09256430019</text:p>
          </table:table-cell>
          <table:table-cell office:value-type="string">
            <text:p>TIFFANY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300D6A2A4</text:p>
          </table:table-cell>
          <table:table-cell table:style-name="ce1" office:value-type="string">
            <text:p>SERVIZIO PASTI PER UTENTI CDI DI BORGARO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1-01">
            <text:p>2014-01-01</text:p>
          </table:table-cell>
          <table:table-cell table:style-name="ce55" office:value-type="date" office:date-value="2014-03-30">
            <text:p>2014-03-30</text:p>
          </table:table-cell>
          <table:table-cell table:style-name="ce63" office:value-type="string">
            <text:p>1859,29</text:p>
          </table:table-cell>
          <table:table-cell table:style-name="ce65" office:value-type="float" office:value="1859.29">
            <text:p>1859,29</text:p>
          </table:table-cell>
          <table:table-cell table:style-name="ce22" office:value-type="string">
            <text:p>06686320018</text:p>
          </table:table-cell>
          <table:table-cell office:value-type="string">
            <text:p>CHICO LOCO BAR TRATTORI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15C0D6A518</text:p>
          </table:table-cell>
          <table:table-cell table:style-name="ce1" office:value-type="string">
            <text:p>SERVIZIO PASTI PER UTENTI CDI DI BORGARO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1-01">
            <text:p>2014-01-01</text:p>
          </table:table-cell>
          <table:table-cell table:style-name="ce55" office:value-type="date" office:date-value="2014-03-30">
            <text:p>2014-03-30</text:p>
          </table:table-cell>
          <table:table-cell table:style-name="ce63" office:value-type="string">
            <text:p>1579,00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10843640011</text:p>
          </table:table-cell>
          <table:table-cell office:value-type="string">
            <text:p>JUMP 2013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6D0D6A365</text:p>
          </table:table-cell>
          <table:table-cell table:style-name="ce1" office:value-type="string">
            <text:p>SERVIZIO PASTI PER UTENTI CDI DI BORGARO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1-01">
            <text:p>2014-01-01</text:p>
          </table:table-cell>
          <table:table-cell table:style-name="ce55" office:value-type="date" office:date-value="2014-03-30">
            <text:p>2014-03-30</text:p>
          </table:table-cell>
          <table:table-cell table:style-name="ce63" office:value-type="string">
            <text:p>230,00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9695190018</text:p>
          </table:table-cell>
          <table:table-cell office:value-type="string">
            <text:p>IL RIFUGI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7250D6A58F</text:p>
          </table:table-cell>
          <table:table-cell table:style-name="ce1" office:value-type="string">
            <text:p>SERVIZIO PASTI PER UTENTI CDI DI BORGARO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1-01">
            <text:p>2014-01-01</text:p>
          </table:table-cell>
          <table:table-cell table:style-name="ce55" office:value-type="date" office:date-value="2014-03-30">
            <text:p>2014-03-30</text:p>
          </table:table-cell>
          <table:table-cell table:style-name="ce63" office:value-type="string">
            <text:p>1337,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7285680018</text:p>
          </table:table-cell>
          <table:table-cell office:value-type="string">
            <text:p>COOP. IPPOGRIF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71C0D6A613</text:p>
          </table:table-cell>
          <table:table-cell table:style-name="ce1" office:value-type="string">
            <text:p>SERVIZIO PASTI PER UTENTI CDI DI BORGARO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1-01">
            <text:p>2014-01-01</text:p>
          </table:table-cell>
          <table:table-cell table:style-name="ce55" office:value-type="date" office:date-value="2014-03-30">
            <text:p>2014-03-30</text:p>
          </table:table-cell>
          <table:table-cell table:style-name="ce63" office:value-type="string">
            <text:p>1421,00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10799470017</text:p>
          </table:table-cell>
          <table:table-cell office:value-type="string">
            <text:p>DOCK'S RESTAURANT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B80D6A6F1</text:p>
          </table:table-cell>
          <table:table-cell table:style-name="ce1" office:value-type="string">
            <text:p>SERVIZIO PASTI PER UTENTI CDI DI BORGARO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1-01">
            <text:p>2014-01-01</text:p>
          </table:table-cell>
          <table:table-cell table:style-name="ce55" office:value-type="date" office:date-value="2014-03-30">
            <text:p>2014-03-30</text:p>
          </table:table-cell>
          <table:table-cell table:style-name="ce63" office:value-type="string">
            <text:p>1098,00</text:p>
          </table:table-cell>
          <table:table-cell table:style-name="ce65" office:value-type="float" office:value="1098">
            <text:p>1098,00</text:p>
          </table:table-cell>
          <table:table-cell table:style-name="ce22" office:value-type="string">
            <text:p>09943120015</text:p>
          </table:table-cell>
          <table:table-cell office:value-type="string">
            <text:p>COOP AGRICOLA DI CONSUMO TRATTORIA TRIPOLI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570D6A745</text:p>
          </table:table-cell>
          <table:table-cell table:style-name="ce1" office:value-type="string">
            <text:p>SERVIZIO PASTI PER UTENTI CDI DI BORGARO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1-01">
            <text:p>2014-01-01</text:p>
          </table:table-cell>
          <table:table-cell table:style-name="ce55" office:value-type="date" office:date-value="2014-03-30">
            <text:p>2014-03-30</text:p>
          </table:table-cell>
          <table:table-cell table:style-name="ce63" office:value-type="string">
            <text:p>0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10284890018</text:p>
          </table:table-cell>
          <table:table-cell office:value-type="string">
            <text:p>PIZZERIA GASTRONOMIA GASTER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4</text:p>
          </table:table-cell>
          <table:table-cell table:style-name="ce1" office:value-type="string">
            <text:p>ZB10F0B620</text:p>
          </table:table-cell>
          <table:table-cell table:style-name="ce1" office:value-type="string">
            <text:p>SERVIZIO DI SMONTAGGIO/MONTAGGIO, EQUILIBRATURA E RIPARAZIONE <text:s/>PNEUMATICI PER GLI AUTOMEZZI DEL CONSORZIO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1-01">
            <text:p>2014-01-01</text:p>
          </table:table-cell>
          <table:table-cell table:style-name="ce55" office:value-type="date" office:date-value="2014-12-31">
            <text:p>2014-12-31</text:p>
          </table:table-cell>
          <table:table-cell table:style-name="ce63" office:value-type="string">
            <text:p>819,67</text:p>
          </table:table-cell>
          <table:table-cell table:style-name="ce65" office:value-type="float" office:value="420">
            <text:p>420,00</text:p>
          </table:table-cell>
          <table:table-cell table:style-name="ce80" office:value-type="string">
            <text:p>02146540014</text:p>
          </table:table-cell>
          <table:table-cell office:value-type="string">
            <text:p>LUPO SERGI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28042F19C</text:p>
          </table:table-cell>
          <table:table-cell table:style-name="ce1" office:value-type="string">
            <text:p>SERVIZIO DI MANUTENZIONE MECCANICA (LOTTO N. 1) E DI CARROZZERIA (LOTTO N. 2) DEGLI AUTOMEZZI DEL CONSORZIO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5-01</text:p>
          </table:table-cell>
          <table:table-cell table:style-name="ce1" office:value-type="string">
            <text:p>2014-06-30</text:p>
          </table:table-cell>
          <table:table-cell table:style-name="ce63" office:value-type="string">
            <text:p>409,84</text:p>
          </table:table-cell>
          <table:table-cell table:style-name="ce65" office:value-type="float" office:value="777.42">
            <text:p>777,42</text:p>
          </table:table-cell>
          <table:table-cell table:style-name="ce79" office:value-type="string">
            <text:p>09382490010</text:p>
          </table:table-cell>
          <table:table-cell office:value-type="string">
            <text:p>OME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28042F19C</text:p>
          </table:table-cell>
          <table:table-cell table:style-name="ce1" office:value-type="string">
            <text:p>SERVIZIO DI MANUTENZIONE MECCANICA (LOTTO N. 1) E DI CARROZZERIA (LOTTO N. 2) DEGLI AUTOMEZZI DEL CONSORZIO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5-01</text:p>
          </table:table-cell>
          <table:table-cell table:style-name="ce1" office:value-type="string">
            <text:p>2014-06-30</text:p>
          </table:table-cell>
          <table:table-cell table:style-name="ce63" office:value-type="string">
            <text:p>409,84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4915260014</text:p>
          </table:table-cell>
          <table:table-cell office:value-type="string">
            <text:p>UMORETT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AF0F1C046</text:p>
          </table:table-cell>
          <table:table-cell table:style-name="ce32" office:value-type="string">
            <text:p>EREDITA' MACARIO PIERO – AFFIDAMENTO INCARICO A NOTAIO PER REDAZIONE ATTO DI ACCETTAZIONE DELL'EREDITA' CON BENEFICIO D'INVENTARIO E ATTO DI INVENTARIO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1-01">
            <text:p>2014-01-01</text:p>
          </table:table-cell>
          <table:table-cell table:style-name="ce55" office:value-type="date" office:date-value="2014-12-31">
            <text:p>2014-12-31</text:p>
          </table:table-cell>
          <table:table-cell table:style-name="ce63" office:value-type="string">
            <text:p>3084,00</text:p>
          </table:table-cell>
          <table:table-cell table:style-name="ce65" office:value-type="float" office:value="3084">
            <text:p>3084,00</text:p>
          </table:table-cell>
          <table:table-cell table:style-name="ce79" office:value-type="string">
            <text:p>PLCRFL72C45D810V</text:p>
          </table:table-cell>
          <table:table-cell office:value-type="string">
            <text:p>CAPPELLI POLI RAFFAELL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270341BFC</text:p>
          </table:table-cell>
          <table:table-cell table:style-name="ce32" office:value-type="string">
            <text:p>SERVIZIO DI REALIZZAZIONE LABORATORI DI MANUALITA’ A FAVORE DEGLI UTENTI DEI CENTRI DIURNI INTEGRAT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5-01</text:p>
          </table:table-cell>
          <table:table-cell table:style-name="ce1" office:value-type="string">
            <text:p>2014-05-31</text:p>
          </table:table-cell>
          <table:table-cell table:style-name="ce63" office:value-type="string">
            <text:p>1290,60</text:p>
          </table:table-cell>
          <table:table-cell table:style-name="ce65" office:value-type="float" office:value="0">
            <text:p>0,00</text:p>
          </table:table-cell>
          <table:table-cell table:style-name="ce5" office:value-type="string">
            <text:p>04435240017</text:p>
          </table:table-cell>
          <table:table-cell office:value-type="string">
            <text:p>DALLA STESSA PARTE COOP SOCIALE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<text:s/>ZF20F1919F</text:p>
          </table:table-cell>
          <table:table-cell table:style-name="ce32" office:value-type="string">
            <text:p>SERVIZIO DI MANUTENZIONE CENTRALE TERMICA DEI CENTRI DIURNI INTEGRATI “LA COCCINELLA” DI MATHI C.SE E “LA RUGIADA” DI CIRIE’ E DELLA SEDE TERRITORIALE N. 5 DI ROBASSOMERO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4-01</text:p>
          </table:table-cell>
          <table:table-cell table:style-name="ce1" office:value-type="string">
            <text:p>2015-03-31</text:p>
          </table:table-cell>
          <table:table-cell table:style-name="ce63" office:value-type="string">
            <text:p>990,00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4473680017</text:p>
          </table:table-cell>
          <table:table-cell office:value-type="string">
            <text:p>TERMOTECNICA FUTURA SNC DI BODOIRA 6 C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NON DOVUTO</text:p>
          </table:table-cell>
          <table:table-cell table:style-name="ce32" office:value-type="string">
            <text:p>ABBONAMENTO A <text:s/>ITALIA OGGI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1-01">
            <text:p>2014-01-01</text:p>
          </table:table-cell>
          <table:table-cell table:style-name="ce55" office:value-type="date" office:date-value="2014-12-31">
            <text:p>2014-12-31</text:p>
          </table:table-cell>
          <table:table-cell table:style-name="ce63" office:value-type="string">
            <text:p>319,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10277500152</text:p>
          </table:table-cell>
          <table:table-cell office:value-type="string">
            <text:p>ITALIA OGGI EDITORI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NON DOVUTO</text:p>
          </table:table-cell>
          <table:table-cell table:style-name="ce32" office:value-type="string">
            <text:p>INSERIMENTO DEL MINORE <text:s/>IN COMUNITA’ RIABILITATIVA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5-01">
            <text:p>2014-05-01</text:p>
          </table:table-cell>
          <table:table-cell table:style-name="ce55" office:value-type="date" office:date-value="2014-09-30">
            <text:p>2014-09-30</text:p>
          </table:table-cell>
          <table:table-cell table:style-name="ce63" office:value-type="string">
            <text:p>8417,25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0524480308</text:p>
          </table:table-cell>
          <table:table-cell office:value-type="string">
            <text:p>ORIZZONTI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E20A1A2D9</text:p>
          </table:table-cell>
          <table:table-cell table:style-name="ce32" office:value-type="string">
            <text:p>ADESIONE ALLA CONVENZIONE CONSIP PER LA FORNITURA DI CARBURANTE PER AUTOTRAZIONE MEDIANTE BUONI ACQUISTO E DEI SERVIZI CONNESSI PER LE PUBBLICHE AMMINISTRAZIONI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1-01">
            <text:p>2014-01-01</text:p>
          </table:table-cell>
          <table:table-cell table:style-name="ce55" office:value-type="date" office:date-value="2014-12-31">
            <text:p>2014-12-31</text:p>
          </table:table-cell>
          <table:table-cell table:style-name="ce63" office:value-type="string">
            <text:p>23076,92</text:p>
          </table:table-cell>
          <table:table-cell table:style-name="ce65" office:value-type="float" office:value="0">
            <text:p>0,00</text:p>
          </table:table-cell>
          <table:table-cell table:style-name="ce5" office:value-type="string">
            <text:p>00905811006</text:p>
          </table:table-cell>
          <table:table-cell office:value-type="string">
            <text:p>ENI SP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470EDFAEA</text:p>
          </table:table-cell>
          <table:table-cell table:style-name="ce32" office:value-type="string">
            <text:p>SERVIZIO DI TELESOCCORSO E ASSISTENZA PER PERSONE ANZIANE E DISABIL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6-01</text:p>
          </table:table-cell>
          <table:table-cell table:style-name="ce1" office:value-type="string">
            <text:p>2017-07-31</text:p>
          </table:table-cell>
          <table:table-cell table:style-name="ce63" office:value-type="string">
            <text:p>21786,00</text:p>
          </table:table-cell>
          <table:table-cell table:style-name="ce65" office:value-type="float" office:value="1350.06">
            <text:p>1350,06</text:p>
          </table:table-cell>
          <table:table-cell table:style-name="ce79" office:value-type="string">
            <text:p>07117430012</text:p>
          </table:table-cell>
          <table:table-cell office:value-type="string">
            <text:p>COOP CENTRO 24 ORE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880F4E09C</text:p>
          </table:table-cell>
          <table:table-cell table:style-name="ce32" office:value-type="string">
            <text:p>PROSECUZIONE INSERIMENTO IN RESIDENCE DI NUCLEO FAMIGLIARE TEMPORANEAMENTE PRIVO DI ADEGUATA SISTEMAZIONE ABITATIVA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5-01</text:p>
          </table:table-cell>
          <table:table-cell table:style-name="ce1" office:value-type="string">
            <text:p>2014-05-11</text:p>
          </table:table-cell>
          <table:table-cell table:style-name="ce63" office:value-type="string">
            <text:p>280,00</text:p>
          </table:table-cell>
          <table:table-cell table:style-name="ce65" office:value-type="float" office:value="280">
            <text:p>280,00</text:p>
          </table:table-cell>
          <table:table-cell table:style-name="ce79" office:value-type="string">
            <text:p>09740480018</text:p>
          </table:table-cell>
          <table:table-cell office:value-type="string">
            <text:p>VAEL SRL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D00F4E068</text:p>
          </table:table-cell>
          <table:table-cell table:style-name="ce32" office:value-type="string">
            <text:p>INSERIMENTO IN RESIDENCE DI <text:s/>UTENTI TEMPORANEAMENTE PRIVI DI ADEGUATA SISTEMAZIONE ABITATIVA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4-22</text:p>
          </table:table-cell>
          <table:table-cell table:style-name="ce1" office:value-type="string">
            <text:p>2014-06-30</text:p>
          </table:table-cell>
          <table:table-cell table:style-name="ce63" office:value-type="string">
            <text:p>2990,00</text:p>
          </table:table-cell>
          <table:table-cell table:style-name="ce65" office:value-type="float" office:value="2990">
            <text:p>2990,00</text:p>
          </table:table-cell>
          <table:table-cell table:style-name="ce79" office:value-type="string">
            <text:p>09740480018</text:p>
          </table:table-cell>
          <table:table-cell office:value-type="string">
            <text:p>VAEL SRL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A70F53C4E</text:p>
          </table:table-cell>
          <table:table-cell table:style-name="ce32" office:value-type="string">
            <text:p>SERVIZIO DI REALIZZAZIONE LABORATORI DI MANUALITA’ A FAVORE DEGLI UTENTI DEI CENTRI DIURNI INTEGRAT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6-01</text:p>
          </table:table-cell>
          <table:table-cell table:style-name="ce1" office:value-type="string">
            <text:p>2016-05-31</text:p>
          </table:table-cell>
          <table:table-cell table:style-name="ce63" office:value-type="string">
            <text:p>22365,20</text:p>
          </table:table-cell>
          <table:table-cell table:style-name="ce65" office:value-type="float" office:value="0">
            <text:p>0,00</text:p>
          </table:table-cell>
          <table:table-cell table:style-name="ce5" office:value-type="string">
            <text:p>04435240017</text:p>
          </table:table-cell>
          <table:table-cell office:value-type="string">
            <text:p>DALLA STESSA PARTE COOP SOCIALE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570F69861</text:p>
          </table:table-cell>
          <table:table-cell table:style-name="ce32" office:value-type="string">
            <text:p>CENTRALI TELEFONICHE DEL CONSORZIO – DISDETTA CONTRATTO LOCAZIONE OPERATIVA – RISCATTO APPARATI - <text:s/>AFFIDAMENTO SERVIZIO DI MANUTENZIONE E AGGIORNAMENTO SOFTWARE.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4-01</text:p>
          </table:table-cell>
          <table:table-cell table:style-name="ce1" office:value-type="string">
            <text:p>2014-06-30</text:p>
          </table:table-cell>
          <table:table-cell table:style-name="ce63" office:value-type="string">
            <text:p>7675,43</text:p>
          </table:table-cell>
          <table:table-cell table:style-name="ce65" office:value-type="float" office:value="0">
            <text:p>0,00</text:p>
          </table:table-cell>
          <table:table-cell table:style-name="ce5" office:value-type="string">
            <text:p>00488410010</text:p>
          </table:table-cell>
          <table:table-cell office:value-type="string">
            <text:p>TELECOM ITALI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D30E90C8C</text:p>
          </table:table-cell>
          <table:table-cell table:style-name="ce32" office:value-type="string">
            <text:p>SERVIZIO PASTI PER UTENTI CDI DI BORGARO - 2^ VARIAZIONE AGLI IMPEGNI DI SPESA DEL 2° TRIMESTRE.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4-01</text:p>
          </table:table-cell>
          <table:table-cell table:style-name="ce1" office:value-type="string">
            <text:p>2014-06-30</text:p>
          </table:table-cell>
          <table:table-cell table:style-name="ce63" office:value-type="string">
            <text:p>929,50</text:p>
          </table:table-cell>
          <table:table-cell table:style-name="ce65" office:value-type="float" office:value="620.9">
            <text:p>620,90</text:p>
          </table:table-cell>
          <table:table-cell table:style-name="ce22" office:value-type="string">
            <text:p>09256430019</text:p>
          </table:table-cell>
          <table:table-cell office:value-type="string">
            <text:p>TIFFANY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0F0E90CAA</text:p>
          </table:table-cell>
          <table:table-cell table:style-name="ce32" office:value-type="string">
            <text:p>SERVIZIO PASTI PER UTENTI CDI DI BORGARO - 2^ VARIAZIONE AGLI IMPEGNI DI SPESA DEL 2° TRIMESTRE.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4-01</text:p>
          </table:table-cell>
          <table:table-cell table:style-name="ce1" office:value-type="string">
            <text:p>2014-06-30</text:p>
          </table:table-cell>
          <table:table-cell table:style-name="ce63" office:value-type="string">
            <text:p>1352,00</text:p>
          </table:table-cell>
          <table:table-cell table:style-name="ce65" office:value-type="float" office:value="804.61">
            <text:p>804,61</text:p>
          </table:table-cell>
          <table:table-cell table:style-name="ce22" office:value-type="string">
            <text:p>06686320018</text:p>
          </table:table-cell>
          <table:table-cell office:value-type="string">
            <text:p>CHICO LOCO BAR TRATTORI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CE0E90D29</text:p>
          </table:table-cell>
          <table:table-cell table:style-name="ce32" office:value-type="string">
            <text:p>SERVIZIO PASTI PER UTENTI CDI DI BORGARO - 2^ VARIAZIONE AGLI IMPEGNI DI SPESA DEL 2° TRIMESTRE.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4-01</text:p>
          </table:table-cell>
          <table:table-cell table:style-name="ce1" office:value-type="string">
            <text:p>2014-06-30</text:p>
          </table:table-cell>
          <table:table-cell table:style-name="ce63" office:value-type="string">
            <text:p>1235,00</text:p>
          </table:table-cell>
          <table:table-cell table:style-name="ce65" office:value-type="float" office:value="860.57">
            <text:p>860,57</text:p>
          </table:table-cell>
          <table:table-cell table:style-name="ce22" office:value-type="string">
            <text:p>10843640011</text:p>
          </table:table-cell>
          <table:table-cell office:value-type="string">
            <text:p>JUMP 2013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C90E90CCB</text:p>
          </table:table-cell>
          <table:table-cell table:style-name="ce32" office:value-type="string">
            <text:p>SERVIZIO PASTI PER UTENTI CDI DI BORGARO - 2^ VARIAZIONE AGLI IMPEGNI DI SPESA DEL 2° TRIMESTRE.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4-01</text:p>
          </table:table-cell>
          <table:table-cell table:style-name="ce1" office:value-type="string">
            <text:p>2014-06-30</text:p>
          </table:table-cell>
          <table:table-cell table:style-name="ce63" office:value-type="string">
            <text:p>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11046340011</text:p>
          </table:table-cell>
          <table:table-cell office:value-type="string">
            <text:p>BAR DOLCE VIT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510F7D083</text:p>
          </table:table-cell>
          <table:table-cell table:style-name="ce32" office:value-type="string">
            <text:p>CENTRO DIURNO <text:s/>“LA COCCINELLA” DI <text:s/>MATHI. PARTECIPAZIZONE DI UTENTE AD ATTIVITA’ STRUTTURATE PRESSO L’ASSOCIAZIONE ENERGHY DI RIVOL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4-01</text:p>
          </table:table-cell>
          <table:table-cell table:style-name="ce1" office:value-type="string">
            <text:p>2014-06-30</text:p>
          </table:table-cell>
          <table:table-cell table:style-name="ce63" office:value-type="string">
            <text:p>420,00</text:p>
          </table:table-cell>
          <table:table-cell table:style-name="ce65" office:value-type="float" office:value="0">
            <text:p>0,00</text:p>
          </table:table-cell>
          <table:table-cell table:style-name="ce81" office:value-type="float" office:value="6832450016">
            <text:p>6832450016</text:p>
          </table:table-cell>
          <table:table-cell office:value-type="string">
            <text:p>ASSOCIAZIONE ENERGHY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<text:s/>ZA50F8706B</text:p>
          </table:table-cell>
          <table:table-cell table:style-name="ce1" office:value-type="string">
            <text:p>INSERIMENTO DI MADRE E FIGLI MINORI IN COMUNITA’ - <text:s/>PERIODO 26/5/2014-30/9/2014.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5-26</text:p>
          </table:table-cell>
          <table:table-cell table:style-name="ce1" office:value-type="string">
            <text:p>2014-09-30</text:p>
          </table:table-cell>
          <table:table-cell table:style-name="ce63" office:value-type="string">
            <text:p>26248,20</text:p>
          </table:table-cell>
          <table:table-cell table:style-name="ce65" office:value-type="float" office:value="26248.2">
            <text:p>26248,20</text:p>
          </table:table-cell>
          <table:table-cell table:style-name="ce79" office:value-type="string">
            <text:p>93009670014</text:p>
          </table:table-cell>
          <table:table-cell office:value-type="string">
            <text:p>FONDAZIONE RUFFINI ONLUS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D30F99A22</text:p>
          </table:table-cell>
          <table:table-cell table:style-name="ce1" office:value-type="string">
            <text:p>SERVIZIO DI INDAGINE AMBIENTALE E NOMINA DEL R.S.P.P. IN OTTEMPERANZA ALLE NORMATIVE DEL VIGENTE D.LGS 81/08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7-01</text:p>
          </table:table-cell>
          <table:table-cell table:style-name="ce1" office:value-type="string">
            <text:p>2017-06-30</text:p>
          </table:table-cell>
          <table:table-cell table:style-name="ce63" office:value-type="string">
            <text:p>27600,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10157500017</text:p>
          </table:table-cell>
          <table:table-cell office:value-type="string">
            <text:p>NEOGAMM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9B0FA56FA</text:p>
          </table:table-cell>
          <table:table-cell table:style-name="ce1" office:value-type="string">
            <text:p>SERVIZIO DI LAVAGGIO AUTOMEZZI IN DOTAZIONE AL CONSORZIO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1-01">
            <text:p>2014-01-01</text:p>
          </table:table-cell>
          <table:table-cell table:style-name="ce55" office:value-type="date" office:date-value="2014-12-31">
            <text:p>2014-12-31</text:p>
          </table:table-cell>
          <table:table-cell table:style-name="ce63" office:value-type="string">
            <text:p>1229,51</text:p>
          </table:table-cell>
          <table:table-cell table:style-name="ce65" office:value-type="float" office:value="143.44">
            <text:p>143,44</text:p>
          </table:table-cell>
          <table:table-cell table:style-name="ce5" office:value-type="string">
            <text:p>04923040010</text:p>
          </table:table-cell>
          <table:table-cell office:value-type="string">
            <text:p>DITTA AGLIETTO s.n.c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7B0F6F180</text:p>
          </table:table-cell>
          <table:table-cell table:style-name="ce1" office:value-type="string">
            <text:p>FORNITURA DI GUANTI MONOUSO PER LE STRUTTURE RESIDENZIALI PER ANZIANI E SERVIZI TERRITORIALI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1-01">
            <text:p>2014-01-01</text:p>
          </table:table-cell>
          <table:table-cell table:style-name="ce55" office:value-type="date" office:date-value="2015-12-31">
            <text:p>2015-12-31</text:p>
          </table:table-cell>
          <table:table-cell table:style-name="ce63" office:value-type="string">
            <text:p>3960,00</text:p>
          </table:table-cell>
          <table:table-cell table:style-name="ce65" office:value-type="float" office:value="475.2">
            <text:p>475,20</text:p>
          </table:table-cell>
          <table:table-cell table:style-name="ce22" office:value-type="string">
            <text:p>00667690044</text:p>
          </table:table-cell>
          <table:table-cell office:value-type="string">
            <text:p>LA CASALINDA S.R.L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4</text:p>
          </table:table-cell>
          <table:table-cell table:style-name="ce1" office:value-type="string">
            <text:p>Z571000455</text:p>
          </table:table-cell>
          <table:table-cell table:style-name="ce1" office:value-type="string">
            <text:p>PROSECUZIONE INSERIMENTO PRESSO LA CASA FAMIGLIA SANTA TERESINA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6-01">
            <text:p>2014-06-01</text:p>
          </table:table-cell>
          <table:table-cell table:style-name="ce55" office:value-type="date" office:date-value="2014-09-30">
            <text:p>2014-09-30</text:p>
          </table:table-cell>
          <table:table-cell table:style-name="ce63" office:value-type="string">
            <text:p>6108,00</text:p>
          </table:table-cell>
          <table:table-cell table:style-name="ce65" office:value-type="float" office:value="4600">
            <text:p>4600,00</text:p>
          </table:table-cell>
          <table:table-cell table:style-name="ce82" office:value-type="string">
            <text:p>09148450019</text:p>
          </table:table-cell>
          <table:table-cell office:value-type="string">
            <text:p>HESED CASA FAMIGLI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6F1013ABF</text:p>
          </table:table-cell>
          <table:table-cell table:style-name="ce1" office:value-type="string">
            <text:p>ATTIVAZIONE DI INTERVENTI DI SOLLIEVO A CURA DEI SERVIZI RESIDENZIALI CONSORTILI PER DISABILI. AUTORIZZAZIONE ED IMPEGNO DI SPESA <text:s/>LUGLIO- DICEMBRE 2014.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7-01">
            <text:p>2014-07-01</text:p>
          </table:table-cell>
          <table:table-cell table:style-name="ce55" office:value-type="date" office:date-value="2014-12-31">
            <text:p>2014-12-31</text:p>
          </table:table-cell>
          <table:table-cell table:style-name="ce63" office:value-type="string">
            <text:p>480,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5845550010</text:p>
          </table:table-cell>
          <table:table-cell office:value-type="string">
            <text:p>COOP RES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4</text:p>
          </table:table-cell>
          <table:table-cell table:style-name="ce21" office:value-type="string">
            <text:p>Z7C101C493</text:p>
          </table:table-cell>
          <table:table-cell table:style-name="ce1" office:value-type="string">
            <text:p>FORNITURA PASTI PER GLI UTENTI ED EDUCATORI DEI CENTRI DIURNI PER DISABILI DEL CONSORZIO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7-01">
            <text:p>2014-07-01</text:p>
          </table:table-cell>
          <table:table-cell table:style-name="ce1" office:value-type="string">
            <text:p>2014-08-31</text:p>
          </table:table-cell>
          <table:table-cell table:style-name="ce63" office:value-type="string">
            <text:p>292,50</text:p>
          </table:table-cell>
          <table:table-cell table:style-name="ce65" office:value-type="float" office:value="0">
            <text:p>0,00</text:p>
          </table:table-cell>
          <table:table-cell table:style-name="ce1" office:value-type="string">
            <text:p>09256430019</text:p>
          </table:table-cell>
          <table:table-cell office:value-type="string">
            <text:p>BAR NEW TIFFANY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4</text:p>
          </table:table-cell>
          <table:table-cell table:style-name="ce21" office:value-type="string">
            <text:p>Z6E101C4B9</text:p>
          </table:table-cell>
          <table:table-cell table:style-name="ce1" office:value-type="string">
            <text:p>FORNITURA PASTI PER GLI UTENTI ED EDUCATORI DEI CENTRI DIURNI PER DISABILI DEL CONSORZIO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7-01">
            <text:p>2014-07-01</text:p>
          </table:table-cell>
          <table:table-cell table:style-name="ce1" office:value-type="string">
            <text:p>2014-08-31</text:p>
          </table:table-cell>
          <table:table-cell table:style-name="ce63" office:value-type="string">
            <text:p>520,00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6686320018</text:p>
          </table:table-cell>
          <table:table-cell office:value-type="string">
            <text:p>CHICO LOCO BAR TRATTORI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4</text:p>
          </table:table-cell>
          <table:table-cell table:style-name="ce21" office:value-type="string">
            <text:p>Z97101C5F8</text:p>
          </table:table-cell>
          <table:table-cell table:style-name="ce1" office:value-type="string">
            <text:p>FORNITURA PASTI PER GLI UTENTI ED EDUCATORI DEI CENTRI DIURNI PER DISABILI DEL CONSORZIO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7-01">
            <text:p>2014-07-01</text:p>
          </table:table-cell>
          <table:table-cell table:style-name="ce1" office:value-type="string">
            <text:p>2014-08-31</text:p>
          </table:table-cell>
          <table:table-cell table:style-name="ce63" office:value-type="string">
            <text:p>435,50</text:p>
          </table:table-cell>
          <table:table-cell table:style-name="ce65" office:value-type="float" office:value="241.36">
            <text:p>241,36</text:p>
          </table:table-cell>
          <table:table-cell table:style-name="ce22" office:value-type="string">
            <text:p>10843640011</text:p>
          </table:table-cell>
          <table:table-cell office:value-type="string">
            <text:p>JUMP 2013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4</text:p>
          </table:table-cell>
          <table:table-cell table:style-name="ce21" office:value-type="string">
            <text:p>Z87101C68F</text:p>
          </table:table-cell>
          <table:table-cell table:style-name="ce1" office:value-type="string">
            <text:p>FORNITURA PASTI PER GLI UTENTI ED EDUCATORI DEI CENTRI DIURNI PER DISABILI DEL CONSORZIO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7-01">
            <text:p>2014-07-01</text:p>
          </table:table-cell>
          <table:table-cell table:style-name="ce1" office:value-type="string">
            <text:p>2014-08-31</text:p>
          </table:table-cell>
          <table:table-cell table:style-name="ce63" office:value-type="string">
            <text:p>559,00</text:p>
          </table:table-cell>
          <table:table-cell table:style-name="ce65" office:value-type="float" office:value="514.09">
            <text:p>514,09</text:p>
          </table:table-cell>
          <table:table-cell table:style-name="ce79" office:value-type="string">
            <text:p>07285680018</text:p>
          </table:table-cell>
          <table:table-cell office:value-type="string">
            <text:p>COOP. IPPOGRIF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4</text:p>
          </table:table-cell>
          <table:table-cell table:style-name="ce21" office:value-type="string">
            <text:p>Z1E101C6B1</text:p>
          </table:table-cell>
          <table:table-cell table:style-name="ce1" office:value-type="string">
            <text:p>FORNITURA PASTI PER GLI UTENTI ED EDUCATORI DEI CENTRI DIURNI PER DISABILI DEL CONSORZIO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7-01">
            <text:p>2014-07-01</text:p>
          </table:table-cell>
          <table:table-cell table:style-name="ce1" office:value-type="string">
            <text:p>2014-08-31</text:p>
          </table:table-cell>
          <table:table-cell table:style-name="ce63" office:value-type="string">
            <text:p>383,50</text:p>
          </table:table-cell>
          <table:table-cell table:style-name="ce65" office:value-type="float" office:value="218.64">
            <text:p>218,64</text:p>
          </table:table-cell>
          <table:table-cell table:style-name="ce22" office:value-type="string">
            <text:p>10799470017</text:p>
          </table:table-cell>
          <table:table-cell office:value-type="string">
            <text:p>DOCK'S RESTAURANT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4</text:p>
          </table:table-cell>
          <table:table-cell table:style-name="ce21" office:value-type="string">
            <text:p>Z35101C702</text:p>
          </table:table-cell>
          <table:table-cell table:style-name="ce1" office:value-type="string">
            <text:p>FORNITURA PASTI PER GLI UTENTI ED EDUCATORI DEI CENTRI DIURNI PER DISABILI DEL CONSORZIO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7-01">
            <text:p>2014-07-01</text:p>
          </table:table-cell>
          <table:table-cell table:style-name="ce1" office:value-type="string">
            <text:p>2014-08-31</text:p>
          </table:table-cell>
          <table:table-cell table:style-name="ce63" office:value-type="string">
            <text:p>110,50</text:p>
          </table:table-cell>
          <table:table-cell table:style-name="ce65" office:value-type="float" office:value="110.5">
            <text:p>110,50</text:p>
          </table:table-cell>
          <table:table-cell table:style-name="ce22" office:value-type="string">
            <text:p>09943120015</text:p>
          </table:table-cell>
          <table:table-cell office:value-type="string">
            <text:p>COOP AGRICOLA DI CONSUMO TRATTORIA TRIPOLI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4</text:p>
          </table:table-cell>
          <table:table-cell table:style-name="ce21" office:value-type="string">
            <text:p>Z06101C716</text:p>
          </table:table-cell>
          <table:table-cell table:style-name="ce1" office:value-type="string">
            <text:p>FORNITURA PASTI PER GLI UTENTI ED EDUCATORI DEI CENTRI DIURNI PER DISABILI DEL CONSORZIO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7-01">
            <text:p>2014-07-01</text:p>
          </table:table-cell>
          <table:table-cell table:style-name="ce1" office:value-type="string">
            <text:p>2014-08-31</text:p>
          </table:table-cell>
          <table:table-cell table:style-name="ce63" office:value-type="string">
            <text:p>130,00</text:p>
          </table:table-cell>
          <table:table-cell table:style-name="ce65" office:value-type="float" office:value="88.64">
            <text:p>88,64</text:p>
          </table:table-cell>
          <table:table-cell table:style-name="ce22" office:value-type="string">
            <text:p>10751960013</text:p>
          </table:table-cell>
          <table:table-cell office:value-type="string">
            <text:p>ATRIUM CAFE'DI DE GIORGIS PAOL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0" office:value-type="string">
            <text:p>2014</text:p>
          </table:table-cell>
          <table:table-cell table:style-name="ce21" office:value-type="string">
            <text:p>Z12101C761</text:p>
          </table:table-cell>
          <table:table-cell table:style-name="ce1" office:value-type="string">
            <text:p>FORNITURA PASTI PER GLI UTENTI ED EDUCATORI DEI CENTRI DIURNI PER DISABILI DEL CONSORZIO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7-01">
            <text:p>2014-07-01</text:p>
          </table:table-cell>
          <table:table-cell table:style-name="ce1" office:value-type="string">
            <text:p>2014-08-31</text:p>
          </table:table-cell>
          <table:table-cell table:style-name="ce63" office:value-type="string">
            <text:p>162,50</text:p>
          </table:table-cell>
          <table:table-cell table:style-name="ce65" office:value-type="float" office:value="0">
            <text:p>0,00</text:p>
          </table:table-cell>
          <table:table-cell table:style-name="ce5" office:value-type="string">
            <text:p>10784670019</text:p>
          </table:table-cell>
          <table:table-cell table:style-name="ce31" office:value-type="string">
            <text:p>CONVIVIUM S.N.C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5E10213C0</text:p>
          </table:table-cell>
          <table:table-cell table:style-name="ce1" office:value-type="string">
            <text:p>PROSECUZIONE INSERIMENTO DI NUCLEO FAMIGLIARE IN GRUPPO APPARTAMENTO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7-01">
            <text:p>2014-07-01</text:p>
          </table:table-cell>
          <table:table-cell table:style-name="ce1" office:value-type="string">
            <text:p>2014-09-30</text:p>
          </table:table-cell>
          <table:table-cell table:style-name="ce63" office:value-type="string">
            <text:p>20240,00</text:p>
          </table:table-cell>
          <table:table-cell table:style-name="ce65" office:value-type="float" office:value="6820">
            <text:p>6820,00</text:p>
          </table:table-cell>
          <table:table-cell table:style-name="ce79" office:value-type="string">
            <text:p>97579810017</text:p>
          </table:table-cell>
          <table:table-cell office:value-type="string">
            <text:p>ASSOCIAZIONE DONNE &amp; FUTURO O.N.L.U.S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4</text:p>
          </table:table-cell>
          <table:table-cell table:style-name="ce1" office:value-type="string">
            <text:p>ZAB02A35C1</text:p>
          </table:table-cell>
          <table:table-cell table:style-name="ce1" office:value-type="string">
            <text:p>LAVORI DI RIPARAZIONE / ADEGUAMENTO SU IMPIANTO ELEVATORE <text:s/>(MAT. 33443) SITUATO PRESSO LA STRUTTURA RESIDENZIALE PE ANZIANI “IL GIRASOLE” DI CIRIE'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7-02</text:p>
          </table:table-cell>
          <table:table-cell/>
          <table:table-cell table:style-name="ce63" office:value-type="string">
            <text:p>3045,90</text:p>
          </table:table-cell>
          <table:table-cell table:style-name="ce65" office:value-type="float" office:value="1107.3">
            <text:p>1107,30</text:p>
          </table:table-cell>
          <table:table-cell table:style-name="ce80" office:value-type="string">
            <text:p>04982340012</text:p>
          </table:table-cell>
          <table:table-cell office:value-type="string">
            <text:p>GRUPPO SIMET <text:s/>S.R.L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9D08047FA</text:p>
          </table:table-cell>
          <table:table-cell table:style-name="ce1" office:value-type="string">
            <text:p>GARANZIE ASSICURATIVE INFORTUNI CUMULATIVA N. 51173580 (CIG. ZD708044FB) E KASKO N. 34226 (CIG. Z9D08047FA)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1-01</text:p>
          </table:table-cell>
          <table:table-cell table:style-name="ce1" office:value-type="string">
            <text:p>2013-12-31</text:p>
          </table:table-cell>
          <table:table-cell table:style-name="ce63" office:value-type="string">
            <text:p>705,01</text:p>
          </table:table-cell>
          <table:table-cell table:style-name="ce65" office:value-type="float" office:value="705.01">
            <text:p>705,01</text:p>
          </table:table-cell>
          <table:table-cell table:style-name="ce22" office:value-type="string">
            <text:p>11274970158</text:p>
          </table:table-cell>
          <table:table-cell office:value-type="string">
            <text:p>AON SP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D708044FB</text:p>
          </table:table-cell>
          <table:table-cell table:style-name="ce1" office:value-type="string">
            <text:p>GARANZIE ASSICURATIVE INFORTUNI CUMULATIVA N. 51173580 (CIG. ZD708044FB) E KASKO N. 34226 (CIG. Z9D08047FA)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1-01</text:p>
          </table:table-cell>
          <table:table-cell table:style-name="ce1" office:value-type="string">
            <text:p>2013-12-31</text:p>
          </table:table-cell>
          <table:table-cell table:style-name="ce63" office:value-type="string">
            <text:p>803,00</text:p>
          </table:table-cell>
          <table:table-cell table:style-name="ce65" office:value-type="float" office:value="803">
            <text:p>803,00</text:p>
          </table:table-cell>
          <table:table-cell table:style-name="ce22" office:value-type="string">
            <text:p>11274970158</text:p>
          </table:table-cell>
          <table:table-cell office:value-type="string">
            <text:p>AON SP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5260447231</text:p>
          </table:table-cell>
          <table:table-cell table:style-name="ce1" office:value-type="string">
            <text:p>SERVIZI DI ACCOMPAGNAMENTO SOGGETTI PORTATORI DI HANDICAP CON TRASPORTO ALLE SCUOLE E AI CENTRI DIURNI INTEGRATI DI CIRIE’, BORGARO E MATHI – PERIODO: LUGLIO <text:s/>2014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7-01">
            <text:p>2014-07-01</text:p>
          </table:table-cell>
          <table:table-cell table:style-name="ce55" office:value-type="date" office:date-value="2014-07-31">
            <text:p>2014-07-31</text:p>
          </table:table-cell>
          <table:table-cell table:style-name="ce63" office:value-type="string">
            <text:p>9090,91</text:p>
          </table:table-cell>
          <table:table-cell table:style-name="ce65" office:value-type="float" office:value="9037.3">
            <text:p>9037,30</text:p>
          </table:table-cell>
          <table:table-cell table:style-name="ce5" office:value-type="string">
            <text:p>03733040756</text:p>
          </table:table-cell>
          <table:table-cell office:value-type="string">
            <text:p>DITTA TUNDO S.R.L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ED0FBE68F</text:p>
          </table:table-cell>
          <table:table-cell table:style-name="ce1" office:value-type="string">
            <text:p>SERVIZIO DI MANUTENZIONE MECCANICA (LOTTO N. 1) E DI CARROZZERIA (LOTTO N.2) DEGLI AUTOMEZZI DEL CONSORZIO – PERIODO 1/7/2014-30/6/2016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7-01">
            <text:p>2014-07-01</text:p>
          </table:table-cell>
          <table:table-cell table:style-name="ce1" office:value-type="string">
            <text:p>2016-06-30</text:p>
          </table:table-cell>
          <table:table-cell table:style-name="ce63" office:value-type="string">
            <text:p>31200,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9382490010</text:p>
          </table:table-cell>
          <table:table-cell office:value-type="string">
            <text:p>OME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610FF0C07</text:p>
          </table:table-cell>
          <table:table-cell table:style-name="ce1" office:value-type="string">
            <text:p>SERVIZIO DI MANUTENZIONE MECCANICA (LOTTO N. 1) E DI CARROZZERIA (LOTTO N.2) DEGLI AUTOMEZZI DEL CONSORZIO – PERIODO 1/7/2014-30/6/2016</text:p>
          </table:table-cell>
          <table:table-cell table:style-name="ce1" office:value-type="string">
            <text:p>23-AFFIDAMENTO IN ECONOMIA - AFFIDAMENTO DIRETTO</text:p>
          </table:table-cell>
          <table:table-cell table:style-name="ce41" office:value-type="date" office:date-value="2014-07-01">
            <text:p>2014-07-01</text:p>
          </table:table-cell>
          <table:table-cell table:style-name="ce1" office:value-type="string">
            <text:p>2016-06-30</text:p>
          </table:table-cell>
          <table:table-cell table:style-name="ce63" office:value-type="string">
            <text:p>7400,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3806540013</text:p>
          </table:table-cell>
          <table:table-cell office:value-type="string">
            <text:p>CARROZZERIA ROBASSOMER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E9102E5C7</text:p>
          </table:table-cell>
          <table:table-cell table:style-name="ce1" office:value-type="string">
            <text:p>INSERIMENTO DI N. 2 MINORI STRANIERI NON ACCOMPAGNATI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6-23</text:p>
          </table:table-cell>
          <table:table-cell table:style-name="ce1" office:value-type="string">
            <text:p>2014-06-26</text:p>
          </table:table-cell>
          <table:table-cell table:style-name="ce63" office:value-type="string">
            <text:p>489,72</text:p>
          </table:table-cell>
          <table:table-cell table:style-name="ce65" office:value-type="float" office:value="370">
            <text:p>370,00</text:p>
          </table:table-cell>
          <table:table-cell table:style-name="ce79" office:value-type="string">
            <text:p>02467680019</text:p>
          </table:table-cell>
          <table:table-cell office:value-type="string">
            <text:p>COOP. SOC. CRESCERE INSIEME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95102E5B0</text:p>
          </table:table-cell>
          <table:table-cell table:style-name="ce1" office:value-type="string">
            <text:p>INSERIMENTO DI N. 2 MINORI STRANIERI NON ACCOMPAGNATI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6-23</text:p>
          </table:table-cell>
          <table:table-cell table:style-name="ce1" office:value-type="string">
            <text:p>2014-06-26</text:p>
          </table:table-cell>
          <table:table-cell table:style-name="ce63" office:value-type="string">
            <text:p>370,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7628390010</text:p>
          </table:table-cell>
          <table:table-cell office:value-type="string">
            <text:p>CRISALIDE S.C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801046E19</text:p>
          </table:table-cell>
          <table:table-cell table:style-name="ce1" office:value-type="string">
            <text:p>INSERIMENTO DEL MINORE F.A.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7-15</text:p>
          </table:table-cell>
          <table:table-cell table:style-name="ce1" office:value-type="string">
            <text:p>2014-09-14</text:p>
          </table:table-cell>
          <table:table-cell table:style-name="ce63" office:value-type="string">
            <text:p>5381,60</text:p>
          </table:table-cell>
          <table:table-cell table:style-name="ce65" office:value-type="float" office:value="5300.8">
            <text:p>5300,80</text:p>
          </table:table-cell>
          <table:table-cell table:style-name="ce79" office:value-type="string">
            <text:p>07534230011</text:p>
          </table:table-cell>
          <table:table-cell office:value-type="string">
            <text:p>PENTAGRAMMA S.C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0B0A1CCE8</text:p>
          </table:table-cell>
          <table:table-cell table:style-name="ce1" office:value-type="string">
            <text:p>SERVIZIO DI NOLEGGIO DI SISTEMI MULTIFUNZIONE PROFESSIONALE (FOTOCOPIATRICE) PER LA STRUTTURA RESIDENZIALE ANZIANI “CASA DEI PINI” DI SAN MAURIZIO C.S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8-01</text:p>
          </table:table-cell>
          <table:table-cell table:style-name="ce1" office:value-type="string">
            <text:p>2015-12-31</text:p>
          </table:table-cell>
          <table:table-cell table:style-name="ce63" office:value-type="string">
            <text:p>119,00</text:p>
          </table:table-cell>
          <table:table-cell table:style-name="ce65" office:value-type="float" office:value="498">
            <text:p>498,00</text:p>
          </table:table-cell>
          <table:table-cell table:style-name="ce5" office:value-type="string">
            <text:p>02538760014</text:p>
          </table:table-cell>
          <table:table-cell office:value-type="string">
            <text:p>SYSTEM 3 SRL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751046831</text:p>
          </table:table-cell>
          <table:table-cell table:style-name="ce1" office:value-type="string">
            <text:p>SERVIZIO DI WEB HOSTING E GESTIONE POSTA ELETTRONICA PER LE SEDI DEL CONSORZIO – PERIODO 01/07/2014 – 30/06/2015 - AFFIDAMENTO CON PROCEDURA IN ECONOMIA.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7-01</text:p>
          </table:table-cell>
          <table:table-cell table:style-name="ce1" office:value-type="string">
            <text:p>2015-06-30</text:p>
          </table:table-cell>
          <table:table-cell table:style-name="ce63" office:value-type="string">
            <text:p>1040,04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5584990013</text:p>
          </table:table-cell>
          <table:table-cell office:value-type="string">
            <text:p>BIDUE SYSTEM S.R.L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DB104EAA2</text:p>
          </table:table-cell>
          <table:table-cell table:style-name="ce1" office:value-type="string">
            <text:p>PROSECUZIONE INSERIMENTO IN RESIDENCE DI NUCLEO FAMIGLIARE TEMPORANEAMENTE PRIVO DI ADEGUATA SISTEMAZIONE ABITATIVA - <text:s/>PERIODO 12/5/2014-15/7/2014.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5-12</text:p>
          </table:table-cell>
          <table:table-cell table:style-name="ce1" office:value-type="string">
            <text:p>2014-07-15</text:p>
          </table:table-cell>
          <table:table-cell table:style-name="ce63" office:value-type="string">
            <text:p>1800,00</text:p>
          </table:table-cell>
          <table:table-cell table:style-name="ce65" office:value-type="float" office:value="1800">
            <text:p>1800,00</text:p>
          </table:table-cell>
          <table:table-cell table:style-name="ce22" office:value-type="string">
            <text:p>09740480018</text:p>
          </table:table-cell>
          <table:table-cell office:value-type="string">
            <text:p>RESIDENCE LA COLLIN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7C104E2AD</text:p>
          </table:table-cell>
          <table:table-cell table:style-name="ce1" office:value-type="string">
            <text:p>PROSECUZIONE INSERIMENTO DI N. 6 MINORI (DI CUI 2 DISABILI) IN CENTRI DIURN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7-01</text:p>
          </table:table-cell>
          <table:table-cell table:style-name="ce1" office:value-type="string">
            <text:p>2014-09-30</text:p>
          </table:table-cell>
          <table:table-cell table:style-name="ce63" office:value-type="string">
            <text:p>624,00</text:p>
          </table:table-cell>
          <table:table-cell table:style-name="ce65" office:value-type="float" office:value="192">
            <text:p>192,00</text:p>
          </table:table-cell>
          <table:table-cell table:style-name="ce22" office:value-type="string">
            <text:p>92513180015</text:p>
          </table:table-cell>
          <table:table-cell office:value-type="string">
            <text:p>UNA CASA PER GLI AMICI DI FRANCESCO ONLUS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79104E2D9</text:p>
          </table:table-cell>
          <table:table-cell table:style-name="ce1" office:value-type="string">
            <text:p>PROSECUZIONE INSERIMENTO DI N. 6 MINORI (DI CUI 2 DISABILI) IN CENTRI DIURN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7-01</text:p>
          </table:table-cell>
          <table:table-cell table:style-name="ce1" office:value-type="string">
            <text:p>2014-09-30</text:p>
          </table:table-cell>
          <table:table-cell table:style-name="ce63" office:value-type="string">
            <text:p>8937,50</text:p>
          </table:table-cell>
          <table:table-cell table:style-name="ce65" office:value-type="float" office:value="8625.5">
            <text:p>8625,50</text:p>
          </table:table-cell>
          <table:table-cell table:style-name="ce79" office:value-type="string">
            <text:p>07628390010</text:p>
          </table:table-cell>
          <table:table-cell office:value-type="string">
            <text:p>CRISALIDE S.C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D0104E2C4</text:p>
          </table:table-cell>
          <table:table-cell table:style-name="ce1" office:value-type="string">
            <text:p>PROSECUZIONE INSERIMENTO DI N. 6 MINORI (DI CUI 2 DISABILI) IN CENTRI DIURN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7-01</text:p>
          </table:table-cell>
          <table:table-cell table:style-name="ce1" office:value-type="string">
            <text:p>2014-09-30</text:p>
          </table:table-cell>
          <table:table-cell table:style-name="ce63" office:value-type="string">
            <text:p>675,00</text:p>
          </table:table-cell>
          <table:table-cell table:style-name="ce65" office:value-type="float" office:value="325">
            <text:p>325,00</text:p>
          </table:table-cell>
          <table:table-cell table:style-name="ce22" office:value-type="string">
            <text:p>03982610010</text:p>
          </table:table-cell>
          <table:table-cell office:value-type="string">
            <text:p>COOPERATIVA LA TEND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51104D90C</text:p>
          </table:table-cell>
          <table:table-cell table:style-name="ce1" office:value-type="string">
            <text:p>PROSECUZIONE INSERIMENTO DI N. 8 MINORI E 2 GIOVANI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7-01</text:p>
          </table:table-cell>
          <table:table-cell table:style-name="ce1" office:value-type="string">
            <text:p>2014-09-30</text:p>
          </table:table-cell>
          <table:table-cell table:style-name="ce63" office:value-type="string">
            <text:p>9016,00</text:p>
          </table:table-cell>
          <table:table-cell table:style-name="ce65" office:value-type="float" office:value="9016">
            <text:p>9016,00</text:p>
          </table:table-cell>
          <table:table-cell table:style-name="ce79" office:value-type="string">
            <text:p>02370510014</text:p>
          </table:table-cell>
          <table:table-cell office:value-type="string">
            <text:p>ASSOCIAZIONE CASA NOSTR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DD104D88B</text:p>
          </table:table-cell>
          <table:table-cell table:style-name="ce1" office:value-type="string">
            <text:p>PROSECUZIONE INSERIMENTO DI N. 8 MINORI E 2 GIOVANI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7-01</text:p>
          </table:table-cell>
          <table:table-cell table:style-name="ce1" office:value-type="string">
            <text:p>2014-09-30</text:p>
          </table:table-cell>
          <table:table-cell table:style-name="ce63" office:value-type="string">
            <text:p>11034,48</text:p>
          </table:table-cell>
          <table:table-cell table:style-name="ce65" office:value-type="float" office:value="3718.14">
            <text:p>3718,14</text:p>
          </table:table-cell>
          <table:table-cell table:style-name="ce79" office:value-type="string">
            <text:p>03747970014</text:p>
          </table:table-cell>
          <table:table-cell office:value-type="string">
            <text:p>COOPERATIVA ANIMAZIONE VALDOCCO S.C.S. O.N.L.U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C4104D9A6</text:p>
          </table:table-cell>
          <table:table-cell table:style-name="ce1" office:value-type="string">
            <text:p>PROSECUZIONE INSERIMENTO DI N. 8 MINORI E 2 GIOVANI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7-01</text:p>
          </table:table-cell>
          <table:table-cell table:style-name="ce1" office:value-type="string">
            <text:p>2014-09-30</text:p>
          </table:table-cell>
          <table:table-cell table:style-name="ce63" office:value-type="string">
            <text:p>10178,00</text:p>
          </table:table-cell>
          <table:table-cell table:style-name="ce65" office:value-type="float" office:value="10178">
            <text:p>10178,00</text:p>
          </table:table-cell>
          <table:table-cell table:style-name="ce79" office:value-type="string">
            <text:p>07628390010</text:p>
          </table:table-cell>
          <table:table-cell office:value-type="string">
            <text:p>CRISALIDE S.C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44104D977</text:p>
          </table:table-cell>
          <table:table-cell table:style-name="ce1" office:value-type="string">
            <text:p>PROSECUZIONE INSERIMENTO DI N. 8 MINORI E 2 GIOVANI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7-01</text:p>
          </table:table-cell>
          <table:table-cell table:style-name="ce1" office:value-type="string">
            <text:p>2014-09-30</text:p>
          </table:table-cell>
          <table:table-cell table:style-name="ce63" office:value-type="string">
            <text:p>6716,00</text:p>
          </table:table-cell>
          <table:table-cell table:style-name="ce65" office:value-type="float" office:value="6716">
            <text:p>6716,00</text:p>
          </table:table-cell>
          <table:table-cell table:style-name="ce79" office:value-type="string">
            <text:p>07343210014</text:p>
          </table:table-cell>
          <table:table-cell office:value-type="string">
            <text:p>GRUPPO ARCO S.C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C4104D9A6</text:p>
          </table:table-cell>
          <table:table-cell table:style-name="ce1" office:value-type="string">
            <text:p>PROSECUZIONE INSERIMENTO DI N. 8 MINORI E 2 GIOVANI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7-01</text:p>
          </table:table-cell>
          <table:table-cell table:style-name="ce1" office:value-type="string">
            <text:p>2014-09-30</text:p>
          </table:table-cell>
          <table:table-cell table:style-name="ce63" office:value-type="string">
            <text:p>7958,00</text:p>
          </table:table-cell>
          <table:table-cell table:style-name="ce65" office:value-type="float" office:value="7958">
            <text:p>7958,00</text:p>
          </table:table-cell>
          <table:table-cell table:style-name="ce79" office:value-type="string">
            <text:p>07628390010</text:p>
          </table:table-cell>
          <table:table-cell office:value-type="string">
            <text:p>CRISALIDE S.C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C4104D9A6</text:p>
          </table:table-cell>
          <table:table-cell table:style-name="ce1" office:value-type="string">
            <text:p>PROSECUZIONE INSERIMENTO DI N. 8 MINORI E 2 GIOVANI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7-01</text:p>
          </table:table-cell>
          <table:table-cell table:style-name="ce1" office:value-type="string">
            <text:p>2014-09-30</text:p>
          </table:table-cell>
          <table:table-cell table:style-name="ce66" office:value-type="float" office:value="5363">
            <text:p>5.363,00</text:p>
          </table:table-cell>
          <table:table-cell table:style-name="ce65" office:value-type="float" office:value="5363">
            <text:p>5363,00</text:p>
          </table:table-cell>
          <table:table-cell table:style-name="ce79" office:value-type="string">
            <text:p>07628390010</text:p>
          </table:table-cell>
          <table:table-cell office:value-type="string">
            <text:p>CRISALIDE S.C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D8104D82D</text:p>
          </table:table-cell>
          <table:table-cell table:style-name="ce1" office:value-type="string">
            <text:p>PROSECUZIONE INSERIMENTO DI N. 8 MINORI E 2 GIOVANI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7-01</text:p>
          </table:table-cell>
          <table:table-cell table:style-name="ce1" office:value-type="string">
            <text:p>2014-09-30</text:p>
          </table:table-cell>
          <table:table-cell table:style-name="ce63" office:value-type="string">
            <text:p>9553,28</text:p>
          </table:table-cell>
          <table:table-cell table:style-name="ce65" office:value-type="float" office:value="4779.14">
            <text:p>4779,14</text:p>
          </table:table-cell>
          <table:table-cell table:style-name="ce22" office:value-type="string">
            <text:p>03982610010</text:p>
          </table:table-cell>
          <table:table-cell office:value-type="string">
            <text:p>LA TENDA COMUNITA' ALLOGGI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4</text:p>
          </table:table-cell>
          <table:table-cell table:style-name="ce1" office:value-type="string">
            <text:p>ZF2104D94D</text:p>
          </table:table-cell>
          <table:table-cell table:style-name="ce1" office:value-type="string">
            <text:p>PROSECUZIONE INSERIMENTO DI N. 8 MINORI E 2 GIOVANI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7-01</text:p>
          </table:table-cell>
          <table:table-cell table:style-name="ce1" office:value-type="string">
            <text:p>2014-09-30</text:p>
          </table:table-cell>
          <table:table-cell table:style-name="ce63" office:value-type="string">
            <text:p>6020,48</text:p>
          </table:table-cell>
          <table:table-cell table:style-name="ce65" office:value-type="float" office:value="6020.48">
            <text:p>6020,48</text:p>
          </table:table-cell>
          <table:table-cell table:style-name="ce80" office:value-type="string">
            <text:p>05396780016</text:p>
          </table:table-cell>
          <table:table-cell office:value-type="string">
            <text:p>COOPERATIVA PARADIGMA S.C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D8104D82D</text:p>
          </table:table-cell>
          <table:table-cell table:style-name="ce1" office:value-type="string">
            <text:p>PROSECUZIONE INSERIMENTO DI N. 8 MINORI E 2 GIOVANI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7-01</text:p>
          </table:table-cell>
          <table:table-cell table:style-name="ce1" office:value-type="string">
            <text:p>2014-09-30</text:p>
          </table:table-cell>
          <table:table-cell table:style-name="ce63" office:value-type="string">
            <text:p>9553,28</text:p>
          </table:table-cell>
          <table:table-cell table:style-name="ce65" office:value-type="float" office:value="4779.14">
            <text:p>4779,14</text:p>
          </table:table-cell>
          <table:table-cell table:style-name="ce22" office:value-type="string">
            <text:p>03982610010</text:p>
          </table:table-cell>
          <table:table-cell office:value-type="string">
            <text:p>COOPERATIVA LA TEND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C4100D9A6</text:p>
          </table:table-cell>
          <table:table-cell table:style-name="ce1" office:value-type="string">
            <text:p>PROSECUZIONE INSERIMENTO DI N. 8 MINORI E 2 GIOVANI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7-01</text:p>
          </table:table-cell>
          <table:table-cell table:style-name="ce1" office:value-type="string">
            <text:p>2014-09-30</text:p>
          </table:table-cell>
          <table:table-cell table:style-name="ce63" office:value-type="string">
            <text:p>5363,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7628390010</text:p>
          </table:table-cell>
          <table:table-cell office:value-type="string">
            <text:p>CRISALIDE S.C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2C104D9DC</text:p>
          </table:table-cell>
          <table:table-cell table:style-name="ce1" office:value-type="string">
            <text:p>PROSECUZIONE INSERIMENTO DI N. 8 MINORI E 2 GIOVANI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7-01</text:p>
          </table:table-cell>
          <table:table-cell table:style-name="ce1" office:value-type="string">
            <text:p>2014-09-30</text:p>
          </table:table-cell>
          <table:table-cell table:style-name="ce63" office:value-type="string">
            <text:p>6512,68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7628390010</text:p>
          </table:table-cell>
          <table:table-cell office:value-type="string">
            <text:p>CRISALIDE S.C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42683344A4</text:p>
          </table:table-cell>
          <table:table-cell table:style-name="ce1" office:value-type="string">
            <text:p>SERVIZIO RELATIVO A PICCOLI INTERVENTI DI MANUTENZIONE (OPERE DA LATTONIERE – IDRAULICO – ELETTRICISTA – FALEGNAMERIA – SERRAMENTISTA – DECORATORE – EDILI)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8-01</text:p>
          </table:table-cell>
          <table:table-cell table:style-name="ce1" office:value-type="string">
            <text:p>2014-09-30</text:p>
          </table:table-cell>
          <table:table-cell table:style-name="ce63" office:value-type="string">
            <text:p>1639,00</text:p>
          </table:table-cell>
          <table:table-cell table:style-name="ce65" office:value-type="float" office:value="0">
            <text:p>0,00</text:p>
          </table:table-cell>
          <table:table-cell table:style-name="ce5" office:value-type="string">
            <text:p>04435240017</text:p>
          </table:table-cell>
          <table:table-cell office:value-type="string">
            <text:p>DALLA STESSA PARTE COOP SOCIALE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56104EB10</text:p>
          </table:table-cell>
          <table:table-cell table:style-name="ce1" office:value-type="string">
            <text:p>PROSECUZIONE INSERIMENTO DEL MINORI B.R.L. <text:s/>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7-01</text:p>
          </table:table-cell>
          <table:table-cell table:style-name="ce1" office:value-type="string">
            <text:p>2014-09-30</text:p>
          </table:table-cell>
          <table:table-cell table:style-name="ce63" office:value-type="string">
            <text:p>6181,10</text:p>
          </table:table-cell>
          <table:table-cell table:style-name="ce65" office:value-type="float" office:value="4582.9">
            <text:p>4582,90</text:p>
          </table:table-cell>
          <table:table-cell table:style-name="ce79" office:value-type="string">
            <text:p>05569090011</text:p>
          </table:table-cell>
          <table:table-cell office:value-type="string">
            <text:p>COOP.SOCIALE MIRAFIORI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2A104EAF8</text:p>
          </table:table-cell>
          <table:table-cell table:style-name="ce1" office:value-type="string">
            <text:p>PROSECUZIONE DI INTERVENTI EDUCATIVI SVOLTI DA COOPERATIVE DIVERSE A FAVORE DI N. 3 MINORI DISABIL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4-01</text:p>
          </table:table-cell>
          <table:table-cell table:style-name="ce1" office:value-type="string">
            <text:p>2014-12-31</text:p>
          </table:table-cell>
          <table:table-cell table:style-name="ce63" office:value-type="string">
            <text:p>871,20</text:p>
          </table:table-cell>
          <table:table-cell table:style-name="ce65" office:value-type="float" office:value="871.2">
            <text:p>871,20</text:p>
          </table:table-cell>
          <table:table-cell table:style-name="ce79" office:value-type="string">
            <text:p>02892580040</text:p>
          </table:table-cell>
          <table:table-cell office:value-type="string">
            <text:p>COOP MOM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51104EAB2</text:p>
          </table:table-cell>
          <table:table-cell table:style-name="ce1" office:value-type="string">
            <text:p>PROSECUZIONE DI INTERVENTI EDUCATIVI SVOLTI DA COOPERATIVE DIVERSE A FAVORE DI N. 3 MINORI DISABIL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4-01</text:p>
          </table:table-cell>
          <table:table-cell table:style-name="ce1" office:value-type="string">
            <text:p>2014-12-31</text:p>
          </table:table-cell>
          <table:table-cell table:style-name="ce63" office:value-type="string">
            <text:p>3547,50</text:p>
          </table:table-cell>
          <table:table-cell table:style-name="ce65" office:value-type="float" office:value="1944.67">
            <text:p>1944,67</text:p>
          </table:table-cell>
          <table:table-cell table:style-name="ce22" office:value-type="string">
            <text:p>02430520011</text:p>
          </table:table-cell>
          <table:table-cell office:value-type="string">
            <text:p>COOP. SOC. IL MARGINE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2A104EAF8</text:p>
          </table:table-cell>
          <table:table-cell table:style-name="ce1" office:value-type="string">
            <text:p>PROSECUZIONE DI INTERVENTI EDUCATIVI SVOLTI DA COOPERATIVE DIVERSE A FAVORE DI N. 3 MINORI DISABIL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4-01</text:p>
          </table:table-cell>
          <table:table-cell table:style-name="ce1" office:value-type="string">
            <text:p>2014-12-31</text:p>
          </table:table-cell>
          <table:table-cell table:style-name="ce63" office:value-type="string">
            <text:p>1386,00</text:p>
          </table:table-cell>
          <table:table-cell table:style-name="ce65" office:value-type="float" office:value="303.6">
            <text:p>303,60</text:p>
          </table:table-cell>
          <table:table-cell table:style-name="ce79" office:value-type="string">
            <text:p>02892580040</text:p>
          </table:table-cell>
          <table:table-cell office:value-type="string">
            <text:p>COOP MOM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4C103DFA4</text:p>
          </table:table-cell>
          <table:table-cell table:style-name="ce1" office:value-type="string">
            <text:p>FORNITURA DI GARZE PER LE STRUTTURE RESIDENZIALI PER ANZIAN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1-01</text:p>
          </table:table-cell>
          <table:table-cell table:style-name="ce1" office:value-type="string">
            <text:p>2014-12-31</text:p>
          </table:table-cell>
          <table:table-cell table:style-name="ce63" office:value-type="string">
            <text:p>7835,45</text:p>
          </table:table-cell>
          <table:table-cell table:style-name="ce65" office:value-type="float" office:value="1453.32">
            <text:p>1453,32</text:p>
          </table:table-cell>
          <table:table-cell table:style-name="ce79" office:value-type="string">
            <text:p>00322800376</text:p>
          </table:table-cell>
          <table:table-cell office:value-type="string">
            <text:p>FARMAC – ZABBAN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28042F19C</text:p>
          </table:table-cell>
          <table:table-cell table:style-name="ce1" office:value-type="string">
            <text:p>MODIFICA DETERMINAZIONE N. 166 <text:s/>DEL 7/5/2014 AD OGGETTO: “SERVIZIO DI MANUTENZIONE MECCANICA (LOTTO N. 1) E DI CARROZZERIA (LOTTO N. 2) DEGLI AUTOMEZZI DEL CONSORZIO.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5-01</text:p>
          </table:table-cell>
          <table:table-cell table:style-name="ce1" office:value-type="string">
            <text:p>2014-06-30</text:p>
          </table:table-cell>
          <table:table-cell table:style-name="ce63" office:value-type="string">
            <text:p>659,84</text:p>
          </table:table-cell>
          <table:table-cell table:style-name="ce65" office:value-type="float" office:value="2495.43">
            <text:p>2495,43</text:p>
          </table:table-cell>
          <table:table-cell table:style-name="ce79" office:value-type="string">
            <text:p>09382490010</text:p>
          </table:table-cell>
          <table:table-cell office:value-type="string">
            <text:p>OME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28042F19C</text:p>
          </table:table-cell>
          <table:table-cell table:style-name="ce1" office:value-type="string">
            <text:p>MODIFICA DETERMINAZIONE N. 166 <text:s/>DEL 7/5/2014 AD OGGETTO: “SERVIZIO DI MANUTENZIONE MECCANICA (LOTTO N. 1) E DI CARROZZERIA (LOTTO N. 2) DEGLI AUTOMEZZI DEL CONSORZIO.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5-01</text:p>
          </table:table-cell>
          <table:table-cell table:style-name="ce1" office:value-type="string">
            <text:p>2014-06-30</text:p>
          </table:table-cell>
          <table:table-cell table:style-name="ce63" office:value-type="string">
            <text:p>659,84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4915260014</text:p>
          </table:table-cell>
          <table:table-cell office:value-type="string">
            <text:p>UMORETT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73107035A</text:p>
          </table:table-cell>
          <table:table-cell table:style-name="ce1" office:value-type="string">
            <text:p>INSERIMENTO DELLE MINORI B.A E B.M. IN COMUNITA'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8-01</text:p>
          </table:table-cell>
          <table:table-cell table:style-name="ce1" office:value-type="string">
            <text:p>2014-10-31</text:p>
          </table:table-cell>
          <table:table-cell table:style-name="ce63" office:value-type="string">
            <text:p>11646,20</text:p>
          </table:table-cell>
          <table:table-cell table:style-name="ce65" office:value-type="float" office:value="5866.2">
            <text:p>5866,20</text:p>
          </table:table-cell>
          <table:table-cell table:style-name="ce79" office:value-type="string">
            <text:p>07628390010</text:p>
          </table:table-cell>
          <table:table-cell office:value-type="string">
            <text:p>CRISALIDE S.C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0C104DDFB</text:p>
          </table:table-cell>
          <table:table-cell table:style-name="ce1" office:value-type="string">
            <text:p>FORNITURA DI PRODOTTI E SERVIZI PER L'INFORMATICA E LE TELECOMUNICAZIONI - FIREWALL 60D - TRAMITE ME.PA.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7-01</text:p>
          </table:table-cell>
          <table:table-cell table:style-name="ce1" office:value-type="string">
            <text:p>2015-06-30</text:p>
          </table:table-cell>
          <table:table-cell table:style-name="ce63" office:value-type="string">
            <text:p>945,00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5584990013</text:p>
          </table:table-cell>
          <table:table-cell office:value-type="string">
            <text:p>BIDUE SYSTEM S.R.L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61105388B</text:p>
          </table:table-cell>
          <table:table-cell table:style-name="ce1" office:value-type="string">
            <text:p>SERVIZIO DI MANUTENZIONE PRESIDI E IMPIANTI ANTINCENDIO INSTALLATI NEGLI EDIFICI DI COMPETENZA DEL CONSORZIO – PERIODO 1/8/2014-31/12/2016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8-01</text:p>
          </table:table-cell>
          <table:table-cell table:style-name="ce1" office:value-type="string">
            <text:p>2016-12-31</text:p>
          </table:table-cell>
          <table:table-cell table:style-name="ce63" office:value-type="string">
            <text:p>6130,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10402420011</text:p>
          </table:table-cell>
          <table:table-cell office:value-type="string">
            <text:p>CRA GROUP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0B0A1CCE8</text:p>
          </table:table-cell>
          <table:table-cell table:style-name="ce1" office:value-type="string">
            <text:p>SERVIZIO DI NOLEGGIO DI SISTEMI MULTIFUNZIONE PROFESSIONALE PER LA STRUTTURA RESIDENZIALE ANZIANI “CASA DEI PINI” DI SAN MAURIZIO CANAVES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3-01-01</text:p>
          </table:table-cell>
          <table:table-cell table:style-name="ce1" office:value-type="string">
            <text:p>2015-12-31</text:p>
          </table:table-cell>
          <table:table-cell table:style-name="ce63" office:value-type="string">
            <text:p>99,01</text:p>
          </table:table-cell>
          <table:table-cell table:style-name="ce65" office:value-type="float" office:value="498">
            <text:p>498,00</text:p>
          </table:table-cell>
          <table:table-cell table:style-name="ce5" office:value-type="string">
            <text:p>02538760014</text:p>
          </table:table-cell>
          <table:table-cell office:value-type="string">
            <text:p>SYSTEM 3 SRL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A1108F02E</text:p>
          </table:table-cell>
          <table:table-cell table:style-name="ce1" office:value-type="string">
            <text:p>INSERIMENTO DEL MINORE <text:s/>IN COMUNITA'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9-03</text:p>
          </table:table-cell>
          <table:table-cell table:style-name="ce1" office:value-type="string">
            <text:p>2014-12-31</text:p>
          </table:table-cell>
          <table:table-cell table:style-name="ce63" office:value-type="string">
            <text:p>10074,96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3747970014</text:p>
          </table:table-cell>
          <table:table-cell office:value-type="string">
            <text:p>COOPERATIVA ANIMAZIONE VALDOCCO S.C.S. O.N.L.U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A61093142</text:p>
          </table:table-cell>
          <table:table-cell table:style-name="ce1" office:value-type="string">
            <text:p>ATTIVAZIONE DI INTERVENTI DI SOLLIEVO A FAVORE DI UTENTI GIA’ IN CARICO AI SERVIZI CONSORTILI PRESSO LA COMUNITA’ ALLOGGIO PER DISABILI EL CHICO DI BORGARO –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9-01</text:p>
          </table:table-cell>
          <table:table-cell table:style-name="ce1" office:value-type="string">
            <text:p>2014-09-31</text:p>
          </table:table-cell>
          <table:table-cell table:style-name="ce63" office:value-type="string">
            <text:p>1640,98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3747970014</text:p>
          </table:table-cell>
          <table:table-cell office:value-type="string">
            <text:p>COOPERATIVA ANIMAZIONE VALDOCCO S.C.S. O.N.L.U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3110A4983</text:p>
          </table:table-cell>
          <table:table-cell table:style-name="ce1" office:value-type="string">
            <text:p>INSERIMENTO DEL MINORE STRANIERO NON ACCOMPAGNATO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8-22</text:p>
          </table:table-cell>
          <table:table-cell table:style-name="ce1" office:value-type="string">
            <text:p>2014-12-31</text:p>
          </table:table-cell>
          <table:table-cell table:style-name="ce63" office:value-type="string">
            <text:p>13706,88</text:p>
          </table:table-cell>
          <table:table-cell table:style-name="ce65" office:value-type="float" office:value="4153.6">
            <text:p>4153,60</text:p>
          </table:table-cell>
          <table:table-cell table:style-name="ce22" office:value-type="string">
            <text:p>03982610010</text:p>
          </table:table-cell>
          <table:table-cell office:value-type="string">
            <text:p>LA TENDA COMUNITA' ALLOGGI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5260447231</text:p>
          </table:table-cell>
          <table:table-cell table:style-name="ce1" office:value-type="string">
            <text:p>SERVIZI DI ACCOMPAGNAMENTO SOGGETTI PORTATORI DI HANDICAP CON TRASPORTO ALLE SCUOLE E AI CENTRI DIURNI INTEGRATI DI CIRIE’, BORGARO E MATH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9-01</text:p>
          </table:table-cell>
          <table:table-cell table:style-name="ce1" office:value-type="string">
            <text:p>2015-07-31</text:p>
          </table:table-cell>
          <table:table-cell table:style-name="ce63" office:value-type="string">
            <text:p>100000,00</text:p>
          </table:table-cell>
          <table:table-cell table:style-name="ce76" office:value-type="float" office:value="7641.05">
            <text:p>7641,05</text:p>
          </table:table-cell>
          <table:table-cell table:style-name="ce5" office:value-type="string">
            <text:p>03733040756</text:p>
          </table:table-cell>
          <table:table-cell office:value-type="string">
            <text:p>DITTA TUNDO S.R.L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E910C48E8</text:p>
          </table:table-cell>
          <table:table-cell table:style-name="ce1" office:value-type="string">
            <text:p>PROSECUZIONE INSERIMENTO DI <text:s/>N. 1 GIOVANE IN COMUNITA’ – MESE DI SETTEMBRE 2014.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9-01</text:p>
          </table:table-cell>
          <table:table-cell table:style-name="ce1" office:value-type="string">
            <text:p>2014-09-31</text:p>
          </table:table-cell>
          <table:table-cell table:style-name="ce63" office:value-type="string">
            <text:p>2595,00</text:p>
          </table:table-cell>
          <table:table-cell table:style-name="ce65" office:value-type="float" office:value="2595">
            <text:p>2595,00</text:p>
          </table:table-cell>
          <table:table-cell table:style-name="ce79" office:value-type="string">
            <text:p>07628390010</text:p>
          </table:table-cell>
          <table:table-cell office:value-type="string">
            <text:p>CRISALIDE S.C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42683344A4</text:p>
          </table:table-cell>
          <table:table-cell table:style-name="ce1" office:value-type="string">
            <text:p>SERVIZIO RELATIVO A PICCOLI INTERVENTI DI MANUTENZIONE PER IL MANTENIMENTO DELLE ATTUALI CONDIZIONI DI INTEGRITA’. EFFICIENZA, SICUREZZA ED IGIENE DEGLI EDIFICI DI COMPETENZA DEL CONSORZIO –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8-01</text:p>
          </table:table-cell>
          <table:table-cell table:style-name="ce1" office:value-type="string">
            <text:p>2014-09-30</text:p>
          </table:table-cell>
          <table:table-cell table:style-name="ce63" office:value-type="string">
            <text:p>1639,00</text:p>
          </table:table-cell>
          <table:table-cell table:style-name="ce65" office:value-type="float" office:value="0">
            <text:p>0,00</text:p>
          </table:table-cell>
          <table:table-cell table:style-name="ce5" office:value-type="string">
            <text:p>04435240017</text:p>
          </table:table-cell>
          <table:table-cell office:value-type="string">
            <text:p>DALLA STESSA PARTE COOP SOCIALE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8410E23AF</text:p>
          </table:table-cell>
          <table:table-cell table:style-name="ce1" office:value-type="string">
            <text:p>SERVIZIO DI MANUTENZIONE E ASSISTENZA TECNICA SOFTWARE SERVIZI FINANZIARI – PERIODO: OTTOBRE/DICEMBRE 2014 – C.I.G. Z8410E23AF – SERVIZI DI SUPPORTO ALL'ARMONIZZAZIONE DEI SISTEMI CONTABILI (D.LGS. 118/2011) AFFIDAMENTO CON PROCEDURA IN ECONOMIA.: <text:s/>C.I.G. Z3910E240F.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0-01</text:p>
          </table:table-cell>
          <table:table-cell table:style-name="ce1" office:value-type="string">
            <text:p>2014-12-31</text:p>
          </table:table-cell>
          <table:table-cell table:style-name="ce63" office:value-type="string">
            <text:p>2696,20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2066400405</text:p>
          </table:table-cell>
          <table:table-cell office:value-type="string">
            <text:p>MAGGIOLI SP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4E10D2ACC</text:p>
          </table:table-cell>
          <table:table-cell table:style-name="ce1" office:value-type="string">
            <text:p>SERVIZIO DI NOLEGGIO DI UNA FOTOCOPIATRICE PER LA SEDE CENTRALE DEL CONSORZIO – AFFIDAMENTO TRAMITE ME.PA. – PERIODO 1/10/2014-30/9/2018. C.I.G. Z4E10D2ACC.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0-01</text:p>
          </table:table-cell>
          <table:table-cell table:style-name="ce1" office:value-type="string">
            <text:p>2018-09-30</text:p>
          </table:table-cell>
          <table:table-cell table:style-name="ce63" office:value-type="string">
            <text:p>3115,20</text:p>
          </table:table-cell>
          <table:table-cell table:style-name="ce65" office:value-type="float" office:value="0">
            <text:p>0,00</text:p>
          </table:table-cell>
          <table:table-cell table:style-name="ce5" office:value-type="string">
            <text:p>02538760014</text:p>
          </table:table-cell>
          <table:table-cell office:value-type="string">
            <text:p>SYSTEM 3 SRL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601099216</text:p>
          </table:table-cell>
          <table:table-cell table:style-name="ce1" office:value-type="string">
            <text:p>CENTRO DIURNO PER DISABILI DEL CONSORZIO LA RUGIADA DI CIRIE': AFFIDAMENTO DI ATTIVITA' MOTORIE <text:s/>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0-01</text:p>
          </table:table-cell>
          <table:table-cell table:style-name="ce1" office:value-type="string">
            <text:p>2014-12-31</text:p>
          </table:table-cell>
          <table:table-cell table:style-name="ce63" office:value-type="string">
            <text:p>115,57</text:p>
          </table:table-cell>
          <table:table-cell table:style-name="ce65" office:value-type="float" office:value="0">
            <text:p>0,00</text:p>
          </table:table-cell>
          <table:table-cell table:style-name="ce5" office:value-type="string">
            <text:p>07068220016</text:p>
          </table:table-cell>
          <table:table-cell table:style-name="ce31" office:value-type="string">
            <text:p>CENTRO GINNICO VICTORI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BE10F5E5C</text:p>
          </table:table-cell>
          <table:table-cell table:style-name="ce1" office:value-type="string">
            <text:p>INSERIMENTO DI <text:s/>MINORE IN COMUNITA’ - PERIODO 05/09/2014-31/12/2014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9-05</text:p>
          </table:table-cell>
          <table:table-cell table:style-name="ce1" office:value-type="string">
            <text:p>2014-12-31</text:p>
          </table:table-cell>
          <table:table-cell table:style-name="ce63" office:value-type="string">
            <text:p>9492,24</text:p>
          </table:table-cell>
          <table:table-cell table:style-name="ce65" office:value-type="float" office:value="1997.44">
            <text:p>1997,44</text:p>
          </table:table-cell>
          <table:table-cell table:style-name="ce79" office:value-type="string">
            <text:p>02370510014</text:p>
          </table:table-cell>
          <table:table-cell office:value-type="string">
            <text:p>ASS. CASA NOSTR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5922742151</text:p>
          </table:table-cell>
          <table:table-cell table:style-name="ce1" office:value-type="string">
            <text:p>SERVIZI RELATIVI A PICCOLI INTERVENTI DI MANUTENZIONE ORDINARIA DEGLI EDIFICI DI COMPETENZA DEL CONSORZIO (OPERE DA LATTONIERE – IDRAULICO – ELETTRICISTA – FALEGNAME – SERRAMENTISTA – DECORATORE – EDILI) –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0-01</text:p>
          </table:table-cell>
          <table:table-cell table:style-name="ce1" office:value-type="string">
            <text:p>2016-10-30</text:p>
          </table:table-cell>
          <table:table-cell table:style-name="ce63" office:value-type="string">
            <text:p>51477,73</text:p>
          </table:table-cell>
          <table:table-cell table:style-name="ce65" office:value-type="float" office:value="0">
            <text:p>0,00</text:p>
          </table:table-cell>
          <table:table-cell table:style-name="ce5" office:value-type="string">
            <text:p>04435240017</text:p>
          </table:table-cell>
          <table:table-cell office:value-type="string">
            <text:p>DALLA STESSA PARTE COOP SOCIALE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2287817E4C</text:p>
          </table:table-cell>
          <table:table-cell table:style-name="ce1" office:value-type="string">
            <text:p>TELEFONIA MOBILE AZIENDALE - ADESIONE ALLA CONVENZIONE CONSIP -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0-01</text:p>
          </table:table-cell>
          <table:table-cell table:style-name="ce1" office:value-type="string">
            <text:p>2014-12-31</text:p>
          </table:table-cell>
          <table:table-cell table:style-name="ce63" office:value-type="string">
            <text:p>2200,00</text:p>
          </table:table-cell>
          <table:table-cell table:style-name="ce65" office:value-type="float" office:value="7688.7">
            <text:p>7688,70</text:p>
          </table:table-cell>
          <table:table-cell table:style-name="ce5" office:value-type="string">
            <text:p>00488410010</text:p>
          </table:table-cell>
          <table:table-cell office:value-type="string">
            <text:p>TELECOM ITALI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941109B7F</text:p>
          </table:table-cell>
          <table:table-cell table:style-name="ce1" office:value-type="string">
            <text:p>SERVIZIO RELATIVO ALLE ATTIVITA’ DELLO SPORTELLO STRANERI –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7-01</text:p>
          </table:table-cell>
          <table:table-cell table:style-name="ce1" office:value-type="string">
            <text:p>2016-12-31</text:p>
          </table:table-cell>
          <table:table-cell table:style-name="ce63" office:value-type="string">
            <text:p>520,00</text:p>
          </table:table-cell>
          <table:table-cell table:style-name="ce65" office:value-type="float" office:value="0">
            <text:p>0,00</text:p>
          </table:table-cell>
          <table:table-cell table:style-name="ce5" office:value-type="string">
            <text:p>PTRDLD67E67C616X</text:p>
          </table:table-cell>
          <table:table-cell office:value-type="string">
            <text:p>STUDIO LEGALE PITERA'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C91100DE3</text:p>
          </table:table-cell>
          <table:table-cell table:style-name="ce1" office:value-type="string">
            <text:p>FORNITURA ANTIVIRUS-LICENZE TREND MICRO ANTIVIRUS WORRY-FREE BUSINESS SECURITY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2-23</text:p>
          </table:table-cell>
          <table:table-cell table:style-name="ce1" office:value-type="string">
            <text:p>2017-12-22</text:p>
          </table:table-cell>
          <table:table-cell table:style-name="ce63" office:value-type="string">
            <text:p>3672,00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5584990013</text:p>
          </table:table-cell>
          <table:table-cell office:value-type="string">
            <text:p>BIDUESYSTEM SRL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F8114F6C5</text:p>
          </table:table-cell>
          <table:table-cell table:style-name="ce1" office:value-type="string">
            <text:p>EREDITA’ MACARIO - SERVIZIO DI DISINFESTAZIONE, PULIZIA E SGOMBERO DELL’IMMOBILE SITO IN LOCALITA’ ROSSIGNOLI N. 72 A CIRIE’ –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0-17</text:p>
          </table:table-cell>
          <table:table-cell/>
          <table:table-cell table:style-name="ce63" office:value-type="string">
            <text:p>4250,00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7213260016</text:p>
          </table:table-cell>
          <table:table-cell office:value-type="string">
            <text:p>COOPERATIVA SOCIALE CASA DI NAZARETH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281145CA9</text:p>
          </table:table-cell>
          <table:table-cell table:style-name="ce1" office:value-type="string">
            <text:p>PROSECUZIONE INSERIMENTO DI MADRE E FIGLI MINORI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0-01</text:p>
          </table:table-cell>
          <table:table-cell table:style-name="ce1" office:value-type="string">
            <text:p>2014-10-16</text:p>
          </table:table-cell>
          <table:table-cell table:style-name="ce63" office:value-type="string">
            <text:p>3307,6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93009670014</text:p>
          </table:table-cell>
          <table:table-cell office:value-type="string">
            <text:p>FONDAZIONE RUFFINI ONLUS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3D11546C5</text:p>
          </table:table-cell>
          <table:table-cell table:style-name="ce1" office:value-type="string">
            <text:p>PROSECUZIONE INSERIMENTO DI N. 4 MINORI (DI CUI 2 DISABILI) IN CENTRI DIURN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0-01</text:p>
          </table:table-cell>
          <table:table-cell table:style-name="ce1" office:value-type="string">
            <text:p>2014-12-31</text:p>
          </table:table-cell>
          <table:table-cell table:style-name="ce63" office:value-type="string">
            <text:p>975,00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3982610010</text:p>
          </table:table-cell>
          <table:table-cell office:value-type="string">
            <text:p>COOPERATIVA LA TEND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C21154461</text:p>
          </table:table-cell>
          <table:table-cell table:style-name="ce1" office:value-type="string">
            <text:p>PROSECUZIONE INSERIMENTO DI N. 10 MINORI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0-01</text:p>
          </table:table-cell>
          <table:table-cell table:style-name="ce1" office:value-type="string">
            <text:p>2014-12-31</text:p>
          </table:table-cell>
          <table:table-cell table:style-name="ce63" office:value-type="string">
            <text:p>19106,56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3982610010</text:p>
          </table:table-cell>
          <table:table-cell office:value-type="string">
            <text:p>COOPERATIVA LA TEND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311154484</text:p>
          </table:table-cell>
          <table:table-cell table:style-name="ce1" office:value-type="string">
            <text:p>PROSECUZIONE INSERIMENTO DI N. 10 MINORI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0-01</text:p>
          </table:table-cell>
          <table:table-cell table:style-name="ce1" office:value-type="string">
            <text:p>2014-12-31</text:p>
          </table:table-cell>
          <table:table-cell table:style-name="ce63" office:value-type="string">
            <text:p>11034,48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3747970014</text:p>
          </table:table-cell>
          <table:table-cell office:value-type="string">
            <text:p>COOPERATIVA ANIMAZIONE VALDOCCO S.C.S. O.N.L.U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B911544E5</text:p>
          </table:table-cell>
          <table:table-cell table:style-name="ce1" office:value-type="string">
            <text:p>PROSECUZIONE INSERIMENTO DI N. 10 MINORI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0-01</text:p>
          </table:table-cell>
          <table:table-cell table:style-name="ce1" office:value-type="string">
            <text:p>2014-12-31</text:p>
          </table:table-cell>
          <table:table-cell table:style-name="ce63" office:value-type="string">
            <text:p>9016,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1448260032</text:p>
          </table:table-cell>
          <table:table-cell office:value-type="string">
            <text:p>COOPERATIVA SOCIALE ONLUS LA TERRA PROMESSA 2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281154508</text:p>
          </table:table-cell>
          <table:table-cell table:style-name="ce1" office:value-type="string">
            <text:p>PROSECUZIONE INSERIMENTO DI N. 10 MINORI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0-01</text:p>
          </table:table-cell>
          <table:table-cell table:style-name="ce1" office:value-type="string">
            <text:p>2014-12-31</text:p>
          </table:table-cell>
          <table:table-cell table:style-name="ce63" office:value-type="string">
            <text:p>6020,48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5396780016</text:p>
          </table:table-cell>
          <table:table-cell office:value-type="string">
            <text:p>COOP. PARADIGM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751154532</text:p>
          </table:table-cell>
          <table:table-cell table:style-name="ce1" office:value-type="string">
            <text:p>PROSECUZIONE INSERIMENTO DI N. 10 MINORI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0-01</text:p>
          </table:table-cell>
          <table:table-cell table:style-name="ce1" office:value-type="string">
            <text:p>2014-12-31</text:p>
          </table:table-cell>
          <table:table-cell table:style-name="ce63" office:value-type="string">
            <text:p>7066,00</text:p>
          </table:table-cell>
          <table:table-cell table:style-name="ce65" office:value-type="float" office:value="349.98">
            <text:p>349,98</text:p>
          </table:table-cell>
          <table:table-cell table:style-name="ce79" office:value-type="string">
            <text:p>07343210014</text:p>
          </table:table-cell>
          <table:table-cell office:value-type="string">
            <text:p>GRUPPO ARCO S.C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F51154561</text:p>
          </table:table-cell>
          <table:table-cell table:style-name="ce1" office:value-type="string">
            <text:p>PROSECUZIONE INSERIMENTO DI N. 10 MINORI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0-01</text:p>
          </table:table-cell>
          <table:table-cell table:style-name="ce1" office:value-type="string">
            <text:p>2014-12-31</text:p>
          </table:table-cell>
          <table:table-cell table:style-name="ce63" office:value-type="string">
            <text:p>5382,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5569090011</text:p>
          </table:table-cell>
          <table:table-cell office:value-type="string">
            <text:p>COOP MIRAFIORI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9411545B5</text:p>
          </table:table-cell>
          <table:table-cell table:style-name="ce1" office:value-type="string">
            <text:p>PROSECUZIONE INSERIMENTO DI N. 10 MINORI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0-01</text:p>
          </table:table-cell>
          <table:table-cell table:style-name="ce1" office:value-type="string">
            <text:p>2014-12-31</text:p>
          </table:table-cell>
          <table:table-cell table:style-name="ce63" office:value-type="string">
            <text:p>10585,12</text:p>
          </table:table-cell>
          <table:table-cell table:style-name="ce65" office:value-type="float" office:value="0">
            <text:p>0,00</text:p>
          </table:table-cell>
          <table:table-cell office:value-type="string">
            <text:p>07628390010</text:p>
          </table:table-cell>
          <table:table-cell office:value-type="string">
            <text:p>COOP. SOC. CRISALIDE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9411545B5</text:p>
          </table:table-cell>
          <table:table-cell table:style-name="ce1" office:value-type="string">
            <text:p>PROSECUZIONE INSERIMENTO DI N. 10 MINORI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0-01</text:p>
          </table:table-cell>
          <table:table-cell table:style-name="ce1" office:value-type="string">
            <text:p>2014-12-31</text:p>
          </table:table-cell>
          <table:table-cell table:style-name="ce63" office:value-type="string">
            <text:p>7958,00</text:p>
          </table:table-cell>
          <table:table-cell table:style-name="ce65" office:value-type="float" office:value="0">
            <text:p>0,00</text:p>
          </table:table-cell>
          <table:table-cell office:value-type="string">
            <text:p>07628390010</text:p>
          </table:table-cell>
          <table:table-cell office:value-type="string">
            <text:p>COOP. SOC. CRISALIDE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6A1154627</text:p>
          </table:table-cell>
          <table:table-cell table:style-name="ce1" office:value-type="string">
            <text:p>PROSECUZIONE INSERIMENTO DI N. 10 MINORI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0-01</text:p>
          </table:table-cell>
          <table:table-cell table:style-name="ce1" office:value-type="string">
            <text:p>2014-12-31</text:p>
          </table:table-cell>
          <table:table-cell table:style-name="ce63" office:value-type="string">
            <text:p>5580,6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0524480308</text:p>
          </table:table-cell>
          <table:table-cell office:value-type="string">
            <text:p>SERENI ORIZZONTI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921154430</text:p>
          </table:table-cell>
          <table:table-cell table:style-name="ce1" office:value-type="string">
            <text:p>PROSECUZIONE INSERIMENTO DI NUCLEO FAMIGLIARE IN GRUPPO APPARTAMENTO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0-01</text:p>
          </table:table-cell>
          <table:table-cell table:style-name="ce1" office:value-type="string">
            <text:p>2014-12-31</text:p>
          </table:table-cell>
          <table:table-cell table:style-name="ce63" office:value-type="string">
            <text:p>20240,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97579810017</text:p>
          </table:table-cell>
          <table:table-cell office:value-type="string">
            <text:p>ASSOCIAZIONE DONNE &amp; FUTURO O.N.L.U.S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121154401</text:p>
          </table:table-cell>
          <table:table-cell table:style-name="ce1" office:value-type="string">
            <text:p>PROSECUZIONE INSERIMENTO DI <text:s/>N. 1 GIOVANE IN COMUNITA’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0-01</text:p>
          </table:table-cell>
          <table:table-cell table:style-name="ce1" office:value-type="string">
            <text:p>2014-10-31</text:p>
          </table:table-cell>
          <table:table-cell table:style-name="ce63" office:value-type="string">
            <text:p>2681,5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7628390010</text:p>
          </table:table-cell>
          <table:table-cell office:value-type="string">
            <text:p>COOP. SOC. CRISALIDE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8A109318E</text:p>
          </table:table-cell>
          <table:table-cell table:style-name="ce1" office:value-type="string">
            <text:p>SERVIZIO DI MANUTENZIONE SOFTWARE SISA WEB (ORA DENOMINATO CISONWEB) PER LA GESTIONE DELLA CARTELLA UTENTI DEI SERVIZI TERRITORIAL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1-01</text:p>
          </table:table-cell>
          <table:table-cell table:style-name="ce1" office:value-type="string">
            <text:p>2014-12-31</text:p>
          </table:table-cell>
          <table:table-cell table:style-name="ce63" office:value-type="string">
            <text:p>3500,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9745190018</text:p>
          </table:table-cell>
          <table:table-cell office:value-type="string">
            <text:p>TC WEB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1B116C4D0</text:p>
          </table:table-cell>
          <table:table-cell table:style-name="ce1" office:value-type="string">
            <text:p>SERVIZIO <text:s/>MANUTENZIONE <text:s/>GRUPPO ELETTROGENO PRESSO IL PRESIDIO “CASA DEI PINI” DI SAN MAURIZIO C.S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0-01</text:p>
          </table:table-cell>
          <table:table-cell table:style-name="ce1" office:value-type="string">
            <text:p>2015-09-30</text:p>
          </table:table-cell>
          <table:table-cell table:style-name="ce63" office:value-type="string">
            <text:p>620,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10917300013</text:p>
          </table:table-cell>
          <table:table-cell office:value-type="string">
            <text:p>GB ENERGI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7211825B3</text:p>
          </table:table-cell>
          <table:table-cell table:style-name="ce1" office:value-type="string">
            <text:p>FORNITURA DI STOVIGLIE MONOUSO – ACQUISTO TRAMITE MERCATO ELETTRONICO (MEPA)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1-01</text:p>
          </table:table-cell>
          <table:table-cell table:style-name="ce1" office:value-type="string">
            <text:p>2014-12-31</text:p>
          </table:table-cell>
          <table:table-cell table:style-name="ce63" office:value-type="string">
            <text:p>736,40</text:p>
          </table:table-cell>
          <table:table-cell table:style-name="ce65" office:value-type="float" office:value="0">
            <text:p>0,00</text:p>
          </table:table-cell>
          <table:table-cell table:style-name="ce1" office:value-type="string">
            <text:p>00314470121</text:p>
          </table:table-cell>
          <table:table-cell office:value-type="string">
            <text:p>VIRCOL S.R.L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411194D57</text:p>
          </table:table-cell>
          <table:table-cell table:style-name="ce1" office:value-type="string">
            <text:p>INSERIMENTO SEMIRESIDENZIALE DI UN MINORE IN COMUNITA’ - <text:s/>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0-20</text:p>
          </table:table-cell>
          <table:table-cell table:style-name="ce1" office:value-type="string">
            <text:p>2014-12-30</text:p>
          </table:table-cell>
          <table:table-cell table:style-name="ce63" office:value-type="string">
            <text:p>990,00</text:p>
          </table:table-cell>
          <table:table-cell table:style-name="ce65" office:value-type="float" office:value="0">
            <text:p>0,00</text:p>
          </table:table-cell>
          <table:table-cell office:value-type="string">
            <text:p>07628390010</text:p>
          </table:table-cell>
          <table:table-cell office:value-type="string">
            <text:p>COOP. SOC. CRISALIDE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1" office:value-type="float" office:value="2014">
            <text:p>2014</text:p>
          </table:table-cell>
          <table:table-cell table:style-name="ce1" office:value-type="string">
            <text:p>ZCE1196A85</text:p>
          </table:table-cell>
          <table:table-cell table:style-name="ce1" office:value-type="string">
            <text:p>ADESIONE ALLA CONVENZIONE CONSIP “FORNITURA DI AUTOVEICOLI E SERVIZI CONNESSI ALLA PUBBLICA AMMINISTRAZIONE – SETTIMA EDIZIONE – LOTTO 5” PER LA FORNITURA DI N. 1 AUTOMEZZO PER I SERVIZI CONSORTIL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1-07</text:p>
          </table:table-cell>
          <table:table-cell/>
          <table:table-cell table:style-name="ce63" office:value-type="string">
            <text:p>8832,69</text:p>
          </table:table-cell>
          <table:table-cell table:style-name="ce65" office:value-type="float" office:value="0">
            <text:p>0,00</text:p>
          </table:table-cell>
          <table:table-cell table:style-name="ce4" office:value-type="string">
            <text:p>06908900019</text:p>
          </table:table-cell>
          <table:table-cell office:value-type="string">
            <text:p>FIAT AUTO VAR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2" office:value-type="float" office:value="2014">
            <text:p>2014</text:p>
          </table:table-cell>
          <table:table-cell table:style-name="ce22" office:value-type="string">
            <text:p>4844031CD3</text:p>
          </table:table-cell>
          <table:table-cell table:style-name="ce22" office:value-type="string">
            <text:p>ACCREDITAMENTO SPERIMENTALE DI AGENZIE FORNITRICI DI INTERVENTI SOCIO EDUCATIVI TERRITORIALI A FAVORE DI PERSONE CON HANDICAP – IMPEGNO DI SPESA GENNAIO/MARZO. ANNO 2015.</text:p>
          </table:table-cell>
          <table:table-cell table:style-name="ce22" office:value-type="string">
            <text:p>23-AFFIDAMENTO IN ECONOMIA - AFFIDAMENTO DIRETTO</text:p>
          </table:table-cell>
          <table:table-cell table:style-name="ce42" office:value-type="date" office:date-value="2015-01-01">
            <text:p>2015-01-01</text:p>
          </table:table-cell>
          <table:table-cell table:style-name="ce42" office:value-type="date" office:date-value="2015-03-31">
            <text:p>2015-03-31</text:p>
          </table:table-cell>
          <table:table-cell table:style-name="ce67" office:value-type="float" office:value="54078.75">
            <text:p>54078,75</text:p>
          </table:table-cell>
          <table:table-cell table:style-name="ce65" office:value-type="float" office:value="0">
            <text:p>0,00</text:p>
          </table:table-cell>
          <table:table-cell table:style-name="ce83" office:value-type="string">
            <text:p>03056830015</text:p>
          </table:table-cell>
          <table:table-cell table:style-name="ce22" office:value-type="string">
            <text:p>PROGEST</text:p>
          </table:table-cell>
          <table:table-cell table:style-name="ce22" office:value-type="string">
            <text:p>Italia</text:p>
          </table:table-cell>
          <table:table-cell table:number-columns-repeated="7"/>
          <table:table-cell table:style-name="ce5" table:number-columns-repeated="1000"/>
          <table:table-cell table:style-name="ce22" table:number-columns-repeated="6"/>
        </table:table-row>
        <table:table-row table:style-name="ro1">
          <table:table-cell table:style-name="ce12" office:value-type="float" office:value="2014">
            <text:p>2014</text:p>
          </table:table-cell>
          <table:table-cell table:style-name="ce12" office:value-type="float" office:value="4844040443">
            <text:p>4844040443</text:p>
          </table:table-cell>
          <table:table-cell table:style-name="ce22" office:value-type="string">
            <text:p>ACCREDITAMENTO SPERIMENTALE DI AGENZIE FORNITRICI DI INTERVENTI SOCIO EDUCATIVI TERRITORIALI A FAVORE DI PERSONE CON HANDICAP – IMPEGNO DI SPESA GENNAIO/MARZO. ANNO 2015.</text:p>
          </table:table-cell>
          <table:table-cell table:style-name="ce22" office:value-type="string">
            <text:p>23-AFFIDAMENTO IN ECONOMIA - AFFIDAMENTO DIRETTO</text:p>
          </table:table-cell>
          <table:table-cell table:style-name="ce42" office:value-type="date" office:date-value="2015-01-01">
            <text:p>2015-01-01</text:p>
          </table:table-cell>
          <table:table-cell table:style-name="ce42" office:value-type="date" office:date-value="2015-03-31">
            <text:p>2015-03-31</text:p>
          </table:table-cell>
          <table:table-cell table:style-name="ce67" office:value-type="float" office:value="45858.5">
            <text:p>45858,5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3747970014</text:p>
          </table:table-cell>
          <table:table-cell table:style-name="ce22" office:value-type="string">
            <text:p>COOPERATIVA ANIMAZIONE VALDOCCO S.C.S. O.N.L.U.S.</text:p>
          </table:table-cell>
          <table:table-cell table:style-name="ce22" office:value-type="string">
            <text:p>Italia</text:p>
          </table:table-cell>
          <table:table-cell table:number-columns-repeated="7"/>
          <table:table-cell table:style-name="ce5" table:number-columns-repeated="1000"/>
          <table:table-cell table:style-name="ce22" table:number-columns-repeated="6"/>
        </table:table-row>
        <table:table-row table:style-name="ro1">
          <table:table-cell table:style-name="ce12" office:value-type="float" office:value="2014">
            <text:p>2014</text:p>
          </table:table-cell>
          <table:table-cell table:style-name="ce12" office:value-type="string">
            <text:p>484404478F</text:p>
          </table:table-cell>
          <table:table-cell table:style-name="ce22" office:value-type="string">
            <text:p>ACCREDITAMENTO SPERIMENTALE DI AGENZIE FORNITRICI DI INTERVENTI SOCIO EDUCATIVI TERRITORIALI A FAVORE DI PERSONE CON HANDICAP – IMPEGNO DI SPESA GENNAIO/MARZO. ANNO 2015.</text:p>
          </table:table-cell>
          <table:table-cell table:style-name="ce22" office:value-type="string">
            <text:p>23-AFFIDAMENTO IN ECONOMIA - AFFIDAMENTO DIRETTO</text:p>
          </table:table-cell>
          <table:table-cell table:style-name="ce42" office:value-type="date" office:date-value="2015-01-01">
            <text:p>2015-01-01</text:p>
          </table:table-cell>
          <table:table-cell table:style-name="ce42" office:value-type="date" office:date-value="2015-03-31">
            <text:p>2015-03-31</text:p>
          </table:table-cell>
          <table:table-cell table:style-name="ce67" office:value-type="float" office:value="33098.08">
            <text:p>33098,08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8120540011</text:p>
          </table:table-cell>
          <table:table-cell table:style-name="ce22" office:value-type="string">
            <text:p>ISTITUTO DEI SORDI DI TORINO</text:p>
          </table:table-cell>
          <table:table-cell table:style-name="ce22" office:value-type="string">
            <text:p>Italia</text:p>
          </table:table-cell>
          <table:table-cell table:number-columns-repeated="7"/>
          <table:table-cell table:style-name="ce5" table:number-columns-repeated="1000"/>
          <table:table-cell table:style-name="ce22" table:number-columns-repeated="6"/>
        </table:table-row>
        <table:table-row table:style-name="ro5">
          <table:table-cell table:style-name="ce12" office:value-type="float" office:value="2014">
            <text:p>2014</text:p>
          </table:table-cell>
          <table:table-cell table:style-name="ce22" office:value-type="string">
            <text:p>ZAB02A35C1</text:p>
          </table:table-cell>
          <table:table-cell table:style-name="ce22" office:value-type="string">
            <text:p>SERVIZIO DI MANUTENZIONE IMPIANTI ASCENSORI PROROGA</text:p>
          </table:table-cell>
          <table:table-cell table:style-name="ce22" office:value-type="string">
            <text:p>23-AFFIDAMENTO IN ECONOMIA - AFFIDAMENTO DIRETTO</text:p>
          </table:table-cell>
          <table:table-cell table:style-name="ce42" office:value-type="date" office:date-value="2015-01-01">
            <text:p>2015-01-01</text:p>
          </table:table-cell>
          <table:table-cell table:style-name="ce42" office:value-type="date" office:date-value="2015-06-30">
            <text:p>2015-06-30</text:p>
          </table:table-cell>
          <table:table-cell table:style-name="ce67" office:value-type="float" office:value="2196.47">
            <text:p>2196,47</text:p>
          </table:table-cell>
          <table:table-cell table:style-name="ce65" office:value-type="float" office:value="0">
            <text:p>0,00</text:p>
          </table:table-cell>
          <table:table-cell table:style-name="ce80" office:value-type="string">
            <text:p>04982340012</text:p>
          </table:table-cell>
          <table:table-cell table:style-name="ce22" office:value-type="string">
            <text:p>GRUPPO SIMET <text:s/>S.R.L.</text:p>
          </table:table-cell>
          <table:table-cell table:style-name="ce22" office:value-type="string">
            <text:p>Italia</text:p>
          </table:table-cell>
          <table:table-cell table:number-columns-repeated="7"/>
          <table:table-cell table:style-name="ce5" table:number-columns-repeated="1000"/>
          <table:table-cell table:style-name="ce22" table:number-columns-repeated="6"/>
        </table:table-row>
        <table:table-row table:style-name="ro1">
          <table:table-cell table:style-name="ce12" office:value-type="float" office:value="2014">
            <text:p>2014</text:p>
          </table:table-cell>
          <table:table-cell table:style-name="ce22" office:value-type="string">
            <text:p>Z7612A756B</text:p>
          </table:table-cell>
          <table:table-cell table:style-name="ce22" office:value-type="string">
            <text:p>INSERIMENTO DEL MINORE <text:s/>STRANIERO IN COMUNITA'</text:p>
          </table:table-cell>
          <table:table-cell table:style-name="ce22" office:value-type="string">
            <text:p>23-AFFIDAMENTO IN ECONOMIA - AFFIDAMENTO DIRETTO</text:p>
          </table:table-cell>
          <table:table-cell table:style-name="ce42" office:value-type="date" office:date-value="2014-12-13">
            <text:p>2014-12-13</text:p>
          </table:table-cell>
          <table:table-cell table:style-name="ce42" office:value-type="date" office:date-value="2014-12-27">
            <text:p>2014-12-27</text:p>
          </table:table-cell>
          <table:table-cell table:style-name="ce68" office:value-type="float" office:value="1916.1">
            <text:p>1916,10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2467680019</text:p>
          </table:table-cell>
          <table:table-cell table:style-name="ce22" office:value-type="string">
            <text:p>CRESCERE INSIEME COOPERATIVA SOCIALE</text:p>
          </table:table-cell>
          <table:table-cell table:style-name="ce22" office:value-type="string">
            <text:p>Italia</text:p>
          </table:table-cell>
          <table:table-cell table:number-columns-repeated="7"/>
          <table:table-cell table:style-name="ce5" table:number-columns-repeated="1000"/>
          <table:table-cell table:style-name="ce22" table:number-columns-repeated="6"/>
        </table:table-row>
        <table:table-row table:style-name="ro1">
          <table:table-cell table:style-name="ce12" office:value-type="float" office:value="2014">
            <text:p>2014</text:p>
          </table:table-cell>
          <table:table-cell table:style-name="ce23" office:value-type="string">
            <text:p>Z5F12B45F1</text:p>
          </table:table-cell>
          <table:table-cell table:style-name="ce23" office:value-type="string">
            <text:p>CENTRI DIURNI PER DISABILI DEL CONSORZIO. AFFIDAMENTO DI ATTIVITA' STRUTTURATE DI ACQUATICITA’, EQUITAZIONE E PSICOMOTORIE E LABORATORIALI</text:p>
          </table:table-cell>
          <table:table-cell table:style-name="ce22" office:value-type="string">
            <text:p>23-AFFIDAMENTO IN ECONOMIA - AFFIDAMENTO DIRETTO</text:p>
          </table:table-cell>
          <table:table-cell table:style-name="ce42" office:value-type="date" office:date-value="2015-01-01">
            <text:p>2015-01-01</text:p>
          </table:table-cell>
          <table:table-cell table:style-name="ce42" office:value-type="date" office:date-value="2015-03-31">
            <text:p>2015-03-31</text:p>
          </table:table-cell>
          <table:table-cell table:style-name="ce68" office:value-type="float" office:value="2095">
            <text:p>2095,00</text:p>
          </table:table-cell>
          <table:table-cell table:style-name="ce65" office:value-type="float" office:value="0">
            <text:p>0,00</text:p>
          </table:table-cell>
          <table:table-cell table:style-name="ce5" office:value-type="string">
            <text:p>09114510010</text:p>
          </table:table-cell>
          <table:table-cell table:style-name="ce34" office:value-type="string">
            <text:p>LE TRE QUERCE ASSOCIAZIONE SPORTIVA DILETTANTISTICA</text:p>
          </table:table-cell>
          <table:table-cell table:style-name="ce22" office:value-type="string">
            <text:p>Italia</text:p>
          </table:table-cell>
          <table:table-cell table:number-columns-repeated="7"/>
          <table:table-cell table:style-name="ce5" table:number-columns-repeated="1000"/>
          <table:table-cell table:style-name="ce22" table:number-columns-repeated="6"/>
        </table:table-row>
        <table:table-row table:style-name="ro1">
          <table:table-cell table:style-name="ce12" office:value-type="float" office:value="2014">
            <text:p>2014</text:p>
          </table:table-cell>
          <table:table-cell table:style-name="ce23" office:value-type="string">
            <text:p>Z4F12B4688</text:p>
          </table:table-cell>
          <table:table-cell table:style-name="ce23" office:value-type="string">
            <text:p>CENTRI DIURNI PER DISABILI DEL CONSORZIO. AFFIDAMENTO DI ATTIVITA' STRUTTURATE DI ACQUATICITA’, EQUITAZIONE E PSICOMOTORIE E LABORATORIALI</text:p>
          </table:table-cell>
          <table:table-cell table:style-name="ce22" office:value-type="string">
            <text:p>23-AFFIDAMENTO IN ECONOMIA - AFFIDAMENTO DIRETTO</text:p>
          </table:table-cell>
          <table:table-cell table:style-name="ce42" office:value-type="date" office:date-value="2015-01-01">
            <text:p>2015-01-01</text:p>
          </table:table-cell>
          <table:table-cell table:style-name="ce42" office:value-type="date" office:date-value="2015-03-31">
            <text:p>2015-03-31</text:p>
          </table:table-cell>
          <table:table-cell table:style-name="ce68" office:value-type="float" office:value="61.48">
            <text:p>61,48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8764400019</text:p>
          </table:table-cell>
          <table:table-cell table:style-name="ce22" office:value-type="string">
            <text:p>ASS. SPORTIVA DILETTANTISTICA OCTOPUS</text:p>
          </table:table-cell>
          <table:table-cell table:style-name="ce22" office:value-type="string">
            <text:p>Italia</text:p>
          </table:table-cell>
          <table:table-cell table:number-columns-repeated="7"/>
          <table:table-cell table:style-name="ce5" table:number-columns-repeated="1000"/>
          <table:table-cell table:style-name="ce22" table:number-columns-repeated="6"/>
        </table:table-row>
        <table:table-row table:style-name="ro1">
          <table:table-cell table:style-name="ce12" office:value-type="float" office:value="2014">
            <text:p>2014</text:p>
          </table:table-cell>
          <table:table-cell table:style-name="ce22" office:value-type="string">
            <text:p>Z7112B46DF</text:p>
          </table:table-cell>
          <table:table-cell table:style-name="ce23" office:value-type="string">
            <text:p>CENTRI DIURNI PER DISABILI DEL CONSORZIO. AFFIDAMENTO DI ATTIVITA' STRUTTURATE DI ACQUATICITA’, EQUITAZIONE E PSICOMOTORIE E LABORATORIALI</text:p>
          </table:table-cell>
          <table:table-cell table:style-name="ce22" office:value-type="string">
            <text:p>23-AFFIDAMENTO IN ECONOMIA - AFFIDAMENTO DIRETTO</text:p>
          </table:table-cell>
          <table:table-cell table:style-name="ce42" office:value-type="date" office:date-value="2015-01-01">
            <text:p>2015-01-01</text:p>
          </table:table-cell>
          <table:table-cell table:style-name="ce42" office:value-type="date" office:date-value="2015-03-31">
            <text:p>2015-03-31</text:p>
          </table:table-cell>
          <table:table-cell table:style-name="ce68" office:value-type="float" office:value="393.44">
            <text:p>393,44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92036080015</text:p>
          </table:table-cell>
          <table:table-cell table:style-name="ce22" office:value-type="string">
            <text:p>A.S.D. CENTRO FORMA E BENESSERE</text:p>
          </table:table-cell>
          <table:table-cell table:style-name="ce22" office:value-type="string">
            <text:p>Italia</text:p>
          </table:table-cell>
          <table:table-cell table:number-columns-repeated="7"/>
          <table:table-cell table:style-name="ce5" table:number-columns-repeated="1000"/>
          <table:table-cell table:style-name="ce22" table:number-columns-repeated="6"/>
        </table:table-row>
        <table:table-row table:style-name="ro1">
          <table:table-cell table:style-name="ce12" office:value-type="float" office:value="2014">
            <text:p>2014</text:p>
          </table:table-cell>
          <table:table-cell table:style-name="ce22" office:value-type="string">
            <text:p>Z6112B4776</text:p>
          </table:table-cell>
          <table:table-cell table:style-name="ce23" office:value-type="string">
            <text:p>CENTRI DIURNI PER DISABILI DEL CONSORZIO. AFFIDAMENTO DI ATTIVITA' STRUTTURATE DI ACQUATICITA’, EQUITAZIONE E PSICOMOTORIE E LABORATORIALI</text:p>
          </table:table-cell>
          <table:table-cell table:style-name="ce22" office:value-type="string">
            <text:p>23-AFFIDAMENTO IN ECONOMIA - AFFIDAMENTO DIRETTO</text:p>
          </table:table-cell>
          <table:table-cell table:style-name="ce42" office:value-type="date" office:date-value="2015-01-01">
            <text:p>2015-01-01</text:p>
          </table:table-cell>
          <table:table-cell table:style-name="ce42" office:value-type="date" office:date-value="2015-03-31">
            <text:p>2015-03-31</text:p>
          </table:table-cell>
          <table:table-cell table:style-name="ce68" office:value-type="float" office:value="36.89">
            <text:p>36,89</text:p>
          </table:table-cell>
          <table:table-cell table:style-name="ce65" office:value-type="float" office:value="0">
            <text:p>0,00</text:p>
          </table:table-cell>
          <table:table-cell table:style-name="ce84" office:value-type="float" office:value="10385820013">
            <text:p>10385820013</text:p>
          </table:table-cell>
          <table:table-cell table:style-name="ce34" office:value-type="string">
            <text:p>PALESTRA PUNTO INCONTRO ANZIANI VIGO PATRIZIA</text:p>
          </table:table-cell>
          <table:table-cell table:style-name="ce22" office:value-type="string">
            <text:p>Italia</text:p>
          </table:table-cell>
          <table:table-cell table:number-columns-repeated="7"/>
          <table:table-cell table:style-name="ce5" table:number-columns-repeated="1000"/>
          <table:table-cell table:style-name="ce22" table:number-columns-repeated="6"/>
        </table:table-row>
        <table:table-row table:style-name="ro1">
          <table:table-cell table:style-name="ce12" office:value-type="float" office:value="2014">
            <text:p>2014</text:p>
          </table:table-cell>
          <table:table-cell table:style-name="ce22" office:value-type="string">
            <text:p>ZC812B47C5</text:p>
          </table:table-cell>
          <table:table-cell table:style-name="ce23" office:value-type="string">
            <text:p>CENTRI DIURNI PER DISABILI DEL CONSORZIO. AFFIDAMENTO DI ATTIVITA' STRUTTURATE DI ACQUATICITA’, EQUITAZIONE E PSICOMOTORIE E LABORATORIALI</text:p>
          </table:table-cell>
          <table:table-cell table:style-name="ce22" office:value-type="string">
            <text:p>23-AFFIDAMENTO IN ECONOMIA - AFFIDAMENTO DIRETTO</text:p>
          </table:table-cell>
          <table:table-cell table:style-name="ce42" office:value-type="date" office:date-value="2015-01-01">
            <text:p>2015-01-01</text:p>
          </table:table-cell>
          <table:table-cell table:style-name="ce42" office:value-type="date" office:date-value="2015-03-31">
            <text:p>2015-03-31</text:p>
          </table:table-cell>
          <table:table-cell table:style-name="ce68" office:value-type="float" office:value="180.33">
            <text:p>180,33</text:p>
          </table:table-cell>
          <table:table-cell table:style-name="ce65" office:value-type="float" office:value="0">
            <text:p>0,00</text:p>
          </table:table-cell>
          <table:table-cell table:style-name="ce5" office:value-type="string">
            <text:p>07068220016</text:p>
          </table:table-cell>
          <table:table-cell table:style-name="ce34" office:value-type="string">
            <text:p>CENTRO GINNICO VICTORIA</text:p>
          </table:table-cell>
          <table:table-cell table:style-name="ce22" office:value-type="string">
            <text:p>Italia</text:p>
          </table:table-cell>
          <table:table-cell table:number-columns-repeated="7"/>
          <table:table-cell table:style-name="ce5" table:number-columns-repeated="1000"/>
          <table:table-cell table:style-name="ce22" table:number-columns-repeated="6"/>
        </table:table-row>
        <table:table-row table:style-name="ro1">
          <table:table-cell table:style-name="ce12" office:value-type="float" office:value="2014">
            <text:p>2014</text:p>
          </table:table-cell>
          <table:table-cell table:style-name="ce22" office:value-type="string">
            <text:p>ZE412B4874</text:p>
          </table:table-cell>
          <table:table-cell table:style-name="ce23" office:value-type="string">
            <text:p>CENTRI DIURNI PER DISABILI DEL CONSORZIO. AFFIDAMENTO DI ATTIVITA' STRUTTURATE DI ACQUATICITA’, EQUITAZIONE E PSICOMOTORIE E LABORATORIALI</text:p>
          </table:table-cell>
          <table:table-cell table:style-name="ce22" office:value-type="string">
            <text:p>23-AFFIDAMENTO IN ECONOMIA - AFFIDAMENTO DIRETTO</text:p>
          </table:table-cell>
          <table:table-cell table:style-name="ce42" office:value-type="date" office:date-value="2015-01-01">
            <text:p>2015-01-01</text:p>
          </table:table-cell>
          <table:table-cell table:style-name="ce42" office:value-type="date" office:date-value="2015-03-31">
            <text:p>2015-03-31</text:p>
          </table:table-cell>
          <table:table-cell table:style-name="ce68" office:value-type="float" office:value="86.07">
            <text:p>86,07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92043850012</text:p>
          </table:table-cell>
          <table:table-cell table:style-name="ce22" office:value-type="string">
            <text:p>FLEX GYM</text:p>
          </table:table-cell>
          <table:table-cell table:style-name="ce22" office:value-type="string">
            <text:p>Italia</text:p>
          </table:table-cell>
          <table:table-cell table:number-columns-repeated="7"/>
          <table:table-cell table:style-name="ce5" table:number-columns-repeated="1000"/>
          <table:table-cell table:style-name="ce22" table:number-columns-repeated="6"/>
        </table:table-row>
        <table:table-row table:style-name="ro1">
          <table:table-cell table:style-name="ce12" office:value-type="float" office:value="2014">
            <text:p>2014</text:p>
          </table:table-cell>
          <table:table-cell table:style-name="ce22" office:value-type="string">
            <text:p>ZDF12B4911</text:p>
          </table:table-cell>
          <table:table-cell table:style-name="ce23" office:value-type="string">
            <text:p>CENTRI DIURNI PER DISABILI DEL CONSORZIO. AFFIDAMENTO DI ATTIVITA' STRUTTURATE DI ACQUATICITA’, EQUITAZIONE E PSICOMOTORIE E LABORATORIALI</text:p>
          </table:table-cell>
          <table:table-cell table:style-name="ce22" office:value-type="string">
            <text:p>23-AFFIDAMENTO IN ECONOMIA - AFFIDAMENTO DIRETTO</text:p>
          </table:table-cell>
          <table:table-cell table:style-name="ce42" office:value-type="date" office:date-value="2015-01-01">
            <text:p>2015-01-01</text:p>
          </table:table-cell>
          <table:table-cell table:style-name="ce42" office:value-type="date" office:date-value="2015-03-31">
            <text:p>2015-03-31</text:p>
          </table:table-cell>
          <table:table-cell table:style-name="ce68" office:value-type="float" office:value="299.34">
            <text:p>299,34</text:p>
          </table:table-cell>
          <table:table-cell table:style-name="ce65" office:value-type="float" office:value="0">
            <text:p>0,00</text:p>
          </table:table-cell>
          <table:table-cell table:style-name="ce5" office:value-type="string">
            <text:p>08927440019</text:p>
          </table:table-cell>
          <table:table-cell table:style-name="ce34" office:value-type="string">
            <text:p>IDEA LAB</text:p>
          </table:table-cell>
          <table:table-cell table:style-name="ce22" office:value-type="string">
            <text:p>Italia</text:p>
          </table:table-cell>
          <table:table-cell table:number-columns-repeated="7"/>
          <table:table-cell table:style-name="ce5" table:number-columns-repeated="1000"/>
          <table:table-cell table:style-name="ce22" table:number-columns-repeated="6"/>
        </table:table-row>
        <table:table-row table:style-name="ro1">
          <table:table-cell table:style-name="ce12" office:value-type="float" office:value="2014">
            <text:p>2014</text:p>
          </table:table-cell>
          <table:table-cell table:style-name="ce22" office:value-type="string">
            <text:p>ZDC12B4D29</text:p>
          </table:table-cell>
          <table:table-cell table:style-name="ce23" office:value-type="string">
            <text:p>CENTRI DIURNI PER DISABILI DEL CONSORZIO. AFFIDAMENTO DI ATTIVITA' STRUTTURATE DI ACQUATICITA’, EQUITAZIONE E PSICOMOTORIE E LABORATORIALI</text:p>
          </table:table-cell>
          <table:table-cell table:style-name="ce22" office:value-type="string">
            <text:p>23-AFFIDAMENTO IN ECONOMIA - AFFIDAMENTO DIRETTO</text:p>
          </table:table-cell>
          <table:table-cell table:style-name="ce42" office:value-type="date" office:date-value="2015-01-01">
            <text:p>2015-01-01</text:p>
          </table:table-cell>
          <table:table-cell table:style-name="ce42" office:value-type="date" office:date-value="2015-03-31">
            <text:p>2015-03-31</text:p>
          </table:table-cell>
          <table:table-cell table:style-name="ce68" office:value-type="float" office:value="2488.52">
            <text:p>2488,52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92016020015</text:p>
          </table:table-cell>
          <table:table-cell table:style-name="ce22" office:value-type="string">
            <text:p>POL. UISP RIVER BORGARO</text:p>
          </table:table-cell>
          <table:table-cell table:style-name="ce22" office:value-type="string">
            <text:p>Italia</text:p>
          </table:table-cell>
          <table:table-cell table:number-columns-repeated="7"/>
          <table:table-cell table:style-name="ce5" table:number-columns-repeated="1000"/>
          <table:table-cell table:style-name="ce22" table:number-columns-repeated="6"/>
        </table:table-row>
        <table:table-row table:style-name="ro1">
          <table:table-cell table:style-name="ce12" office:value-type="float" office:value="2014">
            <text:p>2014</text:p>
          </table:table-cell>
          <table:table-cell table:style-name="ce22" office:value-type="string">
            <text:p>Z1512B4D73</text:p>
          </table:table-cell>
          <table:table-cell table:style-name="ce23" office:value-type="string">
            <text:p>CENTRI DIURNI PER DISABILI DEL CONSORZIO. AFFIDAMENTO DI ATTIVITA' STRUTTURATE DI ACQUATICITA’, EQUITAZIONE E PSICOMOTORIE E LABORATORIALI</text:p>
          </table:table-cell>
          <table:table-cell table:style-name="ce22" office:value-type="string">
            <text:p>23-AFFIDAMENTO IN ECONOMIA - AFFIDAMENTO DIRETTO</text:p>
          </table:table-cell>
          <table:table-cell table:style-name="ce42" office:value-type="date" office:date-value="2015-01-01">
            <text:p>2015-01-01</text:p>
          </table:table-cell>
          <table:table-cell table:style-name="ce42" office:value-type="date" office:date-value="2015-03-31">
            <text:p>2015-03-31</text:p>
          </table:table-cell>
          <table:table-cell table:style-name="ce68" office:value-type="float" office:value="180.33">
            <text:p>180,33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7019840011</text:p>
          </table:table-cell>
          <table:table-cell table:style-name="ce22" office:value-type="string">
            <text:p>AZIENDA SPECIALE MULTISERVIZI COMUNE DI VENARIA</text:p>
          </table:table-cell>
          <table:table-cell table:style-name="ce22" office:value-type="string">
            <text:p>Italia</text:p>
          </table:table-cell>
          <table:table-cell table:number-columns-repeated="7"/>
          <table:table-cell table:style-name="ce5" table:number-columns-repeated="1000"/>
          <table:table-cell table:style-name="ce22" table:number-columns-repeated="6"/>
        </table:table-row>
        <table:table-row table:style-name="ro1">
          <table:table-cell table:style-name="ce12" office:value-type="float" office:value="2014">
            <text:p>2014</text:p>
          </table:table-cell>
          <table:table-cell table:style-name="ce22" office:value-type="string">
            <text:p>Z4912B4DBD</text:p>
          </table:table-cell>
          <table:table-cell table:style-name="ce23" office:value-type="string">
            <text:p>CENTRI DIURNI PER DISABILI DEL CONSORZIO. AFFIDAMENTO DI ATTIVITA' STRUTTURATE DI ACQUATICITA’, EQUITAZIONE E PSICOMOTORIE E LABORATORIALI</text:p>
          </table:table-cell>
          <table:table-cell table:style-name="ce22" office:value-type="string">
            <text:p>23-AFFIDAMENTO IN ECONOMIA - AFFIDAMENTO DIRETTO</text:p>
          </table:table-cell>
          <table:table-cell table:style-name="ce42" office:value-type="date" office:date-value="2015-01-01">
            <text:p>2015-01-01</text:p>
          </table:table-cell>
          <table:table-cell table:style-name="ce42" office:value-type="date" office:date-value="2015-03-31">
            <text:p>2015-03-31</text:p>
          </table:table-cell>
          <table:table-cell table:style-name="ce68" office:value-type="float" office:value="336.07">
            <text:p>336,07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92029620017</text:p>
          </table:table-cell>
          <table:table-cell table:style-name="ce22" office:value-type="string">
            <text:p>ASSOCIAZIONE SOLLIEVO ONLUS</text:p>
          </table:table-cell>
          <table:table-cell table:style-name="ce22" office:value-type="string">
            <text:p>Italia</text:p>
          </table:table-cell>
          <table:table-cell table:number-columns-repeated="7"/>
          <table:table-cell table:style-name="ce5" table:number-columns-repeated="1000"/>
          <table:table-cell table:style-name="ce22" table:number-columns-repeated="6"/>
        </table:table-row>
        <table:table-row table:style-name="ro1">
          <table:table-cell table:style-name="ce12" office:value-type="float" office:value="2014">
            <text:p>2014</text:p>
          </table:table-cell>
          <table:table-cell table:style-name="ce22" office:value-type="string">
            <text:p>ZA112B4EE8</text:p>
          </table:table-cell>
          <table:table-cell table:style-name="ce23" office:value-type="string">
            <text:p>CENTRI DIURNI PER DISABILI DEL CONSORZIO. AFFIDAMENTO DI ATTIVITA' STRUTTURATE DI ACQUATICITA’, EQUITAZIONE E PSICOMOTORIE E LABORATORIALI</text:p>
          </table:table-cell>
          <table:table-cell table:style-name="ce22" office:value-type="string">
            <text:p>23-AFFIDAMENTO IN ECONOMIA - AFFIDAMENTO DIRETTO</text:p>
          </table:table-cell>
          <table:table-cell table:style-name="ce42" office:value-type="date" office:date-value="2015-01-01">
            <text:p>2015-01-01</text:p>
          </table:table-cell>
          <table:table-cell table:style-name="ce42" office:value-type="date" office:date-value="2015-03-31">
            <text:p>2015-03-31</text:p>
          </table:table-cell>
          <table:table-cell table:style-name="ce68" office:value-type="float" office:value="360.66">
            <text:p>360,66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92022530015</text:p>
          </table:table-cell>
          <table:table-cell table:style-name="ce22" office:value-type="string">
            <text:p>ASSOCIAZIONE ARCADIA</text:p>
          </table:table-cell>
          <table:table-cell table:style-name="ce22" office:value-type="string">
            <text:p>Italia</text:p>
          </table:table-cell>
          <table:table-cell table:number-columns-repeated="7"/>
          <table:table-cell table:style-name="ce5" table:number-columns-repeated="1000"/>
          <table:table-cell table:style-name="ce22" table:number-columns-repeated="6"/>
        </table:table-row>
        <table:table-row table:style-name="ro1">
          <table:table-cell table:style-name="ce12" office:value-type="float" office:value="2014">
            <text:p>2014</text:p>
          </table:table-cell>
          <table:table-cell table:style-name="ce22" office:value-type="string">
            <text:p>Z2312B4F43</text:p>
          </table:table-cell>
          <table:table-cell table:style-name="ce23" office:value-type="string">
            <text:p>CENTRI DIURNI PER DISABILI DEL CONSORZIO. AFFIDAMENTO DI ATTIVITA' STRUTTURATE DI ACQUATICITA’, EQUITAZIONE E PSICOMOTORIE E LABORATORIALI</text:p>
          </table:table-cell>
          <table:table-cell table:style-name="ce22" office:value-type="string">
            <text:p>23-AFFIDAMENTO IN ECONOMIA - AFFIDAMENTO DIRETTO</text:p>
          </table:table-cell>
          <table:table-cell table:style-name="ce42" office:value-type="date" office:date-value="2015-01-01">
            <text:p>2015-01-01</text:p>
          </table:table-cell>
          <table:table-cell table:style-name="ce42" office:value-type="date" office:date-value="2015-03-31">
            <text:p>2015-03-31</text:p>
          </table:table-cell>
          <table:table-cell table:style-name="ce68" office:value-type="float" office:value="315.57">
            <text:p>315,57</text:p>
          </table:table-cell>
          <table:table-cell table:style-name="ce65" office:value-type="float" office:value="0">
            <text:p>0,00</text:p>
          </table:table-cell>
          <table:table-cell table:style-name="ce5" office:value-type="string">
            <text:p>07584510015</text:p>
          </table:table-cell>
          <table:table-cell table:style-name="ce22" office:value-type="string">
            <text:p>ASSOCIAZIONE P.U.N.T.O. DIAPASON ONLUS</text:p>
          </table:table-cell>
          <table:table-cell table:style-name="ce22" office:value-type="string">
            <text:p>Italia</text:p>
          </table:table-cell>
          <table:table-cell table:number-columns-repeated="7"/>
          <table:table-cell table:style-name="ce5" table:number-columns-repeated="1000"/>
          <table:table-cell table:style-name="ce22" table:number-columns-repeated="6"/>
        </table:table-row>
        <table:table-row table:style-name="ro1">
          <table:table-cell table:style-name="ce12" office:value-type="float" office:value="2014">
            <text:p>2014</text:p>
          </table:table-cell>
          <table:table-cell table:style-name="ce22" office:value-type="string">
            <text:p>Z1A12B50C2</text:p>
          </table:table-cell>
          <table:table-cell table:style-name="ce23" office:value-type="string">
            <text:p>CENTRI DIURNI PER DISABILI DEL CONSORZIO. AFFIDAMENTO DI ATTIVITA' STRUTTURATE DI ACQUATICITA’, EQUITAZIONE E PSICOMOTORIE E LABORATORIALI</text:p>
          </table:table-cell>
          <table:table-cell table:style-name="ce22" office:value-type="string">
            <text:p>23-AFFIDAMENTO IN ECONOMIA - AFFIDAMENTO DIRETTO</text:p>
          </table:table-cell>
          <table:table-cell table:style-name="ce42" office:value-type="date" office:date-value="2015-01-01">
            <text:p>2015-01-01</text:p>
          </table:table-cell>
          <table:table-cell table:style-name="ce42" office:value-type="date" office:date-value="2015-03-31">
            <text:p>2015-03-31</text:p>
          </table:table-cell>
          <table:table-cell table:style-name="ce68" office:value-type="float" office:value="241.8">
            <text:p>241,8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92046320013</text:p>
          </table:table-cell>
          <table:table-cell table:style-name="ce22" office:value-type="string">
            <text:p>CIRCOLO PROGETTO O.A.S.I.</text:p>
          </table:table-cell>
          <table:table-cell table:style-name="ce22" office:value-type="string">
            <text:p>Italia</text:p>
          </table:table-cell>
          <table:table-cell table:number-columns-repeated="7"/>
          <table:table-cell table:style-name="ce5" table:number-columns-repeated="1000"/>
          <table:table-cell table:style-name="ce22" table:number-columns-repeated="6"/>
        </table:table-row>
        <table:table-row table:style-name="ro1">
          <table:table-cell table:style-name="ce12" office:value-type="float" office:value="2014">
            <text:p>2014</text:p>
          </table:table-cell>
          <table:table-cell table:style-name="ce22" office:value-type="string">
            <text:p>Z2D12B50FA</text:p>
          </table:table-cell>
          <table:table-cell table:style-name="ce23" office:value-type="string">
            <text:p>CENTRI DIURNI PER DISABILI DEL CONSORZIO. AFFIDAMENTO DI ATTIVITA' STRUTTURATE DI ACQUATICITA’, EQUITAZIONE E PSICOMOTORIE E LABORATORIALI</text:p>
          </table:table-cell>
          <table:table-cell table:style-name="ce22" office:value-type="string">
            <text:p>23-AFFIDAMENTO IN ECONOMIA - AFFIDAMENTO DIRETTO</text:p>
          </table:table-cell>
          <table:table-cell table:style-name="ce42" office:value-type="date" office:date-value="2015-01-01">
            <text:p>2015-01-01</text:p>
          </table:table-cell>
          <table:table-cell table:style-name="ce42" office:value-type="date" office:date-value="2015-03-31">
            <text:p>2015-03-31</text:p>
          </table:table-cell>
          <table:table-cell table:style-name="ce68" office:value-type="float" office:value="147.54">
            <text:p>147,54</text:p>
          </table:table-cell>
          <table:table-cell table:style-name="ce65" office:value-type="float" office:value="0">
            <text:p>0,00</text:p>
          </table:table-cell>
          <table:table-cell table:style-name="ce5" office:value-type="string">
            <text:p>97702110012</text:p>
          </table:table-cell>
          <table:table-cell table:style-name="ce34" office:value-type="string">
            <text:p>ARCHIMENTE ASSOCIAZIONE CULTURALE</text:p>
          </table:table-cell>
          <table:table-cell table:style-name="ce22" office:value-type="string">
            <text:p>Italia</text:p>
          </table:table-cell>
          <table:table-cell table:number-columns-repeated="7"/>
          <table:table-cell table:style-name="ce5" table:number-columns-repeated="1000"/>
          <table:table-cell table:style-name="ce22" table:number-columns-repeated="6"/>
        </table:table-row>
        <table:table-row table:style-name="ro1">
          <table:table-cell table:style-name="ce12" office:value-type="float" office:value="2014">
            <text:p>2014</text:p>
          </table:table-cell>
          <table:table-cell table:style-name="ce22" office:value-type="string">
            <text:p>ZDA12B5186</text:p>
          </table:table-cell>
          <table:table-cell table:style-name="ce23" office:value-type="string">
            <text:p>CENTRI DIURNI PER DISABILI DEL CONSORZIO. AFFIDAMENTO DI ATTIVITA' STRUTTURATE DI ACQUATICITA’, EQUITAZIONE E PSICOMOTORIE E LABORATORIALI</text:p>
          </table:table-cell>
          <table:table-cell table:style-name="ce22" office:value-type="string">
            <text:p>23-AFFIDAMENTO IN ECONOMIA - AFFIDAMENTO DIRETTO</text:p>
          </table:table-cell>
          <table:table-cell table:style-name="ce42" office:value-type="date" office:date-value="2015-01-01">
            <text:p>2015-01-01</text:p>
          </table:table-cell>
          <table:table-cell table:style-name="ce42" office:value-type="date" office:date-value="2015-03-31">
            <text:p>2015-03-31</text:p>
          </table:table-cell>
          <table:table-cell table:style-name="ce68" office:value-type="float" office:value="33.57">
            <text:p>33,57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2467680019</text:p>
          </table:table-cell>
          <table:table-cell table:style-name="ce22" office:value-type="string">
            <text:p>CRESCERE INSIEME COOPERATIVA SOCIALE</text:p>
          </table:table-cell>
          <table:table-cell table:style-name="ce22" office:value-type="string">
            <text:p>Italia</text:p>
          </table:table-cell>
          <table:table-cell table:number-columns-repeated="7"/>
          <table:table-cell table:style-name="ce5" table:number-columns-repeated="1000"/>
          <table:table-cell table:style-name="ce22" table:number-columns-repeated="6"/>
        </table:table-row>
        <table:table-row table:style-name="ro1">
          <table:table-cell table:style-name="ce12" office:value-type="float" office:value="2014">
            <text:p>2014</text:p>
          </table:table-cell>
          <table:table-cell table:style-name="ce22" office:value-type="string">
            <text:p>ZE20A1A2D9 </text:p>
          </table:table-cell>
          <table:table-cell table:style-name="ce22" office:value-type="string">
            <text:p>ADESIONE ALLA CONVENZIONE CONSIP PER LA FORNITURA DI CARBURANTE PER AUTOTRAZIONE MEDIANTE BUONI ACQUISTO E DEI SERVIZI CONNESSI PER LE PUBBLICHE AMMINISTRAZIONI</text:p>
          </table:table-cell>
          <table:table-cell table:style-name="ce22" office:value-type="string">
            <text:p>23-AFFIDAMENTO IN ECONOMIA - AFFIDAMENTO DIRETTO</text:p>
          </table:table-cell>
          <table:table-cell table:style-name="ce42" office:value-type="date" office:date-value="2015-01-01">
            <text:p>2015-01-01</text:p>
          </table:table-cell>
          <table:table-cell table:style-name="ce42" office:value-type="date" office:date-value="2015-12-31">
            <text:p>2015-12-31</text:p>
          </table:table-cell>
          <table:table-cell table:style-name="ce67" office:value-type="float" office:value="4918.03">
            <text:p>4918,03</text:p>
          </table:table-cell>
          <table:table-cell table:style-name="ce65" office:value-type="float" office:value="0">
            <text:p>0,00</text:p>
          </table:table-cell>
          <table:table-cell table:style-name="ce5" office:value-type="string">
            <text:p>00905811006</text:p>
          </table:table-cell>
          <table:table-cell table:style-name="ce22" office:value-type="string">
            <text:p>ENI SPA</text:p>
          </table:table-cell>
          <table:table-cell table:style-name="ce22" office:value-type="string">
            <text:p>Italia</text:p>
          </table:table-cell>
          <table:table-cell table:number-columns-repeated="7"/>
          <table:table-cell table:style-name="ce5" table:number-columns-repeated="1000"/>
          <table:table-cell table:style-name="ce22" table:number-columns-repeated="6"/>
        </table:table-row>
        <table:table-row table:style-name="ro5">
          <table:table-cell table:style-name="ce12" office:value-type="float" office:value="2014">
            <text:p>2014</text:p>
          </table:table-cell>
          <table:table-cell table:style-name="ce24" office:value-type="string">
            <text:p>Z3E12B3FFD</text:p>
          </table:table-cell>
          <table:table-cell table:style-name="ce22" office:value-type="string">
            <text:p>GARANZIE ASSICURATIVE DIVERSE</text:p>
          </table:table-cell>
          <table:table-cell table:style-name="ce22" office:value-type="string">
            <text:p>23-AFFIDAMENTO IN ECONOMIA - AFFIDAMENTO DIRETTO</text:p>
          </table:table-cell>
          <table:table-cell table:style-name="ce42" office:value-type="date" office:date-value="2015-01-01">
            <text:p>2015-01-01</text:p>
          </table:table-cell>
          <table:table-cell table:style-name="ce42" office:value-type="date" office:date-value="2015-12-31">
            <text:p>2015-12-31</text:p>
          </table:table-cell>
          <table:table-cell table:style-name="ce69" office:value-type="float" office:value="2128">
            <text:p>2128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0875360018</text:p>
          </table:table-cell>
          <table:table-cell table:style-name="ce22" office:value-type="string">
            <text:p>REALE MUTUA</text:p>
          </table:table-cell>
          <table:table-cell table:style-name="ce22" office:value-type="string">
            <text:p>Italia</text:p>
          </table:table-cell>
          <table:table-cell table:number-columns-repeated="7"/>
          <table:table-cell table:style-name="ce5" table:number-columns-repeated="1000"/>
          <table:table-cell table:style-name="ce22" table:number-columns-repeated="6"/>
        </table:table-row>
        <table:table-row table:style-name="ro5">
          <table:table-cell table:style-name="ce12" office:value-type="float" office:value="2014">
            <text:p>2014</text:p>
          </table:table-cell>
          <table:table-cell table:style-name="ce24" office:value-type="string">
            <text:p>Z2E12B4094</text:p>
          </table:table-cell>
          <table:table-cell table:style-name="ce22" office:value-type="string">
            <text:p>GARANZIE ASSICURATIVE DIVERSE</text:p>
          </table:table-cell>
          <table:table-cell table:style-name="ce22" office:value-type="string">
            <text:p>23-AFFIDAMENTO IN ECONOMIA - AFFIDAMENTO DIRETTO</text:p>
          </table:table-cell>
          <table:table-cell table:style-name="ce42" office:value-type="date" office:date-value="2015-01-01">
            <text:p>2015-01-01</text:p>
          </table:table-cell>
          <table:table-cell table:style-name="ce42" office:value-type="date" office:date-value="2015-12-31">
            <text:p>2015-12-31</text:p>
          </table:table-cell>
          <table:table-cell table:style-name="ce69" office:value-type="float" office:value="5811.28">
            <text:p>5811,28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5377040968</text:p>
          </table:table-cell>
          <table:table-cell table:style-name="ce24" office:value-type="string">
            <text:p>ROLAND RECHTSSCHUTZ VERSIC AG.</text:p>
          </table:table-cell>
          <table:table-cell table:style-name="ce22" office:value-type="string">
            <text:p>Italia</text:p>
          </table:table-cell>
          <table:table-cell table:number-columns-repeated="7"/>
          <table:table-cell table:style-name="ce5" table:number-columns-repeated="1000"/>
          <table:table-cell table:style-name="ce22" table:number-columns-repeated="6"/>
        </table:table-row>
        <table:table-row table:style-name="ro5">
          <table:table-cell table:style-name="ce12" office:value-type="float" office:value="2014">
            <text:p>2014</text:p>
          </table:table-cell>
          <table:table-cell table:style-name="ce24" office:value-type="string">
            <text:p>ZCF12B40D5</text:p>
          </table:table-cell>
          <table:table-cell table:style-name="ce22" office:value-type="string">
            <text:p>GARANZIE ASSICURATIVE DIVERSE</text:p>
          </table:table-cell>
          <table:table-cell table:style-name="ce22" office:value-type="string">
            <text:p>23-AFFIDAMENTO IN ECONOMIA - AFFIDAMENTO DIRETTO</text:p>
          </table:table-cell>
          <table:table-cell table:style-name="ce42" office:value-type="date" office:date-value="2015-01-01">
            <text:p>2015-01-01</text:p>
          </table:table-cell>
          <table:table-cell table:style-name="ce42" office:value-type="date" office:date-value="2015-12-31">
            <text:p>2015-12-31</text:p>
          </table:table-cell>
          <table:table-cell table:style-name="ce69" office:value-type="float" office:value="1643.61">
            <text:p>1643,61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0818570012</text:p>
          </table:table-cell>
          <table:table-cell table:style-name="ce22" office:value-type="string">
            <text:p>UNIPOLSAI ASSICURAZIONI S.P.A.</text:p>
          </table:table-cell>
          <table:table-cell table:style-name="ce22" office:value-type="string">
            <text:p>Italia</text:p>
          </table:table-cell>
          <table:table-cell table:number-columns-repeated="7"/>
          <table:table-cell table:style-name="ce5" table:number-columns-repeated="1000"/>
          <table:table-cell table:style-name="ce22" table:number-columns-repeated="6"/>
        </table:table-row>
        <table:table-row table:style-name="ro5">
          <table:table-cell table:style-name="ce12" office:value-type="float" office:value="2014">
            <text:p>2014</text:p>
          </table:table-cell>
          <table:table-cell table:style-name="ce24" office:value-type="string">
            <text:p>ZB412B4166</text:p>
          </table:table-cell>
          <table:table-cell table:style-name="ce22" office:value-type="string">
            <text:p>GARANZIE ASSICURATIVE DIVERSE</text:p>
          </table:table-cell>
          <table:table-cell table:style-name="ce22" office:value-type="string">
            <text:p>23-AFFIDAMENTO IN ECONOMIA - AFFIDAMENTO DIRETTO</text:p>
          </table:table-cell>
          <table:table-cell table:style-name="ce42" office:value-type="date" office:date-value="2015-01-01">
            <text:p>2015-01-01</text:p>
          </table:table-cell>
          <table:table-cell table:style-name="ce42" office:value-type="date" office:date-value="2015-12-31">
            <text:p>2015-12-31</text:p>
          </table:table-cell>
          <table:table-cell table:style-name="ce69" office:value-type="float" office:value="2264.01">
            <text:p>2264,01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0818570012</text:p>
          </table:table-cell>
          <table:table-cell table:style-name="ce22" office:value-type="string">
            <text:p>UNIPOLSAI ASSICURAZIONI S.P.A.</text:p>
          </table:table-cell>
          <table:table-cell table:style-name="ce22" office:value-type="string">
            <text:p>Italia</text:p>
          </table:table-cell>
          <table:table-cell table:number-columns-repeated="7"/>
          <table:table-cell table:style-name="ce5" table:number-columns-repeated="1000"/>
          <table:table-cell table:style-name="ce22" table:number-columns-repeated="6"/>
        </table:table-row>
        <table:table-row table:style-name="ro5">
          <table:table-cell table:style-name="ce12" office:value-type="float" office:value="2014">
            <text:p>2014</text:p>
          </table:table-cell>
          <table:table-cell table:style-name="ce24" office:value-type="string">
            <text:p>Z8312B41EB</text:p>
          </table:table-cell>
          <table:table-cell table:style-name="ce22" office:value-type="string">
            <text:p>GARANZIE ASSICURATIVE DIVERSE</text:p>
          </table:table-cell>
          <table:table-cell table:style-name="ce22" office:value-type="string">
            <text:p>23-AFFIDAMENTO IN ECONOMIA - AFFIDAMENTO DIRETTO</text:p>
          </table:table-cell>
          <table:table-cell table:style-name="ce42" office:value-type="date" office:date-value="2015-01-01">
            <text:p>2015-01-01</text:p>
          </table:table-cell>
          <table:table-cell table:style-name="ce42" office:value-type="date" office:date-value="2015-12-31">
            <text:p>2015-12-31</text:p>
          </table:table-cell>
          <table:table-cell table:style-name="ce69" office:value-type="float" office:value="6186">
            <text:p>6186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5032630963</text:p>
          </table:table-cell>
          <table:table-cell table:style-name="ce22" office:value-type="string">
            <text:p>ALLIANZ</text:p>
          </table:table-cell>
          <table:table-cell table:style-name="ce22" office:value-type="string">
            <text:p>Italia</text:p>
          </table:table-cell>
          <table:table-cell table:number-columns-repeated="7"/>
          <table:table-cell table:style-name="ce5" table:number-columns-repeated="1000"/>
          <table:table-cell table:style-name="ce22" table:number-columns-repeated="6"/>
        </table:table-row>
        <table:table-row table:style-name="ro5">
          <table:table-cell table:style-name="ce12" office:value-type="float" office:value="2014">
            <text:p>2014</text:p>
          </table:table-cell>
          <table:table-cell table:style-name="ce24" office:value-type="string">
            <text:p>ZE612B4221</text:p>
          </table:table-cell>
          <table:table-cell table:style-name="ce22" office:value-type="string">
            <text:p>GARANZIE ASSICURATIVE DIVERSE</text:p>
          </table:table-cell>
          <table:table-cell table:style-name="ce22" office:value-type="string">
            <text:p>23-AFFIDAMENTO IN ECONOMIA - AFFIDAMENTO DIRETTO</text:p>
          </table:table-cell>
          <table:table-cell table:style-name="ce42" office:value-type="date" office:date-value="2015-01-01">
            <text:p>2015-01-01</text:p>
          </table:table-cell>
          <table:table-cell table:style-name="ce42" office:value-type="date" office:date-value="2015-12-31">
            <text:p>2015-12-31</text:p>
          </table:table-cell>
          <table:table-cell table:style-name="ce69" office:value-type="float" office:value="905.5">
            <text:p>905,5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0818570012</text:p>
          </table:table-cell>
          <table:table-cell table:style-name="ce22" office:value-type="string">
            <text:p>UNIPOLSAI ASSICURAZIONI S.P.A.</text:p>
          </table:table-cell>
          <table:table-cell table:style-name="ce22" office:value-type="string">
            <text:p>Italia</text:p>
          </table:table-cell>
          <table:table-cell table:number-columns-repeated="7"/>
          <table:table-cell table:style-name="ce5" table:number-columns-repeated="1000"/>
          <table:table-cell table:style-name="ce22" table:number-columns-repeated="6"/>
        </table:table-row>
        <table:table-row table:style-name="ro5">
          <table:table-cell table:style-name="ce12" office:value-type="float" office:value="2014">
            <text:p>2014</text:p>
          </table:table-cell>
          <table:table-cell table:style-name="ce24" office:value-type="string">
            <text:p>Z2612B4258</text:p>
          </table:table-cell>
          <table:table-cell table:style-name="ce22" office:value-type="string">
            <text:p>GARANZIE ASSICURATIVE DIVERSE</text:p>
          </table:table-cell>
          <table:table-cell table:style-name="ce22" office:value-type="string">
            <text:p>23-AFFIDAMENTO IN ECONOMIA - AFFIDAMENTO DIRETTO</text:p>
          </table:table-cell>
          <table:table-cell table:style-name="ce42" office:value-type="date" office:date-value="2015-01-01">
            <text:p>2015-01-01</text:p>
          </table:table-cell>
          <table:table-cell table:style-name="ce42" office:value-type="date" office:date-value="2015-12-31">
            <text:p>2015-12-31</text:p>
          </table:table-cell>
          <table:table-cell table:style-name="ce69" office:value-type="float" office:value="3700">
            <text:p>37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10655700150</text:p>
          </table:table-cell>
          <table:table-cell table:style-name="ce22" office:value-type="string">
            <text:p>LLOYD</text:p>
          </table:table-cell>
          <table:table-cell table:style-name="ce22" office:value-type="string">
            <text:p>Italia</text:p>
          </table:table-cell>
          <table:table-cell table:number-columns-repeated="7"/>
          <table:table-cell table:style-name="ce5" table:number-columns-repeated="1000"/>
          <table:table-cell table:style-name="ce22" table:number-columns-repeated="6"/>
        </table:table-row>
        <table:table-row table:style-name="ro1">
          <table:table-cell table:style-name="ce12" office:value-type="float" office:value="2014">
            <text:p>2014</text:p>
          </table:table-cell>
          <table:table-cell table:style-name="ce25" office:value-type="string">
            <text:p>Z9C12B42C6</text:p>
          </table:table-cell>
          <table:table-cell table:style-name="ce22" office:value-type="string">
            <text:p>GARANZIE ASSICURATIVE DIVERSE</text:p>
          </table:table-cell>
          <table:table-cell table:style-name="ce22" office:value-type="string">
            <text:p>23-AFFIDAMENTO IN ECONOMIA - AFFIDAMENTO DIRETTO</text:p>
          </table:table-cell>
          <table:table-cell table:style-name="ce42" office:value-type="date" office:date-value="2015-01-01">
            <text:p>2015-01-01</text:p>
          </table:table-cell>
          <table:table-cell table:style-name="ce42" office:value-type="date" office:date-value="2015-12-31">
            <text:p>2015-12-31</text:p>
          </table:table-cell>
          <table:table-cell table:style-name="ce69" office:value-type="float" office:value="1500">
            <text:p>1500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0818570012</text:p>
          </table:table-cell>
          <table:table-cell table:style-name="ce22" office:value-type="string">
            <text:p>UNIPOLSAI ASSICURAZIONI S.P.A.</text:p>
          </table:table-cell>
          <table:table-cell table:style-name="ce22" office:value-type="string">
            <text:p>Italia</text:p>
          </table:table-cell>
          <table:table-cell table:number-columns-repeated="7"/>
          <table:table-cell table:style-name="ce5" table:number-columns-repeated="1000"/>
          <table:table-cell table:style-name="ce22" table:number-columns-repeated="6"/>
        </table:table-row>
        <table:table-row table:style-name="ro1">
          <table:table-cell table:style-name="ce12" office:value-type="float" office:value="2014">
            <text:p>2014</text:p>
          </table:table-cell>
          <table:table-cell table:style-name="ce25" office:value-type="string">
            <text:p>Z7212B4338 </text:p>
          </table:table-cell>
          <table:table-cell table:style-name="ce22" office:value-type="string">
            <text:p>GARANZIE ASSICURATIVE DIVERSE</text:p>
          </table:table-cell>
          <table:table-cell table:style-name="ce22" office:value-type="string">
            <text:p>23-AFFIDAMENTO IN ECONOMIA - AFFIDAMENTO DIRETTO</text:p>
          </table:table-cell>
          <table:table-cell table:style-name="ce42" office:value-type="date" office:date-value="2015-01-01">
            <text:p>2015-01-01</text:p>
          </table:table-cell>
          <table:table-cell table:style-name="ce42" office:value-type="date" office:date-value="2015-12-31">
            <text:p>2015-12-31</text:p>
          </table:table-cell>
          <table:table-cell table:style-name="ce69" office:value-type="float" office:value="10784.41">
            <text:p>10784,41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0818570012</text:p>
          </table:table-cell>
          <table:table-cell table:style-name="ce22" office:value-type="string">
            <text:p>UNIPOLSAI ASSICURAZIONI S.P.A.</text:p>
          </table:table-cell>
          <table:table-cell table:style-name="ce22" office:value-type="string">
            <text:p>Italia</text:p>
          </table:table-cell>
          <table:table-cell table:number-columns-repeated="7"/>
          <table:table-cell table:style-name="ce5" table:number-columns-repeated="1000"/>
          <table:table-cell table:style-name="ce22" table:number-columns-repeated="6"/>
        </table:table-row>
        <table:table-row table:style-name="ro1">
          <table:table-cell table:style-name="ce12" office:value-type="float" office:value="2014">
            <text:p>2014</text:p>
          </table:table-cell>
          <table:table-cell table:style-name="ce22" office:value-type="string">
            <text:p>Z0D12BF9D1</text:p>
          </table:table-cell>
          <table:table-cell table:style-name="ce22" office:value-type="string">
            <text:p>EREDITA' MACARIO - SERVIZIO DI PULIZIE VARIE DELL'IMMOBILE SITO IN LOCALITA' ROSSIGNOLI N.72, CIRIE' – </text:p>
          </table:table-cell>
          <table:table-cell table:style-name="ce22" office:value-type="string">
            <text:p>23-AFFIDAMENTO IN ECONOMIA - AFFIDAMENTO DIRETTO</text:p>
          </table:table-cell>
          <table:table-cell table:style-name="ce42" office:value-type="date" office:date-value="2015-12-31">
            <text:p>2015-12-31</text:p>
          </table:table-cell>
          <table:table-cell table:style-name="ce42"/>
          <table:table-cell table:style-name="ce67" office:value-type="float" office:value="300">
            <text:p>300</text:p>
          </table:table-cell>
          <table:table-cell table:style-name="ce65" office:value-type="float" office:value="0">
            <text:p>0,00</text:p>
          </table:table-cell>
          <table:table-cell table:style-name="ce12" office:value-type="float" office:value="8432600016">
            <text:p>8432600016</text:p>
          </table:table-cell>
          <table:table-cell table:style-name="ce22" office:value-type="string">
            <text:p>MAGNETTI WALTER</text:p>
          </table:table-cell>
          <table:table-cell table:style-name="ce22" office:value-type="string">
            <text:p>Italia</text:p>
          </table:table-cell>
          <table:table-cell table:number-columns-repeated="7"/>
          <table:table-cell table:style-name="ce5" table:number-columns-repeated="1000"/>
          <table:table-cell table:style-name="ce22" table:number-columns-repeated="6"/>
        </table:table-row>
        <table:table-row table:style-name="ro1">
          <table:table-cell table:style-name="ce12" office:value-type="float" office:value="2014">
            <text:p>2014</text:p>
          </table:table-cell>
          <table:table-cell table:style-name="ce22" office:value-type="string">
            <text:p>ZD612B6BE6</text:p>
          </table:table-cell>
          <table:table-cell table:style-name="ce22" office:value-type="string">
            <text:p>SERVIZIO DI MANUTENZIONE E ASSISTENZA TECNICA SOFTWARE E HARDWARE TERMINALI RILEVAZIONE PRESENZE </text:p>
          </table:table-cell>
          <table:table-cell table:style-name="ce22" office:value-type="string">
            <text:p>23-AFFIDAMENTO IN ECONOMIA - AFFIDAMENTO DIRETTO</text:p>
          </table:table-cell>
          <table:table-cell table:style-name="ce42" office:value-type="date" office:date-value="2015-01-01">
            <text:p>2015-01-01</text:p>
          </table:table-cell>
          <table:table-cell table:style-name="ce42" office:value-type="date" office:date-value="2015-12-31">
            <text:p>2015-12-31</text:p>
          </table:table-cell>
          <table:table-cell table:style-name="ce67" office:value-type="float" office:value="4089">
            <text:p>4089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5095330014</text:p>
          </table:table-cell>
          <table:table-cell table:style-name="ce22" office:value-type="string">
            <text:p>MICRONTEL SPA</text:p>
          </table:table-cell>
          <table:table-cell table:style-name="ce22" office:value-type="string">
            <text:p>Italia</text:p>
          </table:table-cell>
          <table:table-cell table:number-columns-repeated="7"/>
          <table:table-cell table:style-name="ce5" table:number-columns-repeated="1000"/>
          <table:table-cell table:style-name="ce22" table:number-columns-repeated="6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BF11B46E8</text:p>
          </table:table-cell>
          <table:table-cell table:style-name="ce1" office:value-type="string">
            <text:p>RINNOVO CASELLA POSTA ELETTRONICA CERTIFICATA LEGALMAIL –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1-19</text:p>
          </table:table-cell>
          <table:table-cell/>
          <table:table-cell table:style-name="ce63" office:value-type="string">
            <text:p>30,50</text:p>
          </table:table-cell>
          <table:table-cell table:style-name="ce65" office:value-type="float" office:value="30.5">
            <text:p>30,50</text:p>
          </table:table-cell>
          <table:table-cell table:style-name="ce1" office:value-type="string">
            <text:p>12158781000</text:p>
          </table:table-cell>
          <table:table-cell office:value-type="string">
            <text:p>LEGALMAIL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290E32101</text:p>
          </table:table-cell>
          <table:table-cell table:style-name="ce1" office:value-type="string">
            <text:p>INTERVENTI ASSISTENZA VARIA SU ELETTRODOMESTICI PER ANZIAN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3-04</text:p>
          </table:table-cell>
          <table:table-cell/>
          <table:table-cell table:style-name="ce63" office:value-type="string">
            <text:p>1388,80</text:p>
          </table:table-cell>
          <table:table-cell table:style-name="ce65" office:value-type="float" office:value="1388.8">
            <text:p>1388,80</text:p>
          </table:table-cell>
          <table:table-cell table:style-name="ce1" office:value-type="string">
            <text:p>06544550012</text:p>
          </table:table-cell>
          <table:table-cell office:value-type="string">
            <text:p>BORUS SRL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4</text:p>
          </table:table-cell>
          <table:table-cell table:style-name="ce1" office:value-type="string">
            <text:p>Z9B0E32D1A</text:p>
          </table:table-cell>
          <table:table-cell table:style-name="ce1" office:value-type="string">
            <text:p>INTERVENTO PER SBLOCCO IN CASO DI PERSONE CHIUSE IN ASCENSORE PRESSO CDI MATH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3-04</text:p>
          </table:table-cell>
          <table:table-cell/>
          <table:table-cell table:style-name="ce63" office:value-type="string">
            <text:p>95,00</text:p>
          </table:table-cell>
          <table:table-cell table:style-name="ce65" office:value-type="float" office:value="95">
            <text:p>95,00</text:p>
          </table:table-cell>
          <table:table-cell table:style-name="ce53" office:value-type="string">
            <text:p>04982340012</text:p>
          </table:table-cell>
          <table:table-cell office:value-type="string">
            <text:p>GRUPPO SIMET <text:s/>S.R.L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960E32DB7</text:p>
          </table:table-cell>
          <table:table-cell table:style-name="ce1" office:value-type="string">
            <text:p>INTERVENTO STRAORDINARIO PER SOSTITUZIONE SERRATURA PORTA REI PRESSO CASA DEI PIN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3-04</text:p>
          </table:table-cell>
          <table:table-cell/>
          <table:table-cell table:style-name="ce63" office:value-type="string">
            <text:p>77,00</text:p>
          </table:table-cell>
          <table:table-cell table:style-name="ce65" office:value-type="float" office:value="77">
            <text:p>77,00</text:p>
          </table:table-cell>
          <table:table-cell table:style-name="ce1" office:value-type="string">
            <text:p>08584990017</text:p>
          </table:table-cell>
          <table:table-cell office:value-type="string">
            <text:p>ESTINTORI GARIS DI GARIS SILVANO &amp;C. S.N.C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4</text:p>
          </table:table-cell>
          <table:table-cell table:style-name="ce1" office:value-type="string">
            <text:p>Z850E330FA</text:p>
          </table:table-cell>
          <table:table-cell table:style-name="ce1" office:value-type="string">
            <text:p>INTERVENTI PER <text:s/>RIPARAZIONE SOLLEVATORI “CIRRUS” PRESSO IL GIRASOL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3-04</text:p>
          </table:table-cell>
          <table:table-cell/>
          <table:table-cell table:style-name="ce63" office:value-type="string">
            <text:p>490,20</text:p>
          </table:table-cell>
          <table:table-cell table:style-name="ce65" office:value-type="float" office:value="0">
            <text:p>0,00</text:p>
          </table:table-cell>
          <table:table-cell table:style-name="ce53" office:value-type="string">
            <text:p>01530570025</text:p>
          </table:table-cell>
          <table:table-cell office:value-type="string">
            <text:p>DEMARTA VIRGINIO S.A.S. DI BELLETTI VIRGINIO E C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100DE1BBC</text:p>
          </table:table-cell>
          <table:table-cell table:style-name="ce1" office:value-type="string">
            <text:p>FORNITURA PRODOTTI DI PULIZIA PER LE STRUTTUR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 03-07</text:p>
          </table:table-cell>
          <table:table-cell/>
          <table:table-cell table:style-name="ce63" office:value-type="string">
            <text:p>937,32</text:p>
          </table:table-cell>
          <table:table-cell table:style-name="ce65" office:value-type="float" office:value="912.92">
            <text:p>912,92</text:p>
          </table:table-cell>
          <table:table-cell table:style-name="ce1" office:value-type="string">
            <text:p>00314470121</text:p>
          </table:table-cell>
          <table:table-cell office:value-type="string">
            <text:p>VIRCOL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0A0E84543</text:p>
          </table:table-cell>
          <table:table-cell table:style-name="ce1" office:value-type="string">
            <text:p>INTERVENTO PER PULIZIA N. 6 TERMOCONVETTORI E FILTRI C/O CST MATH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 03-27</text:p>
          </table:table-cell>
          <table:table-cell/>
          <table:table-cell table:style-name="ce63" office:value-type="string">
            <text:p>150,00</text:p>
          </table:table-cell>
          <table:table-cell table:style-name="ce65" office:value-type="float" office:value="150">
            <text:p>150,00</text:p>
          </table:table-cell>
          <table:table-cell table:style-name="ce1" office:value-type="string">
            <text:p>04473680017</text:p>
          </table:table-cell>
          <table:table-cell office:value-type="string">
            <text:p>TERMOTECNICA FUTURA SNC DI BODOIRA 6 C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7DOE845DD</text:p>
          </table:table-cell>
          <table:table-cell table:style-name="ce1" office:value-type="string">
            <text:p>INTERVENTO DISOTTURAZIONE PER GIRASOL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3-27</text:p>
          </table:table-cell>
          <table:table-cell/>
          <table:table-cell table:style-name="ce63" office:value-type="string">
            <text:p>170,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7325920010</text:p>
          </table:table-cell>
          <table:table-cell office:value-type="string">
            <text:p>SPURGO FLASH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9E0E846EA</text:p>
          </table:table-cell>
          <table:table-cell table:style-name="ce1" office:value-type="string">
            <text:p>INTERVENTO DI DISOTTURAZIONE PRESSO SEDE CIS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3-27</text:p>
          </table:table-cell>
          <table:table-cell/>
          <table:table-cell table:style-name="ce63" office:value-type="string">
            <text:p>70,00</text:p>
          </table:table-cell>
          <table:table-cell table:style-name="ce65" office:value-type="float" office:value="70">
            <text:p>70,00</text:p>
          </table:table-cell>
          <table:table-cell table:style-name="ce79" office:value-type="string">
            <text:p>07325920010</text:p>
          </table:table-cell>
          <table:table-cell office:value-type="string">
            <text:p>SPURGO FLASH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4</text:p>
          </table:table-cell>
          <table:table-cell table:style-name="ce1" office:value-type="string">
            <text:p>Z230E84814</text:p>
          </table:table-cell>
          <table:table-cell table:style-name="ce1" office:value-type="string">
            <text:p>SOSTITUZIONE GOMME PANDA CASELLE BZ818 ZL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3-27</text:p>
          </table:table-cell>
          <table:table-cell/>
          <table:table-cell table:style-name="ce63" office:value-type="string">
            <text:p>189,60</text:p>
          </table:table-cell>
          <table:table-cell table:style-name="ce65" office:value-type="float" office:value="174.84">
            <text:p>174,84</text:p>
          </table:table-cell>
          <table:table-cell table:style-name="ce80" office:value-type="string">
            <text:p>02146540014</text:p>
          </table:table-cell>
          <table:table-cell office:value-type="string">
            <text:p>LUPO SERGI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4</text:p>
          </table:table-cell>
          <table:table-cell table:style-name="ce1" office:value-type="string">
            <text:p>Z0B0EAEB09</text:p>
          </table:table-cell>
          <table:table-cell table:style-name="ce1" office:value-type="string">
            <text:p>SOSTITUZIONE GOMME PANDA CASELLE BT 086LC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4-07</text:p>
          </table:table-cell>
          <table:table-cell/>
          <table:table-cell table:style-name="ce63" office:value-type="string">
            <text:p>189,60</text:p>
          </table:table-cell>
          <table:table-cell table:style-name="ce65" office:value-type="float" office:value="174.84">
            <text:p>174,84</text:p>
          </table:table-cell>
          <table:table-cell table:style-name="ce80" office:value-type="string">
            <text:p>02146540014</text:p>
          </table:table-cell>
          <table:table-cell office:value-type="string">
            <text:p>LUPO SERGI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A40EAEB18</text:p>
          </table:table-cell>
          <table:table-cell table:style-name="ce1" office:value-type="string">
            <text:p>TINTEGGIATURA LOCALI SEDE DI VAUDA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4-07</text:p>
          </table:table-cell>
          <table:table-cell/>
          <table:table-cell table:style-name="ce63" office:value-type="string">
            <text:p>600,00</text:p>
          </table:table-cell>
          <table:table-cell table:style-name="ce65" office:value-type="float" office:value="600">
            <text:p>600,00</text:p>
          </table:table-cell>
          <table:table-cell table:style-name="ce79" office:value-type="string">
            <text:p>GLZLNZ74C08C722U</text:p>
          </table:table-cell>
          <table:table-cell office:value-type="string">
            <text:p>GALIZI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4</text:p>
          </table:table-cell>
          <table:table-cell table:style-name="ce1" office:value-type="string">
            <text:p>ZD50ED2535</text:p>
          </table:table-cell>
          <table:table-cell table:style-name="ce1" office:value-type="string">
            <text:p>SOSTITUZIONE GOMME DUCATO BC 988 ZN CST MATH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4-15</text:p>
          </table:table-cell>
          <table:table-cell/>
          <table:table-cell table:style-name="ce63" office:value-type="string">
            <text:p>371,72</text:p>
          </table:table-cell>
          <table:table-cell table:style-name="ce65" office:value-type="float" office:value="371.72">
            <text:p>371,72</text:p>
          </table:table-cell>
          <table:table-cell table:style-name="ce80" office:value-type="string">
            <text:p>02146540014</text:p>
          </table:table-cell>
          <table:table-cell office:value-type="string">
            <text:p>LUPO SERGI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160ED7CF4</text:p>
          </table:table-cell>
          <table:table-cell table:style-name="ce1" office:value-type="string">
            <text:p>FORMAZIONE PER ADEGUAMENTO SOFTWARE SU PROCEDURA PRESENZ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4-15</text:p>
          </table:table-cell>
          <table:table-cell/>
          <table:table-cell table:style-name="ce63" office:value-type="string">
            <text:p>580,00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5095330014</text:p>
          </table:table-cell>
          <table:table-cell office:value-type="string">
            <text:p>MICRONTEL SP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900EFA28B</text:p>
          </table:table-cell>
          <table:table-cell table:style-name="ce1" office:value-type="string">
            <text:p>INTERVENTO SU SERRATURA ELETTRICA PER NUOVA SEDE DI BARBANIA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4-30</text:p>
          </table:table-cell>
          <table:table-cell/>
          <table:table-cell table:style-name="ce63" office:value-type="string">
            <text:p>253,00</text:p>
          </table:table-cell>
          <table:table-cell table:style-name="ce65" office:value-type="float" office:value="253">
            <text:p>253,00</text:p>
          </table:table-cell>
          <table:table-cell table:style-name="ce22" office:value-type="string">
            <text:p>05952390010</text:p>
          </table:table-cell>
          <table:table-cell office:value-type="string">
            <text:p>SIGMA MONTAGGI ELETTRICI DI CHIADO' MAUR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AE0EF8E32</text:p>
          </table:table-cell>
          <table:table-cell table:style-name="ce1" office:value-type="string">
            <text:p>RIPARAZIONE N. 1 TOSAERBA C/O CST CIRIE'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4-30</text:p>
          </table:table-cell>
          <table:table-cell/>
          <table:table-cell table:style-name="ce63" office:value-type="string">
            <text:p>31,97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8564400011</text:p>
          </table:table-cell>
          <table:table-cell office:value-type="string">
            <text:p>O.R.M. VINARDI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A10EF8E9D</text:p>
          </table:table-cell>
          <table:table-cell table:style-name="ce1" office:value-type="string">
            <text:p>FORNITURA HARD DISC DA 500 GB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4-30</text:p>
          </table:table-cell>
          <table:table-cell/>
          <table:table-cell table:style-name="ce63" office:value-type="string">
            <text:p>41,00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5584990013</text:p>
          </table:table-cell>
          <table:table-cell office:value-type="string">
            <text:p>BIDUESYSTEM SRL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7FOEFA3D8</text:p>
          </table:table-cell>
          <table:table-cell table:style-name="ce1" office:value-type="string">
            <text:p>INTERVENTI SU APPARECCHIATURE C/O IL GIRASOL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4-30</text:p>
          </table:table-cell>
          <table:table-cell/>
          <table:table-cell table:style-name="ce63" office:value-type="string">
            <text:p>333,64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6544550012</text:p>
          </table:table-cell>
          <table:table-cell office:value-type="string">
            <text:p>BORUS SRL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4</text:p>
          </table:table-cell>
          <table:table-cell table:style-name="ce1" office:value-type="string">
            <text:p>Z960F08E7E</text:p>
          </table:table-cell>
          <table:table-cell table:style-name="ce1" office:value-type="string">
            <text:p>INTERVENTO PRESSO CASA DEI PINI SU CARRELLO SCORREVOL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5-05</text:p>
          </table:table-cell>
          <table:table-cell/>
          <table:table-cell table:style-name="ce63" office:value-type="string">
            <text:p>62,00</text:p>
          </table:table-cell>
          <table:table-cell table:style-name="ce65" office:value-type="float" office:value="62">
            <text:p>62,00</text:p>
          </table:table-cell>
          <table:table-cell table:style-name="ce80" office:value-type="string">
            <text:p>03661340012</text:p>
          </table:table-cell>
          <table:table-cell office:value-type="string">
            <text:p>CASTAGNO &amp; TOGLIATTO S.N.C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4</text:p>
          </table:table-cell>
          <table:table-cell table:style-name="ce1" office:value-type="string">
            <text:p>Z5FOF2AC93</text:p>
          </table:table-cell>
          <table:table-cell table:style-name="ce1" office:value-type="string">
            <text:p>INTERVENTO FORNITURA E POSA IN OPERA DI COMBINATORE TELEFONICO C/O CASA DEI PIN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5-05</text:p>
          </table:table-cell>
          <table:table-cell/>
          <table:table-cell table:style-name="ce63" office:value-type="string">
            <text:p>666,00</text:p>
          </table:table-cell>
          <table:table-cell table:style-name="ce65" office:value-type="float" office:value="0">
            <text:p>0,00</text:p>
          </table:table-cell>
          <table:table-cell table:style-name="ce80" office:value-type="string">
            <text:p>04982340012</text:p>
          </table:table-cell>
          <table:table-cell office:value-type="string">
            <text:p>GRUPPO SIMET <text:s/>S.R.L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570F295D4</text:p>
          </table:table-cell>
          <table:table-cell table:style-name="ce1" office:value-type="string">
            <text:p>INTERVENTO DI DERATTIZZAZIONE E DISINFESTAZIONE DA TOPI, FORMICHE E BLATTE PER LA CASA DEI PIN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5-12</text:p>
          </table:table-cell>
          <table:table-cell/>
          <table:table-cell table:style-name="ce63" office:value-type="string">
            <text:p>720,00</text:p>
          </table:table-cell>
          <table:table-cell table:style-name="ce65" office:value-type="float" office:value="720">
            <text:p>720,00</text:p>
          </table:table-cell>
          <table:table-cell table:style-name="ce5" office:value-type="string">
            <text:p>00517260014</text:p>
          </table:table-cell>
          <table:table-cell office:value-type="string">
            <text:p>SIDAM S.A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800F0287A</text:p>
          </table:table-cell>
          <table:table-cell table:style-name="ce1" office:value-type="string">
            <text:p>FORNITURA STAMPANTE PER SEDE 2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5-12</text:p>
          </table:table-cell>
          <table:table-cell/>
          <table:table-cell table:style-name="ce63" office:value-type="string">
            <text:p>152,85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9588050154</text:p>
          </table:table-cell>
          <table:table-cell office:value-type="string">
            <text:p>ZUCCHETTI INFORMATIC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F90F376E1</text:p>
          </table:table-cell>
          <table:table-cell table:style-name="ce1" office:value-type="string">
            <text:p>FORNITURA DISPOSITIVI ANTINCENDIO PER SEDE NUOVA D3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5-14</text:p>
          </table:table-cell>
          <table:table-cell/>
          <table:table-cell table:style-name="ce63" office:value-type="string">
            <text:p>62,00</text:p>
          </table:table-cell>
          <table:table-cell table:style-name="ce65" office:value-type="float" office:value="62">
            <text:p>62,00</text:p>
          </table:table-cell>
          <table:table-cell table:style-name="ce22" office:value-type="string">
            <text:p>08584990017</text:p>
          </table:table-cell>
          <table:table-cell office:value-type="string">
            <text:p>ESTINTORI GARIS DI GARIS SILVANO &amp;C. S.N.C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E30F378CB</text:p>
          </table:table-cell>
          <table:table-cell table:style-name="ce1" office:value-type="string">
            <text:p>FORNITURA MANIGLIONI ANTIPANICO PER CASA DEI PIN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5-14</text:p>
          </table:table-cell>
          <table:table-cell/>
          <table:table-cell table:style-name="ce63" office:value-type="string">
            <text:p>344,00</text:p>
          </table:table-cell>
          <table:table-cell table:style-name="ce65" office:value-type="float" office:value="344">
            <text:p>344,00</text:p>
          </table:table-cell>
          <table:table-cell table:style-name="ce22" office:value-type="string">
            <text:p>08584990017</text:p>
          </table:table-cell>
          <table:table-cell office:value-type="string">
            <text:p>ESTINTORI GARIS DI GARIS SILVANO &amp;C. S.N.C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4</text:p>
          </table:table-cell>
          <table:table-cell table:style-name="ce1" office:value-type="string">
            <text:p>ZD70F4099C</text:p>
          </table:table-cell>
          <table:table-cell table:style-name="ce1" office:value-type="string">
            <text:p>INTERVENTO SU CANCELLO SCORREVOLE ALLA CASA DEI PIN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5-16</text:p>
          </table:table-cell>
          <table:table-cell/>
          <table:table-cell table:style-name="ce63" office:value-type="string">
            <text:p>1580,00</text:p>
          </table:table-cell>
          <table:table-cell table:style-name="ce65" office:value-type="float" office:value="1580">
            <text:p>1580,00</text:p>
          </table:table-cell>
          <table:table-cell table:style-name="ce80" office:value-type="string">
            <text:p>03661340012</text:p>
          </table:table-cell>
          <table:table-cell office:value-type="string">
            <text:p>CASTAGNO &amp; TOGLIATTO S.N.C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4</text:p>
          </table:table-cell>
          <table:table-cell table:style-name="ce1" office:value-type="string">
            <text:p>Z3B0F40AB4</text:p>
          </table:table-cell>
          <table:table-cell table:style-name="ce1" office:value-type="string">
            <text:p>INTERVENTO PER SOSTITUZIONE N. 2 COPERTONI A DOBLO' EH649 RN DEL CD BORGARO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5-16</text:p>
          </table:table-cell>
          <table:table-cell/>
          <table:table-cell table:style-name="ce63" office:value-type="string">
            <text:p>264,60</text:p>
          </table:table-cell>
          <table:table-cell table:style-name="ce65" office:value-type="float" office:value="264.6">
            <text:p>264,60</text:p>
          </table:table-cell>
          <table:table-cell table:style-name="ce80" office:value-type="string">
            <text:p>02146540014</text:p>
          </table:table-cell>
          <table:table-cell office:value-type="string">
            <text:p>LUPO SERGI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4</text:p>
          </table:table-cell>
          <table:table-cell table:style-name="ce1" office:value-type="string">
            <text:p>Z190F40B58</text:p>
          </table:table-cell>
          <table:table-cell table:style-name="ce1" office:value-type="string">
            <text:p>INTERVENTO DI RIPARAZIONE SU ELETTRODOMESTICI C/O IL GIRASOL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5-16</text:p>
          </table:table-cell>
          <table:table-cell/>
          <table:table-cell table:style-name="ce63" office:value-type="string">
            <text:p>199,24</text:p>
          </table:table-cell>
          <table:table-cell table:style-name="ce65" office:value-type="float" office:value="199.24">
            <text:p>199,24</text:p>
          </table:table-cell>
          <table:table-cell table:style-name="ce80" office:value-type="string">
            <text:p>06544550012</text:p>
          </table:table-cell>
          <table:table-cell office:value-type="string">
            <text:p>BORUS SRL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500F8FB49</text:p>
          </table:table-cell>
          <table:table-cell table:style-name="ce1" office:value-type="string">
            <text:p>FORNITURA PER MATERIALE DI CANCELLERIA VARIO FUORI CONVENZIONE PER SEDE CENTRAL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6-05</text:p>
          </table:table-cell>
          <table:table-cell/>
          <table:table-cell table:style-name="ce63" office:value-type="string">
            <text:p>447,90</text:p>
          </table:table-cell>
          <table:table-cell table:style-name="ce65" office:value-type="float" office:value="447.9">
            <text:p>447,90</text:p>
          </table:table-cell>
          <table:table-cell table:style-name="ce79" office:value-type="string">
            <text:p>08397890586</text:p>
          </table:table-cell>
          <table:table-cell office:value-type="string">
            <text:p>ERREBIAN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AD0F8FBD7</text:p>
          </table:table-cell>
          <table:table-cell table:style-name="ce1" office:value-type="string">
            <text:p>FORNITURA PER MATERIALE DI CANCELLERIA VARIO PER SEDE CENTRAL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6-05</text:p>
          </table:table-cell>
          <table:table-cell/>
          <table:table-cell table:style-name="ce63" office:value-type="string">
            <text:p>335,37</text:p>
          </table:table-cell>
          <table:table-cell table:style-name="ce65" office:value-type="float" office:value="335.37">
            <text:p>335,37</text:p>
          </table:table-cell>
          <table:table-cell table:style-name="ce79" office:value-type="string">
            <text:p>08397890586</text:p>
          </table:table-cell>
          <table:table-cell office:value-type="string">
            <text:p>ERREBIAN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320F8FC06</text:p>
          </table:table-cell>
          <table:table-cell table:style-name="ce1" office:value-type="string">
            <text:p>FORNITURA CARTA PER FOTOCOPIE PER SEDE CENTRAL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6-05</text:p>
          </table:table-cell>
          <table:table-cell/>
          <table:table-cell table:style-name="ce63" office:value-type="string">
            <text:p>642,00</text:p>
          </table:table-cell>
          <table:table-cell table:style-name="ce65" office:value-type="float" office:value="642">
            <text:p>642,00</text:p>
          </table:table-cell>
          <table:table-cell table:style-name="ce79" office:value-type="string">
            <text:p>08397890586</text:p>
          </table:table-cell>
          <table:table-cell office:value-type="string">
            <text:p>ERREBIAN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6EOF8FC82</text:p>
          </table:table-cell>
          <table:table-cell table:style-name="ce1" office:value-type="string">
            <text:p>RILEGATURA ATTI AMMINISTRATIVI DEL CONSORZIO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6-05</text:p>
          </table:table-cell>
          <table:table-cell/>
          <table:table-cell table:style-name="ce63" office:value-type="string">
            <text:p>264,00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4082900012</text:p>
          </table:table-cell>
          <table:table-cell office:value-type="string">
            <text:p>FEPP DI GROSSO V. &amp; SOLDAN G. S.N.C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2EOF8FCE0</text:p>
          </table:table-cell>
          <table:table-cell table:style-name="ce1" office:value-type="string">
            <text:p>RIPARAZIONI SU ATTREZZATURE VARIE C7O IL GIRASOLE DI CIRIE'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6-05</text:p>
          </table:table-cell>
          <table:table-cell/>
          <table:table-cell table:style-name="ce63" office:value-type="string">
            <text:p>310,36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6544550012</text:p>
          </table:table-cell>
          <table:table-cell office:value-type="string">
            <text:p>BORUS SRL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320F29519</text:p>
          </table:table-cell>
          <table:table-cell table:style-name="ce1" office:value-type="string">
            <text:p>INTERVENTO DI DERATTIZZAZIONE E DISINFESTAZIONE DA TOPI, FORMICHE E BLATTE PER IL GIRASOL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6-05</text:p>
          </table:table-cell>
          <table:table-cell/>
          <table:table-cell table:style-name="ce63" office:value-type="string">
            <text:p>720,00</text:p>
          </table:table-cell>
          <table:table-cell table:style-name="ce65" office:value-type="float" office:value="0">
            <text:p>0,00</text:p>
          </table:table-cell>
          <table:table-cell table:style-name="ce5" office:value-type="string">
            <text:p>00517260014</text:p>
          </table:table-cell>
          <table:table-cell office:value-type="string">
            <text:p>SIDAM S.A.S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4</text:p>
          </table:table-cell>
          <table:table-cell table:style-name="ce1" office:value-type="string">
            <text:p>Z240FD3C7E</text:p>
          </table:table-cell>
          <table:table-cell table:style-name="ce1" office:value-type="string">
            <text:p>INTERVENTO DI MANUTENZIONE ORDINARIA SU CANCELLO ELETTRICO PRESSO CASA DEI PIN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6-25</text:p>
          </table:table-cell>
          <table:table-cell/>
          <table:table-cell table:style-name="ce63" office:value-type="string">
            <text:p>50,00</text:p>
          </table:table-cell>
          <table:table-cell table:style-name="ce65" office:value-type="float" office:value="50">
            <text:p>50,00</text:p>
          </table:table-cell>
          <table:table-cell table:style-name="ce80" office:value-type="string">
            <text:p>03661340012</text:p>
          </table:table-cell>
          <table:table-cell office:value-type="string">
            <text:p>CASTAGNO &amp; TOGLIATTO S.N.C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730FD3D32</text:p>
          </table:table-cell>
          <table:table-cell table:style-name="ce1" office:value-type="string">
            <text:p>SOSTITUZIONE MOTORE E VENTILCONVETTORE CST MATH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6-25</text:p>
          </table:table-cell>
          <table:table-cell/>
          <table:table-cell table:style-name="ce63" office:value-type="string">
            <text:p>390,00</text:p>
          </table:table-cell>
          <table:table-cell table:style-name="ce65" office:value-type="float" office:value="390">
            <text:p>390,00</text:p>
          </table:table-cell>
          <table:table-cell table:style-name="ce22" office:value-type="string">
            <text:p>04473680017</text:p>
          </table:table-cell>
          <table:table-cell office:value-type="string">
            <text:p>TERMOTECNICA FUTURA SNC DI BODOIRA 6 C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350FDD32A</text:p>
          </table:table-cell>
          <table:table-cell table:style-name="ce1" office:value-type="string">
            <text:p>INTERVENTO DI DISOTTURAZIONE SCARICHI C/O IL GIRASOL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6-26</text:p>
          </table:table-cell>
          <table:table-cell/>
          <table:table-cell table:style-name="ce63" office:value-type="string">
            <text:p>150,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7325920010</text:p>
          </table:table-cell>
          <table:table-cell office:value-type="string">
            <text:p>SPURGO FLASH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CB0FDD365</text:p>
          </table:table-cell>
          <table:table-cell table:style-name="ce1" office:value-type="string">
            <text:p>PULIZIA STRAORDINARIA LOCALI <text:s/>NUOVA SEDE DI VAUDA D.3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6-26</text:p>
          </table:table-cell>
          <table:table-cell/>
          <table:table-cell table:style-name="ce63" office:value-type="string">
            <text:p>350,00</text:p>
          </table:table-cell>
          <table:table-cell table:style-name="ce65" office:value-type="float" office:value="350">
            <text:p>350,00</text:p>
          </table:table-cell>
          <table:table-cell table:style-name="ce22" office:value-type="string">
            <text:p>07213260016</text:p>
          </table:table-cell>
          <table:table-cell office:value-type="string">
            <text:p>COOPERATIVA SOCIALE CASA DI NAZARETH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120FDAF42</text:p>
          </table:table-cell>
          <table:table-cell table:style-name="ce1" office:value-type="string">
            <text:p>FORNITURA PRODOTTI PULIZIA PER LE STRUTTUR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6-26</text:p>
          </table:table-cell>
          <table:table-cell/>
          <table:table-cell table:style-name="ce63" office:value-type="string">
            <text:p>973,19</text:p>
          </table:table-cell>
          <table:table-cell table:style-name="ce65" office:value-type="float" office:value="973.19">
            <text:p>973,19</text:p>
          </table:table-cell>
          <table:table-cell table:style-name="ce22" office:value-type="string">
            <text:p>00314470121</text:p>
          </table:table-cell>
          <table:table-cell office:value-type="string">
            <text:p>VIRCOL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4B1030B97</text:p>
          </table:table-cell>
          <table:table-cell table:style-name="ce1" office:value-type="string">
            <text:p>FORNITURA ARREDI PER SEDE DISTRETTUALE D3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7-17</text:p>
          </table:table-cell>
          <table:table-cell/>
          <table:table-cell table:style-name="ce63" office:value-type="string">
            <text:p>374,10</text:p>
          </table:table-cell>
          <table:table-cell table:style-name="ce65" office:value-type="float" office:value="0">
            <text:p>0,00</text:p>
          </table:table-cell>
          <table:table-cell table:style-name="ce5" office:value-type="string">
            <text:p>03675290286</text:p>
          </table:table-cell>
          <table:table-cell office:value-type="string">
            <text:p>OFFICE DEPOT S.R.L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4</text:p>
          </table:table-cell>
          <table:table-cell table:style-name="ce1" office:value-type="string">
            <text:p>Z801040D08</text:p>
          </table:table-cell>
          <table:table-cell table:style-name="ce1" office:value-type="string">
            <text:p>SOSTITUZIONE N. 2 COPERTONI PER SCUDO BS823BP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7-17</text:p>
          </table:table-cell>
          <table:table-cell/>
          <table:table-cell table:style-name="ce63" office:value-type="string">
            <text:p>174,60</text:p>
          </table:table-cell>
          <table:table-cell table:style-name="ce65" office:value-type="float" office:value="174.6">
            <text:p>174,60</text:p>
          </table:table-cell>
          <table:table-cell table:style-name="ce80" office:value-type="string">
            <text:p>02146540014</text:p>
          </table:table-cell>
          <table:table-cell office:value-type="string">
            <text:p>LUPO SERGI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F90F376E1</text:p>
          </table:table-cell>
          <table:table-cell table:style-name="ce1" office:value-type="string">
            <text:p>FORNITURA <text:s/>DI N 2 CARTELLI CON SCRITTA “USCITA DI EMERGENZA” - INTEGRAZION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7-17</text:p>
          </table:table-cell>
          <table:table-cell/>
          <table:table-cell table:style-name="ce63" office:value-type="string">
            <text:p>8,00</text:p>
          </table:table-cell>
          <table:table-cell table:style-name="ce65" office:value-type="float" office:value="70">
            <text:p>70,00</text:p>
          </table:table-cell>
          <table:table-cell table:style-name="ce22" office:value-type="string">
            <text:p>08584990017</text:p>
          </table:table-cell>
          <table:table-cell office:value-type="string">
            <text:p>ESTINTORI GARIS DI GARIS SILVANO &amp;C. S.N.C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451043DD7</text:p>
          </table:table-cell>
          <table:table-cell table:style-name="ce1" office:value-type="string">
            <text:p>FORNITURA TARGA IN OTTON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7-22</text:p>
          </table:table-cell>
          <table:table-cell/>
          <table:table-cell table:style-name="ce63" office:value-type="string">
            <text:p>110,00</text:p>
          </table:table-cell>
          <table:table-cell table:style-name="ce65" office:value-type="float" office:value="110">
            <text:p>110,00</text:p>
          </table:table-cell>
          <table:table-cell table:style-name="ce79" office:value-type="string">
            <text:p>06749020019</text:p>
          </table:table-cell>
          <table:table-cell office:value-type="string">
            <text:p>TIMBRI/TARGHE MARIETT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341044215</text:p>
          </table:table-cell>
          <table:table-cell table:style-name="ce1" office:value-type="string">
            <text:p>FORNITURA TIMBRI IN LEGNO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7-22</text:p>
          </table:table-cell>
          <table:table-cell/>
          <table:table-cell table:style-name="ce63" office:value-type="string">
            <text:p>89,00</text:p>
          </table:table-cell>
          <table:table-cell table:style-name="ce65" office:value-type="float" office:value="95">
            <text:p>95,00</text:p>
          </table:table-cell>
          <table:table-cell table:style-name="ce79" office:value-type="string">
            <text:p>06749020019</text:p>
          </table:table-cell>
          <table:table-cell office:value-type="string">
            <text:p>TIMBRI/TARGHE MARIETT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74104459B</text:p>
          </table:table-cell>
          <table:table-cell table:style-name="ce1" office:value-type="string">
            <text:p>FORNITURA SACCHI CROCCHETTE RAGGIO DI SOL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7-22</text:p>
          </table:table-cell>
          <table:table-cell/>
          <table:table-cell table:style-name="ce63" office:value-type="string">
            <text:p>131,148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4927210015</text:p>
          </table:table-cell>
          <table:table-cell office:value-type="string">
            <text:p>BOGGIA ANTONI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341044215</text:p>
          </table:table-cell>
          <table:table-cell table:style-name="ce1" office:value-type="string">
            <text:p>FORNITURA TIMBRO IN LEGNO PER SEGRETARIO – INTEGRAZION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7-22</text:p>
          </table:table-cell>
          <table:table-cell/>
          <table:table-cell table:style-name="ce63" office:value-type="string">
            <text:p>6,00</text:p>
          </table:table-cell>
          <table:table-cell table:style-name="ce65" office:value-type="float" office:value="95">
            <text:p>95,00</text:p>
          </table:table-cell>
          <table:table-cell table:style-name="ce79" office:value-type="string">
            <text:p>06749020019</text:p>
          </table:table-cell>
          <table:table-cell office:value-type="string">
            <text:p>TIMBRI/TARGHE MARIETT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7A104E805</text:p>
          </table:table-cell>
          <table:table-cell table:style-name="ce1" office:value-type="string">
            <text:p>RIPARAZIONE SOLLEVAMALATI CASA DEI PIN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7-28</text:p>
          </table:table-cell>
          <table:table-cell/>
          <table:table-cell table:style-name="ce63" office:value-type="string">
            <text:p>210,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3794710016</text:p>
          </table:table-cell>
          <table:table-cell office:value-type="string">
            <text:p>LABORATORIO ORTOPEDICO MAZZOCCHI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C01054276</text:p>
          </table:table-cell>
          <table:table-cell table:style-name="ce1" office:value-type="string">
            <text:p>FORNITURA TONER LASER A-SERIES COMPATIBIL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7-30</text:p>
          </table:table-cell>
          <table:table-cell/>
          <table:table-cell table:style-name="ce63" office:value-type="string">
            <text:p>973,76</text:p>
          </table:table-cell>
          <table:table-cell table:style-name="ce65" office:value-type="float" office:value="973.75">
            <text:p>973,75</text:p>
          </table:table-cell>
          <table:table-cell table:style-name="ce79" office:value-type="string">
            <text:p>08397890586</text:p>
          </table:table-cell>
          <table:table-cell office:value-type="string">
            <text:p>ERREBIAN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711065C22</text:p>
          </table:table-cell>
          <table:table-cell table:style-name="ce1" office:value-type="string">
            <text:p>INTERVENTO DI <text:s/>RIPARAZIONE PORTA REI CASA DEI PIN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8-05</text:p>
          </table:table-cell>
          <table:table-cell/>
          <table:table-cell table:style-name="ce63" office:value-type="string">
            <text:p>200,00</text:p>
          </table:table-cell>
          <table:table-cell table:style-name="ce65" office:value-type="float" office:value="200">
            <text:p>200,00</text:p>
          </table:table-cell>
          <table:table-cell table:style-name="ce22" office:value-type="string">
            <text:p>08584990017</text:p>
          </table:table-cell>
          <table:table-cell office:value-type="string">
            <text:p>ESTINTORI GARIS DI GARIS SILVANO &amp;C. S.N.C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4</text:p>
          </table:table-cell>
          <table:table-cell table:style-name="ce1" office:value-type="string">
            <text:p>Z4F1065CC6</text:p>
          </table:table-cell>
          <table:table-cell table:style-name="ce1" office:value-type="string">
            <text:p>INTERVENTO DI SOSTITUZIONE GOMME FORD TRANSIT DEL GIRASOL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8-05</text:p>
          </table:table-cell>
          <table:table-cell/>
          <table:table-cell table:style-name="ce63" office:value-type="string">
            <text:p>569,20</text:p>
          </table:table-cell>
          <table:table-cell table:style-name="ce65" office:value-type="float" office:value="569.2">
            <text:p>569,20</text:p>
          </table:table-cell>
          <table:table-cell table:style-name="ce80" office:value-type="string">
            <text:p>02146540014</text:p>
          </table:table-cell>
          <table:table-cell office:value-type="string">
            <text:p>LUPO SERGI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B31072E18</text:p>
          </table:table-cell>
          <table:table-cell table:style-name="ce1" office:value-type="string">
            <text:p>INTERVENTO RIPRISTINO IMPIANTO ANTINCENDIO AL GIRASOL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8-11</text:p>
          </table:table-cell>
          <table:table-cell/>
          <table:table-cell table:style-name="ce63" office:value-type="string">
            <text:p>82,00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8584990017</text:p>
          </table:table-cell>
          <table:table-cell office:value-type="string">
            <text:p>ESTINTORI GARIS DI GARIS SILVANO &amp;C. S.N.C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2F1078127</text:p>
          </table:table-cell>
          <table:table-cell table:style-name="ce1" office:value-type="string">
            <text:p>INTERVENTO DI RIPARAZIONE PULSANTE ALLARME E LAVORI VAR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8-13</text:p>
          </table:table-cell>
          <table:table-cell/>
          <table:table-cell table:style-name="ce63" office:value-type="string">
            <text:p>200,00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8584990017</text:p>
          </table:table-cell>
          <table:table-cell office:value-type="string">
            <text:p>ESTINTORI GARIS DI GARIS SILVANO &amp;C. S.N.C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601093105</text:p>
          </table:table-cell>
          <table:table-cell table:style-name="ce1" office:value-type="string">
            <text:p>INTERVENTO DI MANUTENZIONE STRAORDINARIA SU POMPA ACQUA CALDA C/O IL GIRASOL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8-29</text:p>
          </table:table-cell>
          <table:table-cell/>
          <table:table-cell table:style-name="ce63" office:value-type="string">
            <text:p>232,74</text:p>
          </table:table-cell>
          <table:table-cell table:style-name="ce65" office:value-type="float" office:value="232.74">
            <text:p>232,74</text:p>
          </table:table-cell>
          <table:table-cell table:style-name="ce79" office:value-type="string">
            <text:p>07149930583</text:p>
          </table:table-cell>
          <table:table-cell office:value-type="string">
            <text:p>COFELY ITALI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D1090FA8</text:p>
          </table:table-cell>
          <table:table-cell table:style-name="ce1" office:value-type="string">
            <text:p>FORNITURA CUFFIE MONOUSO IN TNT PER IL GIRASOL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8-29</text:p>
          </table:table-cell>
          <table:table-cell/>
          <table:table-cell table:style-name="ce63" office:value-type="string">
            <text:p>104,00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0314470121</text:p>
          </table:table-cell>
          <table:table-cell office:value-type="string">
            <text:p>VIRCOL S.R.L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D1090FA8</text:p>
          </table:table-cell>
          <table:table-cell table:style-name="ce1" office:value-type="string">
            <text:p>FORNITURA SOVRASCARPE <text:s/>MONOUSO IN TNT PER GIRASOL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8-29</text:p>
          </table:table-cell>
          <table:table-cell/>
          <table:table-cell table:style-name="ce63" office:value-type="string">
            <text:p>46,00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0314470121</text:p>
          </table:table-cell>
          <table:table-cell office:value-type="string">
            <text:p>VIRCOL S.R.L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1D10BB7B8</text:p>
          </table:table-cell>
          <table:table-cell table:style-name="ce1" office:value-type="string">
            <text:p>INTERVENTO DI MANUTENZIONE (PER 2 MESI) SU FOTOCOPIATORE SEDE CENTRALE D-COPIA 500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9-11</text:p>
          </table:table-cell>
          <table:table-cell/>
          <table:table-cell table:style-name="ce63" office:value-type="string">
            <text:p>256,00</text:p>
          </table:table-cell>
          <table:table-cell table:style-name="ce65" office:value-type="float" office:value="256">
            <text:p>256,00</text:p>
          </table:table-cell>
          <table:table-cell table:style-name="ce5" office:value-type="string">
            <text:p>02538760014</text:p>
          </table:table-cell>
          <table:table-cell office:value-type="string">
            <text:p>SYSTEM 3 SRL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D310AECCB</text:p>
          </table:table-cell>
          <table:table-cell table:style-name="ce1" office:value-type="string">
            <text:p>FORNITURA PRODOTTI DI PULIZIA PER LE STRUTTURE DEL CIS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9-11</text:p>
          </table:table-cell>
          <table:table-cell/>
          <table:table-cell table:style-name="ce63" office:value-type="string">
            <text:p>1091,36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0314470121</text:p>
          </table:table-cell>
          <table:table-cell office:value-type="string">
            <text:p>VIRCOL S.R.L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4010F60AD</text:p>
          </table:table-cell>
          <table:table-cell table:style-name="ce1" office:value-type="string">
            <text:p>INTERVENTO SU LAVASTOVIGLIE COLGE PLS 64 DEL GIRASOL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09-26</text:p>
          </table:table-cell>
          <table:table-cell/>
          <table:table-cell table:style-name="ce63" office:value-type="string">
            <text:p>837,36</text:p>
          </table:table-cell>
          <table:table-cell table:style-name="ce65" office:value-type="float" office:value="837.36">
            <text:p>837,36</text:p>
          </table:table-cell>
          <table:table-cell table:style-name="ce22" office:value-type="string">
            <text:p>06544550012</text:p>
          </table:table-cell>
          <table:table-cell office:value-type="string">
            <text:p>BORUS SRL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A01111C3B</text:p>
          </table:table-cell>
          <table:table-cell table:style-name="ce1" office:value-type="string">
            <text:p>FORNITURA N.6 TELEFONI PER CASA DEI PIN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0-03</text:p>
          </table:table-cell>
          <table:table-cell/>
          <table:table-cell table:style-name="ce63" office:value-type="string">
            <text:p>330,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10978820016</text:p>
          </table:table-cell>
          <table:table-cell office:value-type="string">
            <text:p>CA.MA SNC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D6115CB31</text:p>
          </table:table-cell>
          <table:table-cell table:style-name="ce1" office:value-type="string">
            <text:p>FORNITURA SWITCH SYSTEL 5 PER SEDE CENTRAL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0-05</text:p>
          </table:table-cell>
          <table:table-cell/>
          <table:table-cell table:style-name="ce63" office:value-type="string">
            <text:p>24,50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5584990013</text:p>
          </table:table-cell>
          <table:table-cell office:value-type="string">
            <text:p>BIDUESYSTEM SRL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CC115CB70</text:p>
          </table:table-cell>
          <table:table-cell table:style-name="ce1" office:value-type="string">
            <text:p>INTERVENTO DI DISOTTURAZIONE C/O IL GIRASOL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0-05</text:p>
          </table:table-cell>
          <table:table-cell/>
          <table:table-cell table:style-name="ce63" office:value-type="string">
            <text:p>180,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7325920010</text:p>
          </table:table-cell>
          <table:table-cell office:value-type="string">
            <text:p>SPURGO FLASH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6A117A31A</text:p>
          </table:table-cell>
          <table:table-cell table:style-name="ce1" office:value-type="string">
            <text:p>INTERVENTO DI RIPARAZIONE SOLLEVATORE MOD. BLU FRANC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0-28</text:p>
          </table:table-cell>
          <table:table-cell/>
          <table:table-cell table:style-name="ce63" office:value-type="string">
            <text:p>270,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3794710016</text:p>
          </table:table-cell>
          <table:table-cell office:value-type="string">
            <text:p>ORTOPEDIA MAZZOCHI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4</text:p>
          </table:table-cell>
          <table:table-cell table:style-name="ce1" office:value-type="string">
            <text:p>Z46117D72B</text:p>
          </table:table-cell>
          <table:table-cell table:style-name="ce1" office:value-type="string">
            <text:p>PREVENTIVO PER SOSTITUZIONE GOMME TERMICHE PER AUTO CST CIRIE' (PANDA E SCUDO)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0-30</text:p>
          </table:table-cell>
          <table:table-cell/>
          <table:table-cell table:style-name="ce63" office:value-type="string">
            <text:p>513,20</text:p>
          </table:table-cell>
          <table:table-cell table:style-name="ce65" office:value-type="float" office:value="0">
            <text:p>0,00</text:p>
          </table:table-cell>
          <table:table-cell table:style-name="ce80" office:value-type="string">
            <text:p>02146540014</text:p>
          </table:table-cell>
          <table:table-cell office:value-type="string">
            <text:p>LUPO SERGI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B611A7D72</text:p>
          </table:table-cell>
          <table:table-cell table:style-name="ce1" office:value-type="string">
            <text:p>RIPARAZIONE PORTONE INGRESSO SEDE CENTRAL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1-10</text:p>
          </table:table-cell>
          <table:table-cell/>
          <table:table-cell table:style-name="ce63" office:value-type="string">
            <text:p>180,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6585150011</text:p>
          </table:table-cell>
          <table:table-cell office:value-type="string">
            <text:p>BAIMA FALEGNAMERIA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DD11A7E27</text:p>
          </table:table-cell>
          <table:table-cell table:style-name="ce1" office:value-type="string">
            <text:p>INTERVENTO DI TINTEGGIATURA LOCALI CUCINA E DISPENSA C/O IL GIRASOL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1-10</text:p>
          </table:table-cell>
          <table:table-cell/>
          <table:table-cell table:style-name="ce63" office:value-type="string">
            <text:p>900,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GLZLNZ74C08C722U</text:p>
          </table:table-cell>
          <table:table-cell office:value-type="string">
            <text:p>GALIZIA DECORAZIONI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4</text:p>
          </table:table-cell>
          <table:table-cell table:style-name="ce1" office:value-type="string">
            <text:p>ZED11A7E8B</text:p>
          </table:table-cell>
          <table:table-cell table:style-name="ce1" office:value-type="string">
            <text:p>FORNITURA E SOSTITUZIONE GOMME AUTO SEDE D.6 <text:s text:c="2"/>EX 785 VB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1-10</text:p>
          </table:table-cell>
          <table:table-cell/>
          <table:table-cell table:style-name="ce63" office:value-type="string">
            <text:p>197,20</text:p>
          </table:table-cell>
          <table:table-cell table:style-name="ce65" office:value-type="float" office:value="0">
            <text:p>0,00</text:p>
          </table:table-cell>
          <table:table-cell table:style-name="ce80" office:value-type="string">
            <text:p>02146540014</text:p>
          </table:table-cell>
          <table:table-cell office:value-type="string">
            <text:p>LUPO SERGI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A611CA50F</text:p>
          </table:table-cell>
          <table:table-cell table:style-name="ce1" office:value-type="string">
            <text:p>FORNITURA N.37 AGENDE VARIE E 29 CALENDAR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1-18</text:p>
          </table:table-cell>
          <table:table-cell/>
          <table:table-cell table:style-name="ce63" office:value-type="string">
            <text:p>125,19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8397890586</text:p>
          </table:table-cell>
          <table:table-cell office:value-type="string">
            <text:p>ERREBIAN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DF11CA9A3</text:p>
          </table:table-cell>
          <table:table-cell table:style-name="ce1" office:value-type="string">
            <text:p>INTERVENTI DI RIPARAZIONE DI VARIO TIPO C/O LE STRUTTUR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1-18</text:p>
          </table:table-cell>
          <table:table-cell/>
          <table:table-cell table:style-name="ce63" office:value-type="string">
            <text:p>2625,22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6544550012</text:p>
          </table:table-cell>
          <table:table-cell office:value-type="string">
            <text:p>BORUS SRL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C711ED304</text:p>
          </table:table-cell>
          <table:table-cell table:style-name="ce1" office:value-type="string">
            <text:p>FORTINET 40C CON FUNZIONALITA' AGGIUNTIVE WIRELESS PER LA SEDE DI VAUDA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1-26</text:p>
          </table:table-cell>
          <table:table-cell/>
          <table:table-cell table:style-name="ce63" office:value-type="string">
            <text:p>665,00</text:p>
          </table:table-cell>
          <table:table-cell table:style-name="ce65" office:value-type="float" office:value="0">
            <text:p>0,00</text:p>
          </table:table-cell>
          <table:table-cell table:style-name="ce22" office:value-type="string">
            <text:p>05584990013</text:p>
          </table:table-cell>
          <table:table-cell office:value-type="string">
            <text:p>BIDUE SYSTEM S.R.L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9411F189C</text:p>
          </table:table-cell>
          <table:table-cell table:style-name="ce1" office:value-type="string">
            <text:p>SACCHI CROCCHETTE RAGGIO DI SOL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1-26</text:p>
          </table:table-cell>
          <table:table-cell/>
          <table:table-cell table:style-name="ce63" office:value-type="string">
            <text:p>131,15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4927210015</text:p>
          </table:table-cell>
          <table:table-cell office:value-type="string">
            <text:p>BOGGIA ANTONI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0811F1B13</text:p>
          </table:table-cell>
          <table:table-cell table:style-name="ce1" office:value-type="string">
            <text:p>RIPARAZIONE MOTORE LETTI MOD. LIVORNO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1-26</text:p>
          </table:table-cell>
          <table:table-cell/>
          <table:table-cell table:style-name="ce63" office:value-type="string">
            <text:p>890,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2420290542</text:p>
          </table:table-cell>
          <table:table-cell office:value-type="string">
            <text:p>PRONTOMED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4</text:p>
          </table:table-cell>
          <table:table-cell table:style-name="ce1" office:value-type="string">
            <text:p>ZA711F51B2</text:p>
          </table:table-cell>
          <table:table-cell table:style-name="ce1" office:value-type="string">
            <text:p>SOSTITUZIONE COPERTONI PANDA ET447YC SEDE DI VAUDA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1-27</text:p>
          </table:table-cell>
          <table:table-cell/>
          <table:table-cell table:style-name="ce63" office:value-type="string">
            <text:p>198,00</text:p>
          </table:table-cell>
          <table:table-cell table:style-name="ce65" office:value-type="float" office:value="0">
            <text:p>0,00</text:p>
          </table:table-cell>
          <table:table-cell table:style-name="ce80" office:value-type="string">
            <text:p>02146540014</text:p>
          </table:table-cell>
          <table:table-cell office:value-type="string">
            <text:p>LUPO SERGI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6901BC63A</text:p>
          </table:table-cell>
          <table:table-cell table:style-name="ce1" office:value-type="string">
            <text:p>INTERVENTO DI RIPARAZIONE CALDAIA C/O CST DI CIRIE'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1-28</text:p>
          </table:table-cell>
          <table:table-cell/>
          <table:table-cell table:style-name="ce63" office:value-type="string">
            <text:p>200,00</text:p>
          </table:table-cell>
          <table:table-cell table:style-name="ce65" office:value-type="float" office:value="200">
            <text:p>200,00</text:p>
          </table:table-cell>
          <table:table-cell table:style-name="ce79" office:value-type="string">
            <text:p>09541380011</text:p>
          </table:table-cell>
          <table:table-cell office:value-type="string">
            <text:p>ASSISAG SYSTEM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E11200FDA</text:p>
          </table:table-cell>
          <table:table-cell table:style-name="ce1" office:value-type="string">
            <text:p>TRASLOCO SEDE BARBANIA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1-28</text:p>
          </table:table-cell>
          <table:table-cell/>
          <table:table-cell table:style-name="ce63" office:value-type="string">
            <text:p>491,8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6937260013</text:p>
          </table:table-cell>
          <table:table-cell office:value-type="string">
            <text:p>TRASLOCHI MASSA BOVA BOVAT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82122F7EA</text:p>
          </table:table-cell>
          <table:table-cell table:style-name="ce1" office:value-type="string">
            <text:p>INTERVENTO DI RIPARAZIONE SU FRIGORIFERO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2-10</text:p>
          </table:table-cell>
          <table:table-cell/>
          <table:table-cell table:style-name="ce63" office:value-type="string">
            <text:p>300,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10563780013</text:p>
          </table:table-cell>
          <table:table-cell office:value-type="string">
            <text:p>PARANDERO MAURIZIO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A01231D6A</text:p>
          </table:table-cell>
          <table:table-cell table:style-name="ce1" office:value-type="string">
            <text:p>FORNITURA SCRIVANIA E CLASSIFICATOR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2-10</text:p>
          </table:table-cell>
          <table:table-cell/>
          <table:table-cell table:style-name="ce63" office:value-type="string">
            <text:p>453,66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3687120612</text:p>
          </table:table-cell>
          <table:table-cell office:value-type="string">
            <text:p>DEOFFICE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A1232AFE</text:p>
          </table:table-cell>
          <table:table-cell table:style-name="ce1" office:value-type="string">
            <text:p>FORNITURA TELEFONI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2-10</text:p>
          </table:table-cell>
          <table:table-cell/>
          <table:table-cell table:style-name="ce63" office:value-type="string">
            <text:p>170,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1799690712</text:p>
          </table:table-cell>
          <table:table-cell office:value-type="string">
            <text:p>SISTEL TELECOMUNICAZIONI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35125393F</text:p>
          </table:table-cell>
          <table:table-cell table:style-name="ce1" office:value-type="string">
            <text:p>FORNITURA MATERIALE DI CANCELLERIA VARIO SEDE CENTRAL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2-17</text:p>
          </table:table-cell>
          <table:table-cell/>
          <table:table-cell table:style-name="ce63" office:value-type="string">
            <text:p>150,79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8397890586</text:p>
          </table:table-cell>
          <table:table-cell office:value-type="string">
            <text:p>ERREBIAN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9B1254AEF</text:p>
          </table:table-cell>
          <table:table-cell table:style-name="ce1" office:value-type="string">
            <text:p>FORNITURA CARTA PER FOTOCOPIE IN CONVENZIONE PER SEDE CENTRAL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2-17</text:p>
          </table:table-cell>
          <table:table-cell/>
          <table:table-cell table:style-name="ce63" office:value-type="string">
            <text:p>642,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8397890586</text:p>
          </table:table-cell>
          <table:table-cell office:value-type="string">
            <text:p>ERREBIAN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0612557B8</text:p>
          </table:table-cell>
          <table:table-cell table:style-name="ce1" office:value-type="string">
            <text:p>FORNITURA CANCELLERIA PER SEDE CENTRAL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2-17</text:p>
          </table:table-cell>
          <table:table-cell/>
          <table:table-cell table:style-name="ce63" office:value-type="string">
            <text:p>1138,8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8397890586</text:p>
          </table:table-cell>
          <table:table-cell office:value-type="string">
            <text:p>ERREBIAN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5F12603C2</text:p>
          </table:table-cell>
          <table:table-cell table:style-name="ce1" office:value-type="string">
            <text:p>INTERVENTO SU LAVASTOVIGLI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2-17</text:p>
          </table:table-cell>
          <table:table-cell/>
          <table:table-cell table:style-name="ce63" office:value-type="string">
            <text:p>73,77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6295180019</text:p>
          </table:table-cell>
          <table:table-cell office:value-type="string">
            <text:p>COPOTEC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3B129019B</text:p>
          </table:table-cell>
          <table:table-cell table:style-name="ce1" office:value-type="string">
            <text:p>FORNITURA PRODOTTI PER PULIZIA STRUTTURE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2-30</text:p>
          </table:table-cell>
          <table:table-cell/>
          <table:table-cell table:style-name="ce63" office:value-type="string">
            <text:p>1314,06</text:p>
          </table:table-cell>
          <table:table-cell table:style-name="ce65" office:value-type="float" office:value="0">
            <text:p>0,00</text:p>
          </table:table-cell>
          <table:table-cell table:style-name="ce1" office:value-type="string">
            <text:p>00314470121</text:p>
          </table:table-cell>
          <table:table-cell office:value-type="string">
            <text:p>VIRCOL S.R.L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5">
          <table:table-cell table:style-name="ce1" office:value-type="string">
            <text:p>2014</text:p>
          </table:table-cell>
          <table:table-cell table:style-name="ce1" office:value-type="string">
            <text:p>Z8A129D326</text:p>
          </table:table-cell>
          <table:table-cell table:style-name="ce1" office:value-type="string">
            <text:p>INTERVENTO SU FOTOCOPIATRICE OLIVETTI 8516 CST BORGARO</text:p>
          </table:table-cell>
          <table:table-cell table:style-name="ce1" office:value-type="string">
            <text:p>23-AFFIDAMENTO IN ECONOMIA - AFFIDAMENTO DIRETTO</text:p>
          </table:table-cell>
          <table:table-cell table:style-name="ce11" office:value-type="string">
            <text:p>2014-12-31</text:p>
          </table:table-cell>
          <table:table-cell/>
          <table:table-cell table:style-name="ce63" office:value-type="string">
            <text:p>84,00</text:p>
          </table:table-cell>
          <table:table-cell table:style-name="ce65" office:value-type="float" office:value="0">
            <text:p>0,00</text:p>
          </table:table-cell>
          <table:table-cell table:style-name="ce80" office:value-type="string">
            <text:p>07643600013</text:p>
          </table:table-cell>
          <table:table-cell office:value-type="string">
            <text:p>GRUPPO DIGITO S.R.L.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" office:value-type="string">
            <text:p>2014</text:p>
          </table:table-cell>
          <table:table-cell table:style-name="ce1" office:value-type="string">
            <text:p>ZD412AAF1C</text:p>
          </table:table-cell>
          <table:table-cell table:style-name="ce1" office:value-type="string">
            <text:p>INTERVENTI SU LAVASTOVIGLIE E PIASTRA ELET.</text:p>
          </table:table-cell>
          <table:table-cell table:style-name="ce1" office:value-type="string">
            <text:p>23-AFFIDAMENTO IN ECONOMIA - AFFIDAMENTO DIRETTO</text:p>
          </table:table-cell>
          <table:table-cell table:style-name="ce43" office:value-type="date" office:date-value="2014-12-31">
            <text:p>2014-12-31</text:p>
          </table:table-cell>
          <table:table-cell/>
          <table:table-cell table:style-name="ce63" office:value-type="string">
            <text:p>961,80</text:p>
          </table:table-cell>
          <table:table-cell table:style-name="ce65" office:value-type="float" office:value="0">
            <text:p>0,00</text:p>
          </table:table-cell>
          <table:table-cell table:style-name="ce1" office:value-type="string">
            <text:p>06544550012</text:p>
          </table:table-cell>
          <table:table-cell office:value-type="string">
            <text:p>BORUS SRL</text:p>
          </table:table-cell>
          <table:table-cell table:style-name="ce1"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Default" office:value-type="float" office:value="2015">
            <text:p>2015</text:p>
          </table:table-cell>
          <table:table-cell table:style-name="Default" office:value-type="string">
            <text:p>Z671376B34</text:p>
          </table:table-cell>
          <table:table-cell table:style-name="Default" office:value-type="string">
            <text:p>FORNITURA PNEUMATICI</text:p>
          </table:table-cell>
          <table:table-cell table:style-name="Default" office:value-type="string">
            <text:p>23-AFFIDAMENTO IN ECONOMIA - AFFIDAMENTO DIRETTO</text:p>
          </table:table-cell>
          <table:table-cell table:style-name="ce43" office:value-type="date" office:date-value="2015-03-04">
            <text:p>2015-03-04</text:p>
          </table:table-cell>
          <table:table-cell table:style-name="Default"/>
          <table:table-cell table:style-name="Default" office:value-type="float" office:value="86">
            <text:p>86</text:p>
          </table:table-cell>
          <table:table-cell table:style-name="ce65" office:value-type="float" office:value="86">
            <text:p>86,00</text:p>
          </table:table-cell>
          <table:table-cell table:style-name="ce13" office:value-type="float" office:value="11256930014">
            <text:p>11256930014</text:p>
          </table:table-cell>
          <table:table-cell table:style-name="Default" office:value-type="string">
            <text:p>LUPO MARCO</text:p>
          </table:table-cell>
          <table:table-cell table:style-name="Default" office:value-type="string">
            <text:p>Italia</text:p>
          </table:table-cell>
          <table:table-cell table:number-columns-repeated="7"/>
          <table:table-cell table:style-name="Default" table:number-columns-repeated="1006"/>
        </table:table-row>
        <table:table-row table:style-name="ro1">
          <table:table-cell table:style-name="ce13" office:value-type="float" office:value="2015">
            <text:p>2015</text:p>
          </table:table-cell>
          <table:table-cell table:style-name="Default" office:value-type="string">
            <text:p>Z37137C43C</text:p>
          </table:table-cell>
          <table:table-cell table:style-name="Default" office:value-type="string">
            <text:p>SERVIZIO MANUTENZIONE ATTREZZATURE STRUTTURA IL GIRASOLE</text:p>
          </table:table-cell>
          <table:table-cell table:style-name="Default" office:value-type="string">
            <text:p>23-AFFIDAMENTO IN ECONOMIA - AFFIDAMENTO DIRETTO</text:p>
          </table:table-cell>
          <table:table-cell table:style-name="ce43" office:value-type="date" office:date-value="2015-03-05">
            <text:p>2015-03-05</text:p>
          </table:table-cell>
          <table:table-cell table:style-name="Default"/>
          <table:table-cell table:style-name="Default" office:value-type="float" office:value="161">
            <text:p>161</text:p>
          </table:table-cell>
          <table:table-cell table:style-name="ce65" office:value-type="float" office:value="0">
            <text:p>0,00</text:p>
          </table:table-cell>
          <table:table-cell table:style-name="ce13" office:value-type="float" office:value="5503160011">
            <text:p>5503160011</text:p>
          </table:table-cell>
          <table:table-cell table:style-name="Default" office:value-type="string">
            <text:p>ARJOHUNTLEIGH</text:p>
          </table:table-cell>
          <table:table-cell table:style-name="Default" office:value-type="string">
            <text:p>Italia</text:p>
          </table:table-cell>
          <table:table-cell table:number-columns-repeated="7"/>
          <table:table-cell table:style-name="Default" table:number-columns-repeated="1006"/>
        </table:table-row>
        <table:table-row table:style-name="ro1">
          <table:table-cell table:style-name="ce13" office:value-type="float" office:value="2015">
            <text:p>2015</text:p>
          </table:table-cell>
          <table:table-cell table:style-name="Default" office:value-type="string">
            <text:p>ZA0139B33D</text:p>
          </table:table-cell>
          <table:table-cell table:style-name="Default" office:value-type="string">
            <text:p>SERVIZIO RIPARAZIONI PRESSO SEDE 3 DI VAUDA C.SE</text:p>
          </table:table-cell>
          <table:table-cell table:style-name="Default" office:value-type="string">
            <text:p>23-AFFIDAMENTO IN ECONOMIA - AFFIDAMENTO DIRETTO</text:p>
          </table:table-cell>
          <table:table-cell table:style-name="ce43" office:value-type="date" office:date-value="2015-03-12">
            <text:p>2015-03-12</text:p>
          </table:table-cell>
          <table:table-cell table:style-name="Default"/>
          <table:table-cell table:style-name="Default" office:value-type="float" office:value="716">
            <text:p>716</text:p>
          </table:table-cell>
          <table:table-cell table:style-name="ce65" office:value-type="float" office:value="716">
            <text:p>716,00</text:p>
          </table:table-cell>
          <table:table-cell table:style-name="ce12" office:value-type="string">
            <text:p>05095330014</text:p>
          </table:table-cell>
          <table:table-cell table:style-name="Default" office:value-type="string">
            <text:p>MICRONTEL SPA</text:p>
          </table:table-cell>
          <table:table-cell table:style-name="Default" office:value-type="string">
            <text:p>Italia</text:p>
          </table:table-cell>
          <table:table-cell table:number-columns-repeated="7"/>
          <table:table-cell table:style-name="Default" table:number-columns-repeated="1006"/>
        </table:table-row>
        <table:table-row table:style-name="ro1">
          <table:table-cell table:style-name="ce13" office:value-type="float" office:value="2015">
            <text:p>2015</text:p>
          </table:table-cell>
          <table:table-cell table:style-name="Default" office:value-type="string">
            <text:p>Z9913AD588</text:p>
          </table:table-cell>
          <table:table-cell table:style-name="Default" office:value-type="string">
            <text:p>SERVIZIO DI DERATTIZZAZIONE PRESSO LA STRUTTURA CASA DEI PINI</text:p>
          </table:table-cell>
          <table:table-cell table:style-name="Default" office:value-type="string">
            <text:p>23-AFFIDAMENTO IN ECONOMIA - AFFIDAMENTO DIRETTO</text:p>
          </table:table-cell>
          <table:table-cell table:style-name="ce43" office:value-type="date" office:date-value="2015-03-17">
            <text:p>2015-03-17</text:p>
          </table:table-cell>
          <table:table-cell table:style-name="Default"/>
          <table:table-cell table:style-name="Default" office:value-type="float" office:value="240">
            <text:p>240</text:p>
          </table:table-cell>
          <table:table-cell table:style-name="ce65" office:value-type="float" office:value="240">
            <text:p>240,00</text:p>
          </table:table-cell>
          <table:table-cell table:style-name="ce13" office:value-type="float" office:value="517260014">
            <text:p>517260014</text:p>
          </table:table-cell>
          <table:table-cell table:style-name="Default" office:value-type="string">
            <text:p>SIDAM S.A.S.</text:p>
          </table:table-cell>
          <table:table-cell table:style-name="Default" office:value-type="string">
            <text:p>Italia</text:p>
          </table:table-cell>
          <table:table-cell table:number-columns-repeated="7"/>
          <table:table-cell table:style-name="Default" table:number-columns-repeated="1006"/>
        </table:table-row>
        <table:table-row table:style-name="ro1">
          <table:table-cell table:style-name="ce13" office:value-type="float" office:value="2015">
            <text:p>2015</text:p>
          </table:table-cell>
          <table:table-cell table:style-name="Default" office:value-type="string">
            <text:p>ZB113BDDDD</text:p>
          </table:table-cell>
          <table:table-cell table:style-name="Default" office:value-type="string">
            <text:p>LAVORO DI RIPARAZIONE ANTENNA CENTRALIZZATA PRESSO LA STRUTTURA IL GIRASOLE </text:p>
          </table:table-cell>
          <table:table-cell table:style-name="Default" office:value-type="string">
            <text:p>23-AFFIDAMENTO IN ECONOMIA - AFFIDAMENTO DIRETTO</text:p>
          </table:table-cell>
          <table:table-cell table:style-name="ce43" office:value-type="date" office:date-value="2015-03-20">
            <text:p>2015-03-20</text:p>
          </table:table-cell>
          <table:table-cell table:style-name="Default"/>
          <table:table-cell table:style-name="Default" office:value-type="float" office:value="150">
            <text:p>150</text:p>
          </table:table-cell>
          <table:table-cell table:style-name="ce65" office:value-type="string">
            <text:p>15O,00</text:p>
          </table:table-cell>
          <table:table-cell table:style-name="ce13" office:value-type="float" office:value="9060680015">
            <text:p>9060680015</text:p>
          </table:table-cell>
          <table:table-cell table:style-name="Default" office:value-type="string">
            <text:p>CARRERA ANDREA</text:p>
          </table:table-cell>
          <table:table-cell table:style-name="Default" office:value-type="string">
            <text:p>Italia</text:p>
          </table:table-cell>
          <table:table-cell table:number-columns-repeated="7"/>
          <table:table-cell table:style-name="Default" table:number-columns-repeated="1006"/>
        </table:table-row>
        <table:table-row table:style-name="ro1">
          <table:table-cell table:style-name="ce13" office:value-type="float" office:value="2015">
            <text:p>2015</text:p>
          </table:table-cell>
          <table:table-cell table:style-name="Default" office:value-type="string">
            <text:p>Z0713C7DF1</text:p>
          </table:table-cell>
          <table:table-cell table:style-name="Default" office:value-type="string">
            <text:p>LAVORI DI RIPARAZIONE LETTI VARI MOD. CIT/MALVESTIO PRESSO <text:s/>“IL GIRASOLE” DI CIRIE'</text:p>
          </table:table-cell>
          <table:table-cell table:style-name="Default" office:value-type="string">
            <text:p>23-AFFIDAMENTO IN ECONOMIA - AFFIDAMENTO DIRETTO</text:p>
          </table:table-cell>
          <table:table-cell table:style-name="ce43" office:value-type="date" office:date-value="2015-03-23">
            <text:p>2015-03-23</text:p>
          </table:table-cell>
          <table:table-cell table:style-name="Default"/>
          <table:table-cell table:style-name="Default" office:value-type="float" office:value="1810">
            <text:p>1810</text:p>
          </table:table-cell>
          <table:table-cell table:style-name="ce65" office:value-type="float" office:value="1810">
            <text:p>1810,00</text:p>
          </table:table-cell>
          <table:table-cell table:style-name="ce13" office:value-type="float" office:value="11007660079">
            <text:p>11007660079</text:p>
          </table:table-cell>
          <table:table-cell table:style-name="Default" office:value-type="string">
            <text:p>AL-BER S.R.L.</text:p>
          </table:table-cell>
          <table:table-cell table:style-name="Default" office:value-type="string">
            <text:p>Italia</text:p>
          </table:table-cell>
          <table:table-cell table:number-columns-repeated="7"/>
          <table:table-cell table:style-name="Default" table:number-columns-repeated="1006"/>
        </table:table-row>
        <table:table-row table:style-name="ro1">
          <table:table-cell table:style-name="ce13" office:value-type="float" office:value="2015">
            <text:p>2015</text:p>
          </table:table-cell>
          <table:table-cell table:style-name="Default" office:value-type="string">
            <text:p>Z3413D2401</text:p>
          </table:table-cell>
          <table:table-cell table:style-name="Default" office:value-type="string">
            <text:p>FORNITURA <text:s/>DI N 2 TELEFONI PER SEDE CENTRALE</text:p>
          </table:table-cell>
          <table:table-cell table:style-name="Default" office:value-type="string">
            <text:p>23-AFFIDAMENTO IN ECONOMIA - AFFIDAMENTO DIRETTO</text:p>
          </table:table-cell>
          <table:table-cell table:style-name="ce43" office:value-type="date" office:date-value="2015-03-25">
            <text:p>2015-03-25</text:p>
          </table:table-cell>
          <table:table-cell table:style-name="Default"/>
          <table:table-cell table:style-name="Default" office:value-type="float" office:value="170">
            <text:p>170</text:p>
          </table:table-cell>
          <table:table-cell table:style-name="ce65" office:value-type="float" office:value="170">
            <text:p>170,00</text:p>
          </table:table-cell>
          <table:table-cell table:style-name="ce13" office:value-type="float" office:value="1799690712">
            <text:p>1799690712</text:p>
          </table:table-cell>
          <table:table-cell table:style-name="Default" office:value-type="string">
            <text:p>SISTEL TELECOMUNICAZIONI</text:p>
          </table:table-cell>
          <table:table-cell table:style-name="Default" office:value-type="string">
            <text:p>Italia</text:p>
          </table:table-cell>
          <table:table-cell table:number-columns-repeated="7"/>
          <table:table-cell table:style-name="Default" table:number-columns-repeated="1006"/>
        </table:table-row>
        <table:table-row table:style-name="ro1">
          <table:table-cell table:style-name="ce13" office:value-type="float" office:value="2015">
            <text:p>2015</text:p>
          </table:table-cell>
          <table:table-cell table:style-name="Default" office:value-type="string">
            <text:p>Z40140AE40</text:p>
          </table:table-cell>
          <table:table-cell table:style-name="Default" office:value-type="string">
            <text:p>FORNITURA DI UNA BACHECA PER ESTERNI PER SEDE DISTRETTUALE 3 DI BARBANIA</text:p>
          </table:table-cell>
          <table:table-cell table:style-name="Default" office:value-type="string">
            <text:p>23-AFFIDAMENTO IN ECONOMIA - AFFIDAMENTO DIRETTO</text:p>
          </table:table-cell>
          <table:table-cell table:style-name="ce44" office:value-type="date" office:date-value="2015-04-02">
            <text:p>02/04/15</text:p>
          </table:table-cell>
          <table:table-cell table:style-name="Default"/>
          <table:table-cell table:style-name="Default" office:value-type="float" office:value="90.99">
            <text:p>90,99</text:p>
          </table:table-cell>
          <table:table-cell table:style-name="ce65" office:value-type="float" office:value="90.99">
            <text:p>90,99</text:p>
          </table:table-cell>
          <table:table-cell table:style-name="ce13" office:value-type="float" office:value="3675290286">
            <text:p>3675290286</text:p>
          </table:table-cell>
          <table:table-cell table:style-name="Default" office:value-type="string">
            <text:p>OFFICE DEPOT S.R.L.</text:p>
          </table:table-cell>
          <table:table-cell table:style-name="Default" office:value-type="string">
            <text:p>Italia</text:p>
          </table:table-cell>
          <table:table-cell table:number-columns-repeated="7"/>
          <table:table-cell table:style-name="Default" table:number-columns-repeated="1006"/>
        </table:table-row>
        <table:table-row table:style-name="ro1">
          <table:table-cell table:style-name="ce13" office:value-type="float" office:value="2015">
            <text:p>2015</text:p>
          </table:table-cell>
          <table:table-cell table:style-name="Default" office:value-type="string">
            <text:p>Z4F141521C</text:p>
          </table:table-cell>
          <table:table-cell table:style-name="Default" office:value-type="string">
            <text:p>FORNITURA DI N. 2 PNEUMATICI PER FIAT DOBLO' EH 649 RN</text:p>
          </table:table-cell>
          <table:table-cell table:style-name="Default" office:value-type="string">
            <text:p>23-AFFIDAMENTO IN ECONOMIA - AFFIDAMENTO DIRETTO</text:p>
          </table:table-cell>
          <table:table-cell table:style-name="ce43" office:value-type="date" office:date-value="2015-04-13">
            <text:p>2015-04-13</text:p>
          </table:table-cell>
          <table:table-cell table:style-name="Default"/>
          <table:table-cell table:style-name="Default" office:value-type="float" office:value="204">
            <text:p>204</text:p>
          </table:table-cell>
          <table:table-cell table:style-name="ce65" office:value-type="float" office:value="204">
            <text:p>204,00</text:p>
          </table:table-cell>
          <table:table-cell table:style-name="ce13" office:value-type="float" office:value="11256930014">
            <text:p>11256930014</text:p>
          </table:table-cell>
          <table:table-cell table:style-name="Default" office:value-type="string">
            <text:p>LUPO MARCO</text:p>
          </table:table-cell>
          <table:table-cell table:style-name="Default" office:value-type="string">
            <text:p>Italia</text:p>
          </table:table-cell>
          <table:table-cell table:number-columns-repeated="7"/>
          <table:table-cell table:style-name="Default" table:number-columns-repeated="1006"/>
        </table:table-row>
        <table:table-row table:style-name="ro1">
          <table:table-cell table:style-name="ce13" office:value-type="float" office:value="2015">
            <text:p>2015</text:p>
          </table:table-cell>
          <table:table-cell table:style-name="Default" office:value-type="string">
            <text:p>Z461416155</text:p>
          </table:table-cell>
          <table:table-cell table:style-name="Default" office:value-type="string">
            <text:p>LAVORI DI <text:s/>SOSTITUZIONE COMPONENTI SCADUTI CENTRALE TERMICA <text:s/>SEDE CENTRALE</text:p>
          </table:table-cell>
          <table:table-cell table:style-name="Default" office:value-type="string">
            <text:p>23-AFFIDAMENTO IN ECONOMIA - AFFIDAMENTO DIRETTO</text:p>
          </table:table-cell>
          <table:table-cell table:style-name="ce43" office:value-type="date" office:date-value="2015-04-14">
            <text:p>2015-04-14</text:p>
          </table:table-cell>
          <table:table-cell table:style-name="Default"/>
          <table:table-cell table:style-name="Default" office:value-type="float" office:value="660">
            <text:p>660</text:p>
          </table:table-cell>
          <table:table-cell table:style-name="ce65" office:value-type="float" office:value="660">
            <text:p>660,00</text:p>
          </table:table-cell>
          <table:table-cell table:style-name="ce13" office:value-type="float" office:value="1293470058">
            <text:p>1293470058</text:p>
          </table:table-cell>
          <table:table-cell table:style-name="Default" office:value-type="string">
            <text:p>RESOMET S.A.S.</text:p>
          </table:table-cell>
          <table:table-cell table:style-name="Default" office:value-type="string">
            <text:p>Italia</text:p>
          </table:table-cell>
          <table:table-cell table:number-columns-repeated="7"/>
          <table:table-cell table:style-name="Default" table:number-columns-repeated="1006"/>
        </table:table-row>
        <table:table-row table:style-name="ro1">
          <table:table-cell table:style-name="ce13" office:value-type="float" office:value="2015">
            <text:p>2015</text:p>
          </table:table-cell>
          <table:table-cell table:style-name="Default" office:value-type="string">
            <text:p>Z32141DA6C</text:p>
          </table:table-cell>
          <table:table-cell table:style-name="Default" office:value-type="string">
            <text:p>FORNITURA PRODOTTI DI PULIZIA PER LE STRUTTURE PER ANZIANI DEL CIS</text:p>
          </table:table-cell>
          <table:table-cell table:style-name="Default" office:value-type="string">
            <text:p>23-AFFIDAMENTO IN ECONOMIA - AFFIDAMENTO DIRETTO</text:p>
          </table:table-cell>
          <table:table-cell table:style-name="ce43" office:value-type="date" office:date-value="2015-04-15">
            <text:p>2015-04-15</text:p>
          </table:table-cell>
          <table:table-cell table:style-name="Default"/>
          <table:table-cell table:style-name="Default" office:value-type="float" office:value="1976.87">
            <text:p>1976,87</text:p>
          </table:table-cell>
          <table:table-cell table:style-name="ce65" office:value-type="float" office:value="1976.87">
            <text:p>1976,87</text:p>
          </table:table-cell>
          <table:table-cell table:style-name="ce1" office:value-type="string">
            <text:p>00314470121</text:p>
          </table:table-cell>
          <table:table-cell table:style-name="Default" office:value-type="string">
            <text:p>VIRCOL</text:p>
          </table:table-cell>
          <table:table-cell table:style-name="Default" office:value-type="string">
            <text:p>Italia</text:p>
          </table:table-cell>
          <table:table-cell table:number-columns-repeated="7"/>
          <table:table-cell table:style-name="Default" table:number-columns-repeated="1006"/>
        </table:table-row>
        <table:table-row table:style-name="ro1">
          <table:table-cell table:style-name="ce13" office:value-type="float" office:value="2015">
            <text:p>2015</text:p>
          </table:table-cell>
          <table:table-cell table:style-name="Default" office:value-type="string">
            <text:p>ZE5142523E</text:p>
          </table:table-cell>
          <table:table-cell table:style-name="Default" office:value-type="string">
            <text:p>SERVIZIO DI DISINFESTAZIONE <text:s/>PRESSO LA STRURRA CASA DEI PINI DI SAN MAURIZIO C.SE</text:p>
          </table:table-cell>
          <table:table-cell table:style-name="Default" office:value-type="string">
            <text:p>23-AFFIDAMENTO IN ECONOMIA - AFFIDAMENTO DIRETTO</text:p>
          </table:table-cell>
          <table:table-cell table:style-name="ce43" office:value-type="date" office:date-value="2015-04-16">
            <text:p>2015-04-16</text:p>
          </table:table-cell>
          <table:table-cell table:style-name="Default"/>
          <table:table-cell table:style-name="Default" office:value-type="float" office:value="150">
            <text:p>150</text:p>
          </table:table-cell>
          <table:table-cell table:style-name="ce65" office:value-type="float" office:value="150">
            <text:p>150,00</text:p>
          </table:table-cell>
          <table:table-cell table:style-name="ce13" office:value-type="float" office:value="517260014">
            <text:p>517260014</text:p>
          </table:table-cell>
          <table:table-cell table:style-name="Default" office:value-type="string">
            <text:p>SIDAM S.A.S.</text:p>
          </table:table-cell>
          <table:table-cell table:style-name="Default" office:value-type="string">
            <text:p>Italia</text:p>
          </table:table-cell>
          <table:table-cell table:number-columns-repeated="7"/>
          <table:table-cell table:style-name="Default" table:number-columns-repeated="1006"/>
        </table:table-row>
        <table:table-row table:style-name="ro1">
          <table:table-cell table:style-name="ce13" office:value-type="float" office:value="2015">
            <text:p>2015</text:p>
          </table:table-cell>
          <table:table-cell table:style-name="Default" office:value-type="string">
            <text:p>Z88143C73F</text:p>
          </table:table-cell>
          <table:table-cell table:style-name="Default" office:value-type="string">
            <text:p>FORNITURA DI N. 1 PC E DI N. 1 MONITOR PER LA CASA DEI PINI</text:p>
          </table:table-cell>
          <table:table-cell table:style-name="Default" office:value-type="string">
            <text:p>23-AFFIDAMENTO IN ECONOMIA - AFFIDAMENTO DIRETTO</text:p>
          </table:table-cell>
          <table:table-cell table:style-name="ce43" office:value-type="date" office:date-value="2015-04-22">
            <text:p>2015-04-22</text:p>
          </table:table-cell>
          <table:table-cell table:style-name="Default"/>
          <table:table-cell table:style-name="Default" office:value-type="float" office:value="373.5">
            <text:p>373,5</text:p>
          </table:table-cell>
          <table:table-cell table:style-name="ce65" office:value-type="float" office:value="373.5">
            <text:p>373,50</text:p>
          </table:table-cell>
          <table:table-cell table:style-name="ce13" office:value-type="float" office:value="5584990013">
            <text:p>5584990013</text:p>
          </table:table-cell>
          <table:table-cell table:style-name="Default" office:value-type="string">
            <text:p>BIDUE SYSTEM S.R.L.</text:p>
          </table:table-cell>
          <table:table-cell table:style-name="Default" office:value-type="string">
            <text:p>Italia</text:p>
          </table:table-cell>
          <table:table-cell table:number-columns-repeated="7"/>
          <table:table-cell table:style-name="Default" table:number-columns-repeated="1006"/>
        </table:table-row>
        <table:table-row table:style-name="ro1">
          <table:table-cell table:style-name="ce13" office:value-type="float" office:value="2015">
            <text:p>2015</text:p>
          </table:table-cell>
          <table:table-cell table:style-name="Default" office:value-type="string">
            <text:p>Z7211825B3</text:p>
          </table:table-cell>
          <table:table-cell table:style-name="Default" office:value-type="string">
            <text:p>FORNITURA STOVIGLIE PER I CST</text:p>
          </table:table-cell>
          <table:table-cell table:style-name="Default" office:value-type="string">
            <text:p>23-AFFIDAMENTO IN ECONOMIA - AFFIDAMENTO DIRETTO</text:p>
          </table:table-cell>
          <table:table-cell table:style-name="ce43" office:value-type="date" office:date-value="2015-04-24">
            <text:p>2015-04-24</text:p>
          </table:table-cell>
          <table:table-cell table:style-name="Default"/>
          <table:table-cell table:style-name="Default" office:value-type="float" office:value="93">
            <text:p>93</text:p>
          </table:table-cell>
          <table:table-cell table:style-name="ce65" office:value-type="float" office:value="93">
            <text:p>93,00</text:p>
          </table:table-cell>
          <table:table-cell table:style-name="ce1" office:value-type="string">
            <text:p>00314470121</text:p>
          </table:table-cell>
          <table:table-cell table:style-name="Default" office:value-type="string">
            <text:p>VIRCOL</text:p>
          </table:table-cell>
          <table:table-cell table:style-name="Default" office:value-type="string">
            <text:p>Italia</text:p>
          </table:table-cell>
          <table:table-cell table:number-columns-repeated="7"/>
          <table:table-cell table:style-name="Default" table:number-columns-repeated="1006"/>
        </table:table-row>
        <table:table-row table:style-name="ro1">
          <table:table-cell table:style-name="ce13" office:value-type="float" office:value="2015">
            <text:p>2015</text:p>
          </table:table-cell>
          <table:table-cell table:style-name="Default" office:value-type="string">
            <text:p>Z291466F94</text:p>
          </table:table-cell>
          <table:table-cell table:style-name="Default" office:value-type="string">
            <text:p>FORNITURA CARTA PER FOTOCOPIE</text:p>
          </table:table-cell>
          <table:table-cell table:style-name="Default" office:value-type="string">
            <text:p>23-AFFIDAMENTO IN ECONOMIA - AFFIDAMENTO DIRETTO</text:p>
          </table:table-cell>
          <table:table-cell table:style-name="ce43" office:value-type="date" office:date-value="2015-05-05">
            <text:p>2015-05-05</text:p>
          </table:table-cell>
          <table:table-cell table:style-name="Default"/>
          <table:table-cell table:style-name="Default" office:value-type="float" office:value="648">
            <text:p>648</text:p>
          </table:table-cell>
          <table:table-cell table:style-name="ce65" office:value-type="float" office:value="648">
            <text:p>648,00</text:p>
          </table:table-cell>
          <table:table-cell table:style-name="ce13" office:value-type="float" office:value="2044501001">
            <text:p>2044501001</text:p>
          </table:table-cell>
          <table:table-cell table:style-name="Default" office:value-type="string">
            <text:p>ERREBIAN</text:p>
          </table:table-cell>
          <table:table-cell table:style-name="Default" office:value-type="string">
            <text:p>Italia</text:p>
          </table:table-cell>
          <table:table-cell table:number-columns-repeated="7"/>
          <table:table-cell table:style-name="Default" table:number-columns-repeated="1006"/>
        </table:table-row>
        <table:table-row table:style-name="ro1">
          <table:table-cell table:style-name="ce14" office:value-type="string">
            <text:p>2015</text:p>
          </table:table-cell>
          <table:table-cell office:value-type="string">
            <text:p>Z2B146DEE9</text:p>
          </table:table-cell>
          <table:table-cell office:value-type="string">
            <text:p>FORNITURA ALIMENTI PER ANIMALI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05-06">
            <text:p>2015-05-06</text:p>
          </table:table-cell>
          <table:table-cell/>
          <table:table-cell office:value-type="string">
            <text:p>262,3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4927210015</text:p>
          </table:table-cell>
          <table:table-cell office:value-type="string">
            <text:p>BOGGIA ANTONI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4" office:value-type="string">
            <text:p>2015</text:p>
          </table:table-cell>
          <table:table-cell office:value-type="string">
            <text:p>ZB914774F5</text:p>
          </table:table-cell>
          <table:table-cell office:value-type="string">
            <text:p>LAVORI DI DISOTTURAZIONE SCARICO CUCINA E DOCCE PRESSO IL GIRASOLE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05-08">
            <text:p>2015-05-08</text:p>
          </table:table-cell>
          <table:table-cell/>
          <table:table-cell office:value-type="string">
            <text:p>170,00</text:p>
          </table:table-cell>
          <table:table-cell table:style-name="ce65" office:value-type="float" office:value="0">
            <text:p>0,00</text:p>
          </table:table-cell>
          <table:table-cell office:value-type="string">
            <text:p>07325920010</text:p>
          </table:table-cell>
          <table:table-cell office:value-type="string">
            <text:p>SPURGO FLASH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4" office:value-type="string">
            <text:p>2015</text:p>
          </table:table-cell>
          <table:table-cell office:value-type="string">
            <text:p>Z8C148D881</text:p>
          </table:table-cell>
          <table:table-cell office:value-type="string">
            <text:p>FORNITURA DI N. 2 CINTURE DI SICUREZZA A 4 PUNTI LUNGHE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05-14">
            <text:p>2015-05-14</text:p>
          </table:table-cell>
          <table:table-cell/>
          <table:table-cell office:value-type="string">
            <text:p>340,00</text:p>
          </table:table-cell>
          <table:table-cell table:style-name="ce65" office:value-type="float" office:value="340">
            <text:p>340,00</text:p>
          </table:table-cell>
          <table:table-cell office:value-type="string">
            <text:p>08022130010</text:p>
          </table:table-cell>
          <table:table-cell office:value-type="string">
            <text:p>EVO DRIV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4" office:value-type="string">
            <text:p>2015</text:p>
          </table:table-cell>
          <table:table-cell office:value-type="string">
            <text:p>Z4B149DD70</text:p>
          </table:table-cell>
          <table:table-cell office:value-type="string">
            <text:p>FORNITURA DI N.2 PNEUMATICI PER MEZZO CDI DI BORGARO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05-19">
            <text:p>2015-05-19</text:p>
          </table:table-cell>
          <table:table-cell/>
          <table:table-cell office:value-type="string">
            <text:p>160,00</text:p>
          </table:table-cell>
          <table:table-cell table:style-name="ce65" office:value-type="float" office:value="160">
            <text:p>160,00</text:p>
          </table:table-cell>
          <table:table-cell table:style-name="ce13" office:value-type="float" office:value="11256930014">
            <text:p>11256930014</text:p>
          </table:table-cell>
          <table:table-cell table:style-name="Default" office:value-type="string">
            <text:p>LUPO MARC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4" office:value-type="string">
            <text:p>2015</text:p>
          </table:table-cell>
          <table:table-cell office:value-type="string">
            <text:p>ZBD14C213A</text:p>
          </table:table-cell>
          <table:table-cell office:value-type="string">
            <text:p>SERVIZIO DI RILEGATURA ATTI DEL CIS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05-27">
            <text:p>2015-05-27</text:p>
          </table:table-cell>
          <table:table-cell/>
          <table:table-cell office:value-type="string">
            <text:p>245,00</text:p>
          </table:table-cell>
          <table:table-cell table:style-name="ce65" office:value-type="float" office:value="245">
            <text:p>245,00</text:p>
          </table:table-cell>
          <table:table-cell office:value-type="string">
            <text:p>04082900012</text:p>
          </table:table-cell>
          <table:table-cell office:value-type="string">
            <text:p>FEPP DI GROSSO V. &amp; SOLDAN G. S.N.C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BD14C213A</text:p>
          </table:table-cell>
          <table:table-cell office:value-type="string">
            <text:p>RISCATTO CONTRATTO N.462060/001 PER CABLAGGIO CENTRALINO CASA DEI PINI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05-28">
            <text:p>2015-05-28</text:p>
          </table:table-cell>
          <table:table-cell/>
          <table:table-cell office:value-type="string">
            <text:p>450,00</text:p>
          </table:table-cell>
          <table:table-cell table:style-name="ce65" office:value-type="float" office:value="450">
            <text:p>450,00</text:p>
          </table:table-cell>
          <table:table-cell table:style-name="ce5" office:value-type="string">
            <text:p>00488410010</text:p>
          </table:table-cell>
          <table:table-cell office:value-type="string">
            <text:p>TELECOM ITALI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/>
          <table:table-cell office:value-type="string">
            <text:p>LAVORI DI SISTEMAZIONE VERDE PRESSO CASA MACARIO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05-28">
            <text:p>2015-05-28</text:p>
          </table:table-cell>
          <table:table-cell/>
          <table:table-cell office:value-type="string">
            <text:p>300,00</text:p>
          </table:table-cell>
          <table:table-cell table:style-name="ce65" office:value-type="float" office:value="0">
            <text:p>0,00</text:p>
          </table:table-cell>
          <table:table-cell table:style-name="ce12" office:value-type="float" office:value="8432600016">
            <text:p>8432600016</text:p>
          </table:table-cell>
          <table:table-cell office:value-type="string">
            <text:p>MAGNETTI WALTER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6814E598A</text:p>
          </table:table-cell>
          <table:table-cell office:value-type="string">
            <text:p>FORNITURA DI N.4 PNEUMATICI PER MEZZO DELLA SEDE CENTRALE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06-09">
            <text:p>2015-06-09</text:p>
          </table:table-cell>
          <table:table-cell/>
          <table:table-cell office:value-type="string">
            <text:p>192,00</text:p>
          </table:table-cell>
          <table:table-cell table:style-name="ce65" office:value-type="float" office:value="192">
            <text:p>192,00</text:p>
          </table:table-cell>
          <table:table-cell table:style-name="ce13" office:value-type="float" office:value="11256930014">
            <text:p>11256930014</text:p>
          </table:table-cell>
          <table:table-cell table:style-name="Default" office:value-type="string">
            <text:p>LUPO MARC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D414E65FB</text:p>
          </table:table-cell>
          <table:table-cell office:value-type="string">
            <text:p>FORNITURA DI UN CONGELATORE A DUE ANTE IN ACCIAIO INOX PER LA CASA DEI PINI DI SAN MAURIZIO C.SE 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06-09">
            <text:p>2015-06-09</text:p>
          </table:table-cell>
          <table:table-cell/>
          <table:table-cell office:value-type="string">
            <text:p>1950,00</text:p>
          </table:table-cell>
          <table:table-cell table:style-name="ce65" office:value-type="float" office:value="1950">
            <text:p>1950,00</text:p>
          </table:table-cell>
          <table:table-cell office:value-type="string">
            <text:p>06544550012</text:p>
          </table:table-cell>
          <table:table-cell office:value-type="string">
            <text:p>BORUS SRL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F7154DD9F</text:p>
          </table:table-cell>
          <table:table-cell office:value-type="string">
            <text:p>FORNITURA BATTERIA LINAK PER SOLLEVAMALATI PRESSO CASA DEI PINI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07-08">
            <text:p>2015-07-08</text:p>
          </table:table-cell>
          <table:table-cell/>
          <table:table-cell office:value-type="string">
            <text:p>120,00</text:p>
          </table:table-cell>
          <table:table-cell table:style-name="ce65" office:value-type="float" office:value="120">
            <text:p>120,00</text:p>
          </table:table-cell>
          <table:table-cell office:value-type="string">
            <text:p>04485280871</text:p>
          </table:table-cell>
          <table:table-cell office:value-type="string">
            <text:p>IDS PRODOTTI CHIMICI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F8157FFEA</text:p>
          </table:table-cell>
          <table:table-cell office:value-type="string">
            <text:p>FORNITURA DI N. 7 SEDIE OPERATIVE “MARTE”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07-23">
            <text:p>2015-07-23</text:p>
          </table:table-cell>
          <table:table-cell/>
          <table:table-cell office:value-type="string">
            <text:p>748,86</text:p>
          </table:table-cell>
          <table:table-cell table:style-name="ce65" office:value-type="float" office:value="0">
            <text:p>0,00</text:p>
          </table:table-cell>
          <table:table-cell table:style-name="ce13" office:value-type="float" office:value="3675290286">
            <text:p>3675290286</text:p>
          </table:table-cell>
          <table:table-cell table:style-name="Default" office:value-type="string">
            <text:p>OFFICE DEPOT S.R.L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D81599EDA</text:p>
          </table:table-cell>
          <table:table-cell office:value-type="string">
            <text:p>FORNITURA DI N. 4 PNEUMATICI ESTIVI PER SEDE 4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07-30">
            <text:p>2015-07-30</text:p>
          </table:table-cell>
          <table:table-cell/>
          <table:table-cell table:number-columns-repeated="2" office:value-type="string">
            <text:p>160,00</text:p>
          </table:table-cell>
          <table:table-cell table:style-name="ce13" office:value-type="float" office:value="11256930014">
            <text:p>11256930014</text:p>
          </table:table-cell>
          <table:table-cell table:style-name="Default" office:value-type="string">
            <text:p>LUPO MARC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DE159A94B</text:p>
          </table:table-cell>
          <table:table-cell office:value-type="string">
            <text:p>FORNITURA DI N. 50 BADGE NEUTRI PER SEDE CENTRALE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07-31">
            <text:p>2015-07-31</text:p>
          </table:table-cell>
          <table:table-cell/>
          <table:table-cell office:value-type="string">
            <text:p>65,00</text:p>
          </table:table-cell>
          <table:table-cell office:value-type="string">
            <text:p>0,00</text:p>
          </table:table-cell>
          <table:table-cell table:style-name="ce12" office:value-type="string">
            <text:p>05095330014</text:p>
          </table:table-cell>
          <table:table-cell office:value-type="string">
            <text:p>MICRONTEL SP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4D15A7077</text:p>
          </table:table-cell>
          <table:table-cell office:value-type="string">
            <text:p>FORNITURA DI N. 12 NASTRI TERMICI PER STAMPANTE ZEBRA GK420T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08-06">
            <text:p>2015-08-06</text:p>
          </table:table-cell>
          <table:table-cell/>
          <table:table-cell table:number-columns-repeated="2" office:value-type="string">
            <text:p>96,00</text:p>
          </table:table-cell>
          <table:table-cell office:value-type="string">
            <text:p>02066400405</text:p>
          </table:table-cell>
          <table:table-cell office:value-type="string">
            <text:p>MAGGIOLI SP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0715C82A9</text:p>
          </table:table-cell>
          <table:table-cell office:value-type="string">
            <text:p>SOSTITUZIONE TELECOMANDO PEDANA POSTERIORE FIAT SCUDO DEL CDI BORGARO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08-25">
            <text:p>2015-08-25</text:p>
          </table:table-cell>
          <table:table-cell/>
          <table:table-cell table:number-columns-repeated="2" office:value-type="string">
            <text:p>200,00</text:p>
          </table:table-cell>
          <table:table-cell office:value-type="string">
            <text:p>08022130010</text:p>
          </table:table-cell>
          <table:table-cell office:value-type="string">
            <text:p>EVO DRIV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AA15D08CC</text:p>
          </table:table-cell>
          <table:table-cell office:value-type="string">
            <text:p>FORNITURA PRODOTTI DI CANCELLERIA E VARIE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08-28">
            <text:p>2015-08-28</text:p>
          </table:table-cell>
          <table:table-cell/>
          <table:table-cell office:value-type="string">
            <text:p>955,49</text:p>
          </table:table-cell>
          <table:table-cell office:value-type="string">
            <text:p>0,00</text:p>
          </table:table-cell>
          <table:table-cell table:style-name="ce13" office:value-type="float" office:value="3675290286">
            <text:p>3675290286</text:p>
          </table:table-cell>
          <table:table-cell table:style-name="Default" office:value-type="string">
            <text:p>OFFICE DEPOT S.R.L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0515EB2F3</text:p>
          </table:table-cell>
          <table:table-cell office:value-type="string">
            <text:p>FORNITURA DI PRODOTTI <text:s/>PER INFORMATICA (SWITCH) PER LA STRUTTURA CASA DEI PINI DI SAN MAURIZIO C.SE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09-04">
            <text:p>2015-09-04</text:p>
          </table:table-cell>
          <table:table-cell/>
          <table:table-cell table:number-columns-repeated="2" office:value-type="string">
            <text:p>84,50</text:p>
          </table:table-cell>
          <table:table-cell table:style-name="ce13" office:value-type="float" office:value="5584990013">
            <text:p>5584990013</text:p>
          </table:table-cell>
          <table:table-cell table:style-name="Default" office:value-type="string">
            <text:p>BIDUE SYSTEM S.R.L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8B160DEB7</text:p>
          </table:table-cell>
          <table:table-cell office:value-type="string">
            <text:p>SERVIZIO DI RIPARAZIONE RILEVATORE DI PRESENZE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09-15">
            <text:p>2015-09-15</text:p>
          </table:table-cell>
          <table:table-cell/>
          <table:table-cell office:value-type="string">
            <text:p>384,00</text:p>
          </table:table-cell>
          <table:table-cell office:value-type="string">
            <text:p>0,00</text:p>
          </table:table-cell>
          <table:table-cell table:style-name="ce12" office:value-type="string">
            <text:p>05095330014</text:p>
          </table:table-cell>
          <table:table-cell office:value-type="string">
            <text:p>MICRONTEL SP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6B1630FBE</text:p>
          </table:table-cell>
          <table:table-cell office:value-type="string">
            <text:p>FORNITURA DI N. 250 RISME DI CARTA PER FOTOCOPIE PER SEDE CENTRALE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09-23">
            <text:p>2015-09-23</text:p>
          </table:table-cell>
          <table:table-cell/>
          <table:table-cell table:number-columns-repeated="2" office:value-type="string">
            <text:p>725,00</text:p>
          </table:table-cell>
          <table:table-cell table:style-name="ce5" office:value-type="string">
            <text:p>02538760014</text:p>
          </table:table-cell>
          <table:table-cell office:value-type="string">
            <text:p>SYSTEM 3 SRL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EE166756E</text:p>
          </table:table-cell>
          <table:table-cell office:value-type="string">
            <text:p>FORNITURA DI UNA LAVAPIATTI A CAPOT PER LA STRUTTURA CASA DEI PINI DI SAN MAURIZIO C.SE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10-07">
            <text:p>2015-10-07</text:p>
          </table:table-cell>
          <table:table-cell/>
          <table:table-cell table:number-columns-repeated="2" office:value-type="string">
            <text:p>2380,00</text:p>
          </table:table-cell>
          <table:table-cell office:value-type="string">
            <text:p>06544550012</text:p>
          </table:table-cell>
          <table:table-cell office:value-type="string">
            <text:p>BORUS SRL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4B166E273</text:p>
          </table:table-cell>
          <table:table-cell office:value-type="string">
            <text:p>LAVORO DI INSTALLAZIONE CRONOTERMOSTATO PRESSO CDI CIRIE'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10-08">
            <text:p>2015-10-08</text:p>
          </table:table-cell>
          <table:table-cell/>
          <table:table-cell table:number-columns-repeated="2" office:value-type="string">
            <text:p>180,00</text:p>
          </table:table-cell>
          <table:table-cell office:value-type="string">
            <text:p>04473680017</text:p>
          </table:table-cell>
          <table:table-cell office:value-type="string">
            <text:p>TERMOTECNICA FUTURA SNC DI BODOIRA 6 C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6C1682DEB</text:p>
          </table:table-cell>
          <table:table-cell office:value-type="string">
            <text:p>LAVORO DI SOSTITUZIONE FOTOCELLULE <text:s/>CANCELLO CASA DEI PINI DI SAN MAURIZIO C.SE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10-13">
            <text:p>2015-10-13</text:p>
          </table:table-cell>
          <table:table-cell/>
          <table:table-cell office:value-type="string">
            <text:p>125,00</text:p>
          </table:table-cell>
          <table:table-cell office:value-type="string">
            <text:p>0,00</text:p>
          </table:table-cell>
          <table:table-cell table:style-name="ce80" office:value-type="string">
            <text:p>03661340012</text:p>
          </table:table-cell>
          <table:table-cell office:value-type="string">
            <text:p>CASTAGNO &amp; TOGLIATTO S.N.C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691684B81</text:p>
          </table:table-cell>
          <table:table-cell office:value-type="string">
            <text:p>LAVORO DI SOSTITUZIONE BATTERIA PER GRUPPO ELETTROGENO DELLA CASA DEI PINI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10-13">
            <text:p>2015-10-13</text:p>
          </table:table-cell>
          <table:table-cell/>
          <table:table-cell office:value-type="string">
            <text:p>225,00</text:p>
          </table:table-cell>
          <table:table-cell office:value-type="string">
            <text:p>0,00</text:p>
          </table:table-cell>
          <table:table-cell office:value-type="string">
            <text:p>10917300013</text:p>
          </table:table-cell>
          <table:table-cell office:value-type="string">
            <text:p>G.B. ENERGIA SRL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131687509</text:p>
          </table:table-cell>
          <table:table-cell office:value-type="string">
            <text:p>LAVORO DI SOSTITUZIONE MAGNETE A PORTA A VETRI PRESSO CASA DEI PINI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10-14">
            <text:p>2015-10-14</text:p>
          </table:table-cell>
          <table:table-cell/>
          <table:table-cell office:value-type="string">
            <text:p>175,00</text:p>
          </table:table-cell>
          <table:table-cell office:value-type="string">
            <text:p>0,00</text:p>
          </table:table-cell>
          <table:table-cell office:value-type="string">
            <text:p>10402420011</text:p>
          </table:table-cell>
          <table:table-cell office:value-type="string">
            <text:p>CRA GROUP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9116CF4BB</text:p>
          </table:table-cell>
          <table:table-cell office:value-type="string">
            <text:p>FORNITURA DI N. 4 PNEUMATICI TERMICI PER CDI MATHI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10-29">
            <text:p>2015-10-29</text:p>
          </table:table-cell>
          <table:table-cell/>
          <table:table-cell office:value-type="string">
            <text:p>180,00</text:p>
          </table:table-cell>
          <table:table-cell office:value-type="string">
            <text:p>0,00</text:p>
          </table:table-cell>
          <table:table-cell table:style-name="ce13" office:value-type="float" office:value="11256930014">
            <text:p>11256930014</text:p>
          </table:table-cell>
          <table:table-cell table:style-name="Default" office:value-type="string">
            <text:p>LUPO MARC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AF171092C</text:p>
          </table:table-cell>
          <table:table-cell office:value-type="string">
            <text:p>FORNITURA DI N. 10 LETTORI SMART CARD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11-12">
            <text:p>2015-11-12</text:p>
          </table:table-cell>
          <table:table-cell/>
          <table:table-cell office:value-type="string">
            <text:p>195,00</text:p>
          </table:table-cell>
          <table:table-cell office:value-type="string">
            <text:p>0,00</text:p>
          </table:table-cell>
          <table:table-cell office:value-type="string">
            <text:p>01569950932</text:p>
          </table:table-cell>
          <table:table-cell office:value-type="string">
            <text:p>SWISSTECH SRL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B2172DFA0</text:p>
          </table:table-cell>
          <table:table-cell office:value-type="string">
            <text:p>FORNITURA PRODOTTI DI PULIZIA PER LE DUE STRUTTURE DEL CIS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11-19">
            <text:p>2015-11-19</text:p>
          </table:table-cell>
          <table:table-cell/>
          <table:table-cell office:value-type="string">
            <text:p>1530,34</text:p>
          </table:table-cell>
          <table:table-cell office:value-type="string">
            <text:p>0,00</text:p>
          </table:table-cell>
          <table:table-cell table:style-name="ce1" office:value-type="string">
            <text:p>00314470121</text:p>
          </table:table-cell>
          <table:table-cell table:style-name="Default" office:value-type="string">
            <text:p>VIRCOL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DA174F8EB</text:p>
          </table:table-cell>
          <table:table-cell office:value-type="string">
            <text:p>SERVIZIO DI RINNOVO LICENZA FORTIWIFI 40CUTM BUNDLE PER SEDE 3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11-27">
            <text:p>2015-11-27</text:p>
          </table:table-cell>
          <table:table-cell/>
          <table:table-cell office:value-type="string">
            <text:p>296,00</text:p>
          </table:table-cell>
          <table:table-cell office:value-type="string">
            <text:p>0,00</text:p>
          </table:table-cell>
          <table:table-cell table:style-name="ce13" office:value-type="float" office:value="5584990013">
            <text:p>5584990013</text:p>
          </table:table-cell>
          <table:table-cell table:style-name="Default" office:value-type="string">
            <text:p>BIDUE SYSTEM S.R.L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121763797</text:p>
          </table:table-cell>
          <table:table-cell office:value-type="string">
            <text:p>FORNITURA ED INSTALLAZIONE UPS PER CENTRALE TELEFONICA CASA DEI PINI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12-02">
            <text:p>2015-12-02</text:p>
          </table:table-cell>
          <table:table-cell/>
          <table:table-cell office:value-type="string">
            <text:p>420,00</text:p>
          </table:table-cell>
          <table:table-cell office:value-type="string">
            <text:p>0,00</text:p>
          </table:table-cell>
          <table:table-cell office:value-type="string">
            <text:p>04367511005</text:p>
          </table:table-cell>
          <table:table-cell office:value-type="string">
            <text:p>COMTEL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1F1763A1D</text:p>
          </table:table-cell>
          <table:table-cell office:value-type="string">
            <text:p>LAVORI DI PULIZIA STRAORDINARIA PRESSO IL CDI DI BORGARO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12-02">
            <text:p>2015-12-02</text:p>
          </table:table-cell>
          <table:table-cell/>
          <table:table-cell office:value-type="string">
            <text:p>30,00</text:p>
          </table:table-cell>
          <table:table-cell office:value-type="string">
            <text:p>0,00</text:p>
          </table:table-cell>
          <table:table-cell table:style-name="ce22" office:value-type="string">
            <text:p>07213260016</text:p>
          </table:table-cell>
          <table:table-cell office:value-type="string">
            <text:p>COOPERATIVA SOCIALE CASA DI NAZARETH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551763AF1</text:p>
          </table:table-cell>
          <table:table-cell office:value-type="string">
            <text:p>LAVORI DI RIPARAZIONE SUGLI ASCENSORI DELLE DUE STRUTTURE PER ANZIANI DEL CIS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12-10">
            <text:p>2015-12-10</text:p>
          </table:table-cell>
          <table:table-cell/>
          <table:table-cell office:value-type="string">
            <text:p>1948,09</text:p>
          </table:table-cell>
          <table:table-cell office:value-type="string">
            <text:p>0,00</text:p>
          </table:table-cell>
          <table:table-cell office:value-type="string">
            <text:p>04982340012</text:p>
          </table:table-cell>
          <table:table-cell office:value-type="string">
            <text:p>SIMET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4417946BC</text:p>
          </table:table-cell>
          <table:table-cell office:value-type="string">
            <text:p>SERVIZIO MANUTENZIONE ATTREZZATURE DELLA STRUTTURA CASA DEI PINI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12-14">
            <text:p>2015-12-14</text:p>
          </table:table-cell>
          <table:table-cell/>
          <table:table-cell office:value-type="string">
            <text:p>184,39</text:p>
          </table:table-cell>
          <table:table-cell office:value-type="string">
            <text:p>0,00</text:p>
          </table:table-cell>
          <table:table-cell table:style-name="ce13" office:value-type="float" office:value="5503160011">
            <text:p>5503160011</text:p>
          </table:table-cell>
          <table:table-cell table:style-name="Default" office:value-type="string">
            <text:p>ARJOHUNTLEIGH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1F1794E69</text:p>
          </table:table-cell>
          <table:table-cell office:value-type="string">
            <text:p>LAVORO DI RIPARAZIONE ASCENSORE DEL CDI MATHI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12-14">
            <text:p>2015-12-14</text:p>
          </table:table-cell>
          <table:table-cell/>
          <table:table-cell office:value-type="string">
            <text:p>191,10</text:p>
          </table:table-cell>
          <table:table-cell office:value-type="string">
            <text:p>0,00</text:p>
          </table:table-cell>
          <table:table-cell office:value-type="string">
            <text:p>04982340012</text:p>
          </table:table-cell>
          <table:table-cell office:value-type="string">
            <text:p>SIMET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DD179EC7E</text:p>
          </table:table-cell>
          <table:table-cell office:value-type="string">
            <text:p>FORNITURA DI AGENDE E CALENDARI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12-16">
            <text:p>2015-12-16</text:p>
          </table:table-cell>
          <table:table-cell/>
          <table:table-cell office:value-type="string">
            <text:p>124,13</text:p>
          </table:table-cell>
          <table:table-cell office:value-type="string">
            <text:p>0,00</text:p>
          </table:table-cell>
          <table:table-cell office:value-type="string">
            <text:p>02044501001</text:p>
          </table:table-cell>
          <table:table-cell office:value-type="string">
            <text:p>ERREBIAN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3817E51B8</text:p>
          </table:table-cell>
          <table:table-cell office:value-type="string">
            <text:p>SERVIZIO EXTRA DI DERATTIZZAZIONE PRESSO LA STRUTTURA “CASA DEI PINI” DI SAN MAURIZIO C.SE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12-18">
            <text:p>2015-12-18</text:p>
          </table:table-cell>
          <table:table-cell/>
          <table:table-cell office:value-type="string">
            <text:p>150,00</text:p>
          </table:table-cell>
          <table:table-cell office:value-type="string">
            <text:p>0,00</text:p>
          </table:table-cell>
          <table:table-cell office:value-type="string">
            <text:p>10052070017</text:p>
          </table:table-cell>
          <table:table-cell office:value-type="string">
            <text:p>L'IMPRESA OSTORER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981809785</text:p>
          </table:table-cell>
          <table:table-cell office:value-type="string">
            <text:p>FORNITURA DI CARRELLO CON DISTRIBUTORE A 3 CONTENITORI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12-18">
            <text:p>2015-12-18</text:p>
          </table:table-cell>
          <table:table-cell/>
          <table:table-cell office:value-type="string">
            <text:p>2280,00</text:p>
          </table:table-cell>
          <table:table-cell office:value-type="string">
            <text:p>0,00</text:p>
          </table:table-cell>
          <table:table-cell office:value-type="string">
            <text:p>02049070010</text:p>
          </table:table-cell>
          <table:table-cell office:value-type="string">
            <text:p>FARCOMI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CD183A96F</text:p>
          </table:table-cell>
          <table:table-cell office:value-type="string">
            <text:p>FORNITURA DI CONTENITORI PER CARRELLO DISTRIBUTORE COLAZIONE </text:p>
          </table:table-cell>
          <table:table-cell office:value-type="string">
            <text:p>23-AFFIDAMENTO IN ECONOMIA - AFFIDAMENTO DIRETTO</text:p>
          </table:table-cell>
          <table:table-cell table:style-name="ce43" office:value-type="date" office:date-value="2015-12-18">
            <text:p>2015-12-18</text:p>
          </table:table-cell>
          <table:table-cell/>
          <table:table-cell office:value-type="string">
            <text:p>2410</text:p>
          </table:table-cell>
          <table:table-cell office:value-type="string">
            <text:p>0,00</text:p>
          </table:table-cell>
          <table:table-cell office:value-type="string">
            <text:p>06544550012</text:p>
          </table:table-cell>
          <table:table-cell office:value-type="string">
            <text:p>BORUS SRL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6109514272</text:p>
          </table:table-cell>
          <table:table-cell office:value-type="string">
            <text:p>2 ADESIONE ALLA CONVENZIONE CONSIP ENERGIA ELETTRICA 12 – LOTTO N. 1 - PER LA FORNITURA DI ENERGIA ELETTRICA PER LE PUBBLICHE AMMINISTRAZIONI. CIG CONSIP: 5793048E6D. </text:p>
          </table:table-cell>
          <table:table-cell table:style-name="ce1" office:value-type="string">
            <text:p>07-SISTEMA DINAMICO DI ACQUISIZIONE</text:p>
          </table:table-cell>
          <table:table-cell table:style-name="ce45" office:value-type="date" office:date-value="2015-01-01">
            <text:p>2015-01-01</text:p>
          </table:table-cell>
          <table:table-cell table:style-name="ce15" office:value-type="string">
            <text:p>2015-12-31</text:p>
          </table:table-cell>
          <table:table-cell office:value-type="string">
            <text:p>93700,00</text:p>
          </table:table-cell>
          <table:table-cell office:value-type="string">
            <text:p>36020,00</text:p>
          </table:table-cell>
          <table:table-cell table:style-name="ce85" office:value-type="string">
            <text:p>06832931007</text:p>
          </table:table-cell>
          <table:table-cell office:value-type="string">
            <text:p>GALA SP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9A12F4BA6</text:p>
          </table:table-cell>
          <table:table-cell office:value-type="string">
            <text:p>9 SERVIZIO MENSA PRESSO I CENTRI DIURNI PER DISABILI DI BORGARO, CIRIÈ E MATHI: FORNITURA BUONI PASTO MESE DI GENNAIO 2015 - CIGZ9A12F4BA6.</text:p>
          </table:table-cell>
          <table:table-cell office:value-type="string">
            <text:p>TO IN ECONOMIA - AFFIDAMENTO DIRETTO</text:p>
          </table:table-cell>
          <table:table-cell table:style-name="ce45" office:value-type="date" office:date-value="2015-01-01">
            <text:p>2015-01-01</text:p>
          </table:table-cell>
          <table:table-cell table:style-name="ce15" office:value-type="string">
            <text:p>2015-01-31</text:p>
          </table:table-cell>
          <table:table-cell table:number-columns-repeated="2" office:value-type="string">
            <text:p>2120,00</text:p>
          </table:table-cell>
          <table:table-cell table:style-name="ce5" office:value-type="string">
            <text:p>03105300101</text:p>
          </table:table-cell>
          <table:table-cell office:value-type="string">
            <text:p>QUI GROUP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4C130329B</text:p>
          </table:table-cell>
          <table:table-cell office:value-type="string">
            <text:p>12 SERVIZIO DI MANUTENZIONE APPARECCHIATURE CUCINA ED ATTREZZATURE ELETTRICHE PRESENTI PRESSO LE STRUTTURE RESIDENZIALI PER ANZIANI “CASA DEI PINI” DI SAN MAURIZIO E “IL GIRASOLE” DI CIRIE’ – AFFIDAMENTO CON PROCEDURA IN ECONOMIA – ANNO 2015. – CIG: Z4C130329B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1-01">
            <text:p>2015-01-01</text:p>
          </table:table-cell>
          <table:table-cell table:style-name="ce15" office:value-type="string">
            <text:p>2015-12-31</text:p>
          </table:table-cell>
          <table:table-cell table:number-columns-repeated="2" office:value-type="string">
            <text:p>4098,36</text:p>
          </table:table-cell>
          <table:table-cell office:value-type="string">
            <text:p>06544550012</text:p>
          </table:table-cell>
          <table:table-cell office:value-type="string">
            <text:p>BORUS SRL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56311869AF</text:p>
          </table:table-cell>
          <table:table-cell office:value-type="string">
            <text:p>15 FORNITURA DI BUONI PASTO PER I DIPENDENTI DEL CONSORZIO MEDIANTE ADESIONE ALLA CONVENZIONE CONSIP <text:s/>– GENNAIO / FEBBRAIO 2015 – IMPEGNO DI SPESA. CIG N. 56311869AF.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1-01">
            <text:p>2015-01-01</text:p>
          </table:table-cell>
          <table:table-cell table:style-name="ce15" office:value-type="string">
            <text:p>2015-02-28</text:p>
          </table:table-cell>
          <table:table-cell office:value-type="string">
            <text:p>4850,00</text:p>
          </table:table-cell>
          <table:table-cell office:value-type="string">
            <text:p>4850</text:p>
          </table:table-cell>
          <table:table-cell table:style-name="ce5" office:value-type="string">
            <text:p>03105300101</text:p>
          </table:table-cell>
          <table:table-cell office:value-type="string">
            <text:p>QUI GROUP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46130CDDD</text:p>
          </table:table-cell>
          <table:table-cell office:value-type="string">
            <text:p>17 PROSECUZIONE INSERIMENTO DI N. 13 MINORI (DI CUI 4 DISABILI) IN COMUNITA’ – PERIODO 1/1/2015-31/3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1-01">
            <text:p>2015-01-01</text:p>
          </table:table-cell>
          <table:table-cell table:style-name="ce15" office:value-type="string">
            <text:p>2015-03-31</text:p>
          </table:table-cell>
          <table:table-cell table:number-columns-repeated="2" office:value-type="string">
            <text:p>10794,60</text:p>
          </table:table-cell>
          <table:table-cell table:style-name="ce1" office:value-type="string">
            <text:p>03747970014</text:p>
          </table:table-cell>
          <table:table-cell office:value-type="string">
            <text:p>COOPERATIVA ANIMAZIONE VALDOCCO S.C.S. O.N.L.U.S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59130CE15</text:p>
          </table:table-cell>
          <table:table-cell office:value-type="string">
            <text:p>17 PROSECUZIONE INSERIMENTO DI N. 13 MINORI (DI CUI 4 DISABILI) IN COMUNITA’ – PERIODO 1/1/2015-31/3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1-01">
            <text:p>2015-01-01</text:p>
          </table:table-cell>
          <table:table-cell table:style-name="ce15" office:value-type="string">
            <text:p>2015-03-31</text:p>
          </table:table-cell>
          <table:table-cell office:value-type="string">
            <text:p>9540,00</text:p>
          </table:table-cell>
          <table:table-cell office:value-type="string">
            <text:p>9540</text:p>
          </table:table-cell>
          <table:table-cell table:style-name="ce79" office:value-type="string">
            <text:p>02370510014</text:p>
          </table:table-cell>
          <table:table-cell office:value-type="string">
            <text:p>ASS. CASA NOSTR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57130D07C</text:p>
          </table:table-cell>
          <table:table-cell office:value-type="string">
            <text:p>17 PROSECUZIONE INSERIMENTO DI N. 13 MINORI (DI CUI 4 DISABILI) IN COMUNITA’ – PERIODO 1/1/2015-31/3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1-01">
            <text:p>2015-01-01</text:p>
          </table:table-cell>
          <table:table-cell table:style-name="ce15" office:value-type="string">
            <text:p>2015-03-31</text:p>
          </table:table-cell>
          <table:table-cell table:number-columns-repeated="2" office:value-type="string">
            <text:p>28036,80</text:p>
          </table:table-cell>
          <table:table-cell table:style-name="ce53" office:value-type="string">
            <text:p>03982610010</text:p>
          </table:table-cell>
          <table:table-cell office:value-type="string">
            <text:p>COMUNITA' ALLOGGIO LA TEND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1C130CE4F</text:p>
          </table:table-cell>
          <table:table-cell office:value-type="string">
            <text:p>17 PROSECUZIONE INSERIMENTO DI N. 13 MINORI (DI CUI 4 DISABILI) IN COMUNITA’ – PERIODO 1/1/2015-31/3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1-01">
            <text:p>2015-01-01</text:p>
          </table:table-cell>
          <table:table-cell table:style-name="ce15" office:value-type="string">
            <text:p>2015-03-31</text:p>
          </table:table-cell>
          <table:table-cell office:value-type="string">
            <text:p>5265,00</text:p>
          </table:table-cell>
          <table:table-cell office:value-type="string">
            <text:p>5265</text:p>
          </table:table-cell>
          <table:table-cell table:style-name="ce85" office:value-type="string">
            <text:p>05569090011</text:p>
          </table:table-cell>
          <table:table-cell office:value-type="string">
            <text:p>COOP. MIRAFIORI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3F130CEEB</text:p>
          </table:table-cell>
          <table:table-cell office:value-type="string">
            <text:p>17 PROSECUZIONE INSERIMENTO DI N. 13 MINORI (DI CUI 4 DISABILI) IN COMUNITA’ – PERIODO 1/1/2015-31/3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1-01">
            <text:p>2015-01-01</text:p>
          </table:table-cell>
          <table:table-cell table:style-name="ce15" office:value-type="string">
            <text:p>2015-03-31</text:p>
          </table:table-cell>
          <table:table-cell table:number-columns-repeated="2" office:value-type="string">
            <text:p>10794,60</text:p>
          </table:table-cell>
          <table:table-cell table:style-name="ce85" office:value-type="string">
            <text:p>03747970014</text:p>
          </table:table-cell>
          <table:table-cell office:value-type="string">
            <text:p>COOP. VALDOCC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47130CF1D</text:p>
          </table:table-cell>
          <table:table-cell office:value-type="string">
            <text:p>17 PROSECUZIONE INSERIMENTO DI N. 13 MINORI (DI CUI 4 DISABILI) IN COMUNITA’ – PERIODO 1/1/2015-31/3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1-01">
            <text:p>2015-01-01</text:p>
          </table:table-cell>
          <table:table-cell table:style-name="ce15" office:value-type="string">
            <text:p>2015-03-31</text:p>
          </table:table-cell>
          <table:table-cell table:number-columns-repeated="2" office:value-type="string">
            <text:p>882,00</text:p>
          </table:table-cell>
          <table:table-cell table:style-name="ce85" office:value-type="string">
            <text:p>01448260032</text:p>
          </table:table-cell>
          <table:table-cell office:value-type="string">
            <text:p>COOP. TERRA PROMESSA 2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C4130CF78</text:p>
          </table:table-cell>
          <table:table-cell office:value-type="string">
            <text:p>17 PROSECUZIONE INSERIMENTO DI N. 13 MINORI (DI CUI 4 DISABILI) IN COMUNITA’ – PERIODO 1/1/2015-31/3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1-01">
            <text:p>2015-01-01</text:p>
          </table:table-cell>
          <table:table-cell table:style-name="ce15" office:value-type="string">
            <text:p>2015-03-31</text:p>
          </table:table-cell>
          <table:table-cell table:number-columns-repeated="2" office:value-type="string">
            <text:p>5889,60</text:p>
          </table:table-cell>
          <table:table-cell table:style-name="ce85" office:value-type="string">
            <text:p>05396780016</text:p>
          </table:table-cell>
          <table:table-cell office:value-type="string">
            <text:p>COOP. PARADIGM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A4130CFAB</text:p>
          </table:table-cell>
          <table:table-cell office:value-type="string">
            <text:p>17 PROSECUZIONE INSERIMENTO DI N. 13 MINORI (DI CUI 4 DISABILI) IN COMUNITA’ – PERIODO 1/1/2015-31/3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1-01">
            <text:p>2015-01-01</text:p>
          </table:table-cell>
          <table:table-cell table:style-name="ce15" office:value-type="string">
            <text:p>2015-03-31</text:p>
          </table:table-cell>
          <table:table-cell table:number-columns-repeated="2" office:value-type="string">
            <text:p>5265,00</text:p>
          </table:table-cell>
          <table:table-cell table:style-name="ce85" office:value-type="string">
            <text:p>05569090011</text:p>
          </table:table-cell>
          <table:table-cell office:value-type="string">
            <text:p>COOP. MIRAFIORI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A2130D01C</text:p>
          </table:table-cell>
          <table:table-cell office:value-type="string">
            <text:p>17 PROSECUZIONE INSERIMENTO DI N. 13 MINORI (DI CUI 4 DISABILI) IN COMUNITA’ – PERIODO 1/1/2015-31/3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1-01">
            <text:p>2015-01-01</text:p>
          </table:table-cell>
          <table:table-cell table:style-name="ce15" office:value-type="string">
            <text:p>2015-03-31</text:p>
          </table:table-cell>
          <table:table-cell table:number-columns-repeated="2" office:value-type="string">
            <text:p>15570,00</text:p>
          </table:table-cell>
          <table:table-cell table:style-name="ce53" office:value-type="string">
            <text:p>07628390010</text:p>
          </table:table-cell>
          <table:table-cell office:value-type="string">
            <text:p>COOP. SOC CRISALID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87130CEB7</text:p>
          </table:table-cell>
          <table:table-cell office:value-type="string">
            <text:p>17 PROSECUZIONE INSERIMENTO DI N. 13 MINORI (DI CUI 4 DISABILI) IN COMUNITA’ – PERIODO 1/1/2015-31/3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1-01">
            <text:p>2015-01-01</text:p>
          </table:table-cell>
          <table:table-cell table:style-name="ce15" office:value-type="string">
            <text:p>2015-03-31</text:p>
          </table:table-cell>
          <table:table-cell table:number-columns-repeated="2" office:value-type="string">
            <text:p>5230,50</text:p>
          </table:table-cell>
          <table:table-cell table:style-name="ce85" office:value-type="string">
            <text:p>00524480308</text:p>
          </table:table-cell>
          <table:table-cell table:style-name="Default" office:value-type="string">
            <text:p>SERENI ORIZZONTI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73130CA4E</text:p>
          </table:table-cell>
          <table:table-cell office:value-type="string">
            <text:p>18 PROSECUZIONE INSERIMENTO DI N. 6 MINORI (DI CUI 3 DISABILI) IN CENTRI DIURNI – PERIODO 1/1/2015-31/3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1-01">
            <text:p>2015-01-01</text:p>
          </table:table-cell>
          <table:table-cell table:style-name="ce15" office:value-type="string">
            <text:p>2015-03-31</text:p>
          </table:table-cell>
          <table:table-cell office:value-type="string">
            <text:p>1170,00</text:p>
          </table:table-cell>
          <table:table-cell office:value-type="string">
            <text:p>1080,00</text:p>
          </table:table-cell>
          <table:table-cell table:style-name="ce53" office:value-type="string">
            <text:p>07628390010</text:p>
          </table:table-cell>
          <table:table-cell office:value-type="string">
            <text:p>COOP SOC. CRISALID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17130CA05</text:p>
          </table:table-cell>
          <table:table-cell office:value-type="string">
            <text:p>18 PROSECUZIONE INSERIMENTO DI N. 6 MINORI (DI CUI 3 DISABILI) IN CENTRI DIURNI – PERIODO 1/1/2015-31/3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1-01">
            <text:p>2015-01-01</text:p>
          </table:table-cell>
          <table:table-cell table:style-name="ce15" office:value-type="string">
            <text:p>2015-03-31</text:p>
          </table:table-cell>
          <table:table-cell office:value-type="string">
            <text:p>4940,00</text:p>
          </table:table-cell>
          <table:table-cell office:value-type="string">
            <text:p>4559,00</text:p>
          </table:table-cell>
          <table:table-cell table:style-name="ce53" office:value-type="string">
            <text:p>07628390010</text:p>
          </table:table-cell>
          <table:table-cell office:value-type="string">
            <text:p>COOP SOC. CRISALID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C4130CA91</text:p>
          </table:table-cell>
          <table:table-cell office:value-type="string">
            <text:p>18 PROSECUZIONE INSERIMENTO DI N. 6 MINORI (DI CUI 3 DISABILI) IN CENTRI DIURNI – PERIODO 1/1/2015-31/3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1-01">
            <text:p>2015-01-01</text:p>
          </table:table-cell>
          <table:table-cell table:style-name="ce15" office:value-type="string">
            <text:p>2015-03-31</text:p>
          </table:table-cell>
          <table:table-cell office:value-type="string">
            <text:p>624,00</text:p>
          </table:table-cell>
          <table:table-cell office:value-type="string">
            <text:p>552,00</text:p>
          </table:table-cell>
          <table:table-cell table:style-name="ce85" office:value-type="string">
            <text:p>92513180015</text:p>
          </table:table-cell>
          <table:table-cell office:value-type="string">
            <text:p>COOP. UNA CASA PER GLI AMICI DI FRANCESC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D0130CADC</text:p>
          </table:table-cell>
          <table:table-cell office:value-type="string">
            <text:p>18 PROSECUZIONE INSERIMENTO DI N. 6 MINORI (DI CUI 3 DISABILI) IN CENTRI DIURNI – PERIODO 1/1/2015-31/3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1-01">
            <text:p>2015-01-01</text:p>
          </table:table-cell>
          <table:table-cell table:style-name="ce15" office:value-type="string">
            <text:p>2015-03-31</text:p>
          </table:table-cell>
          <table:table-cell office:value-type="string">
            <text:p>2301,00</text:p>
          </table:table-cell>
          <table:table-cell office:value-type="string">
            <text:p>2124,00</text:p>
          </table:table-cell>
          <table:table-cell table:style-name="ce53" office:value-type="string">
            <text:p>07628390010</text:p>
          </table:table-cell>
          <table:table-cell office:value-type="string">
            <text:p>COOP. CRISALID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52130CB37</text:p>
          </table:table-cell>
          <table:table-cell office:value-type="string">
            <text:p>18 PROSECUZIONE INSERIMENTO DI N. 6 MINORI (DI CUI 3 DISABILI) IN CENTRI DIURNI – PERIODO 1/1/2015-31/3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1-01">
            <text:p>2015-01-01</text:p>
          </table:table-cell>
          <table:table-cell table:style-name="ce15" office:value-type="string">
            <text:p>2015-03-31</text:p>
          </table:table-cell>
          <table:table-cell office:value-type="string">
            <text:p>2736,50</text:p>
          </table:table-cell>
          <table:table-cell office:value-type="string">
            <text:p>2526,00</text:p>
          </table:table-cell>
          <table:table-cell table:style-name="ce53" office:value-type="string">
            <text:p>07628390010</text:p>
          </table:table-cell>
          <table:table-cell office:value-type="string">
            <text:p>COOP. CRISALID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9F130CB61</text:p>
          </table:table-cell>
          <table:table-cell office:value-type="string">
            <text:p>18 PROSECUZIONE INSERIMENTO DI N. 6 MINORI (DI CUI 3 DISABILI) IN CENTRI DIURNI – PERIODO 1/1/2015-31/3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1-01">
            <text:p>2015-01-01</text:p>
          </table:table-cell>
          <table:table-cell table:style-name="ce15" office:value-type="string">
            <text:p>2015-03-31</text:p>
          </table:table-cell>
          <table:table-cell office:value-type="string">
            <text:p>975,00</text:p>
          </table:table-cell>
          <table:table-cell office:value-type="string">
            <text:p>600,00</text:p>
          </table:table-cell>
          <table:table-cell table:style-name="ce53" office:value-type="string">
            <text:p>03982610010</text:p>
          </table:table-cell>
          <table:table-cell office:value-type="string">
            <text:p>COMUNITA' ALLOGGIO LA TEND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70130CC70</text:p>
          </table:table-cell>
          <table:table-cell office:value-type="string">
            <text:p>19 PROSECUZIONE INSERIMENTO DI N. 3 NUCLEI FAMIGLIARI IN COMUNITA' – PERIODO 1/1/2015 – 31/3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1-01">
            <text:p>2015-01-01</text:p>
          </table:table-cell>
          <table:table-cell table:style-name="ce15" office:value-type="string">
            <text:p>2015-03-31</text:p>
          </table:table-cell>
          <table:table-cell office:value-type="string">
            <text:p>1090</text:p>
          </table:table-cell>
          <table:table-cell office:value-type="string">
            <text:p>1090,00</text:p>
          </table:table-cell>
          <table:table-cell table:style-name="ce85" office:value-type="string">
            <text:p>00285000337</text:p>
          </table:table-cell>
          <table:table-cell office:value-type="string">
            <text:p>CONGREGAZIONE FIGLIE DI GESU' BUON PASTOR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F5130CCFD</text:p>
          </table:table-cell>
          <table:table-cell office:value-type="string">
            <text:p>19 PROSECUZIONE INSERIMENTO DI N. 3 NUCLEI FAMIGLIARI IN COMUNITA' – PERIODO 1/1/2015 – 31/3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1-01">
            <text:p>2015-01-01</text:p>
          </table:table-cell>
          <table:table-cell table:style-name="ce15" office:value-type="string">
            <text:p>2015-03-31</text:p>
          </table:table-cell>
          <table:table-cell office:value-type="string">
            <text:p>19800</text:p>
          </table:table-cell>
          <table:table-cell office:value-type="string">
            <text:p>19800,00</text:p>
          </table:table-cell>
          <table:table-cell table:style-name="ce85" office:value-type="string">
            <text:p>07939470014</text:p>
          </table:table-cell>
          <table:table-cell office:value-type="string">
            <text:p>ASSOCIAZIONE DONNE E FUTURO ONLUS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801338EC4</text:p>
          </table:table-cell>
          <table:table-cell office:value-type="string">
            <text:p>29 FORNITURA APPLICATIVO PER LA GESTIONE DELLA FATTURA ELETTRONICA – MODULO SOFTWARE FE – AFFIDAMENTO CON PROCEDURA IN ECONOMIA. CIG: Z801338EC4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2-17">
            <text:p>2015-02-17</text:p>
          </table:table-cell>
          <table:table-cell table:style-name="ce15"/>
          <table:table-cell table:number-columns-repeated="2" office:value-type="string">
            <text:p>1500,00</text:p>
          </table:table-cell>
          <table:table-cell table:style-name="ce1" office:value-type="string">
            <text:p>02066400405</text:p>
          </table:table-cell>
          <table:table-cell office:value-type="string">
            <text:p>MAGGIOLI SP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6713393CB </text:p>
          </table:table-cell>
          <table:table-cell office:value-type="string">
            <text:p>39 CIG. N. <text:s/>Z6713393CB - <text:s/>INSERIMENTO IN ALBERGO DI UTENTE (COD. ID. N. 12401) TEMPORANEAMENTE PRIVA DI ADEGUATA SISTEMAZIONE ABITATIVA - <text:s/>PERIODO 28/1/2015-28/2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1-28">
            <text:p>2015-01-28</text:p>
          </table:table-cell>
          <table:table-cell table:style-name="ce15" office:value-type="string">
            <text:p>2015-02-28</text:p>
          </table:table-cell>
          <table:table-cell table:number-columns-repeated="2" office:value-type="string">
            <text:p>909,09</text:p>
          </table:table-cell>
          <table:table-cell table:style-name="ce85" office:value-type="string">
            <text:p>03904740010</text:p>
          </table:table-cell>
          <table:table-cell office:value-type="string">
            <text:p>ALBERGO ANTICO TRE VALLI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C613393E8</text:p>
          </table:table-cell>
          <table:table-cell office:value-type="string">
            <text:p>40 CIG. N. ZC613393E8 - <text:s/>INSERIMENTO IN RESIDENCE DI <text:s/>UTENTI PRIVI DI ADEGUATA SISTEMAZIONE ABITATIVA - <text:s/>PERIODO 1/1/2015-30/4/2015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1-01</text:p>
          </table:table-cell>
          <table:table-cell table:style-name="ce15" office:value-type="string">
            <text:p>2015-04-30</text:p>
          </table:table-cell>
          <table:table-cell table:number-columns-repeated="2" office:value-type="string">
            <text:p>3524,60</text:p>
          </table:table-cell>
          <table:table-cell table:style-name="ce1" office:value-type="string">
            <text:p>09740480018</text:p>
          </table:table-cell>
          <table:table-cell office:value-type="string">
            <text:p>VAEL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56311869AF</text:p>
          </table:table-cell>
          <table:table-cell office:value-type="string">
            <text:p>50 SERVIZIO MENSA PRESSO I CENTRI DIURNI PER DISABILI DI BORGARO, CIRIÈ E MATHI: FORNITURA BUONI PASTO MESI <text:s/>DI FEBBRAIO E MARZO <text:s/>2015 – CIG 56311869AF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2-01</text:p>
          </table:table-cell>
          <table:table-cell table:style-name="ce15" office:value-type="string">
            <text:p>2015-03-31</text:p>
          </table:table-cell>
          <table:table-cell table:number-columns-repeated="2" office:value-type="string">
            <text:p>3614,42</text:p>
          </table:table-cell>
          <table:table-cell table:style-name="ce5" office:value-type="string">
            <text:p>03105300101</text:p>
          </table:table-cell>
          <table:table-cell office:value-type="string">
            <text:p>QUI GROUP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23138122F</text:p>
          </table:table-cell>
          <table:table-cell office:value-type="string">
            <text:p>61 SERVIZIO DI NOLEGGIO MULTIFUNZIONE FOTOCOPIATRICE STAMPANTE PER LA SEDE DISTRETTUALE N. 1 (CIRIE’) IN CONVENZIONE CONSIP - AFFIDAMENTO IN ECONOMIA – PERIODO APRILE 2015/MARZO 2016. CIG: <text:s text:c="2"/>Z23138122F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3-06</text:p>
          </table:table-cell>
          <table:table-cell table:style-name="ce15" office:value-type="string">
            <text:p>2016-03-31</text:p>
          </table:table-cell>
          <table:table-cell office:value-type="string">
            <text:p>364,00</text:p>
          </table:table-cell>
          <table:table-cell office:value-type="string">
            <text:p>1363,85</text:p>
          </table:table-cell>
          <table:table-cell office:value-type="string">
            <text:p>02298700010</text:p>
          </table:table-cell>
          <table:table-cell office:value-type="string">
            <text:p>OLIVETTI SP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DC1380E1F</text:p>
          </table:table-cell>
          <table:table-cell office:value-type="string">
            <text:p>62 SERVIZIO DI MANUTENZIONE CENTRALE TERMICA DEI CENTRI DIURNI INTEGRATI “LA COCCINELLA” DI MATHI C.SE E “LA RUGIADA” DI CIRIE’ E DELLA SEDE TERRITORIALE N. 5 DI ROBASSOMERO – APRILE 2015 / MARZO 2016 - AFFIDAMENTO CON PROCEDURA IN ECONOMIA. CIG: ZDC1380E1F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3-06</text:p>
          </table:table-cell>
          <table:table-cell table:style-name="ce15" office:value-type="string">
            <text:p>2016-03-31</text:p>
          </table:table-cell>
          <table:table-cell office:value-type="string">
            <text:p>940,00</text:p>
          </table:table-cell>
          <table:table-cell office:value-type="string">
            <text:p>742,50</text:p>
          </table:table-cell>
          <table:table-cell table:style-name="ce1" office:value-type="string">
            <text:p>04473680017</text:p>
          </table:table-cell>
          <table:table-cell office:value-type="string">
            <text:p>TERMOTECNICA FUTURA SNC DI BODOIRA 6 C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table:style-name="Default" office:value-type="string">
            <text:p>ZD51386189</text:p>
          </table:table-cell>
          <table:table-cell table:style-name="Default" office:value-type="string">
            <text:p>67 FORNITURA DI <text:s/>GAS <text:s/>METANO <text:s/>PER AUTOTRAZIONE <text:s/>– ANNO 2015 <text:s/>- AFFIDAMENTO CON PROCEDURA IN ECONOMIA . CIG: ZD51386189 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3-10</text:p>
          </table:table-cell>
          <table:table-cell table:style-name="ce15" office:value-type="string">
            <text:p>2015-12-31</text:p>
          </table:table-cell>
          <table:table-cell office:value-type="string">
            <text:p>1229,51</text:p>
          </table:table-cell>
          <table:table-cell office:value-type="string">
            <text:p>937,50</text:p>
          </table:table-cell>
          <table:table-cell table:style-name="ce4" office:value-type="string">
            <text:p>00303680011</text:p>
          </table:table-cell>
          <table:table-cell office:value-type="string">
            <text:p>EPINOT MARI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021386188</text:p>
          </table:table-cell>
          <table:table-cell office:value-type="string">
            <text:p>69 CIG Z021386188 - PROSECUZIONE INSERIMENTO DI <text:s/>N. 1 DISABILE IN COMUNITA’ (COD. ID. 3436) – 1° SEMESTRE 2015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1-01</text:p>
          </table:table-cell>
          <table:table-cell table:style-name="ce15" office:value-type="string">
            <text:p>2015-06-30</text:p>
          </table:table-cell>
          <table:table-cell table:number-columns-repeated="2" office:value-type="string">
            <text:p>15656,50</text:p>
          </table:table-cell>
          <table:table-cell table:style-name="ce53" office:value-type="string">
            <text:p>07628390010</text:p>
          </table:table-cell>
          <table:table-cell office:value-type="string">
            <text:p>COOP. SOC. CRISALID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table:style-name="Default" office:value-type="string">
            <text:p>Z311392B6E</text:p>
          </table:table-cell>
          <table:table-cell table:style-name="Default" office:value-type="string">
            <text:p>74 EREDITA’ MACARIO – FORNITURA TRALCI DI ROSE DI BRONZO PER LOCULI – AFFIDAMENTO CON PROCEDURA IN ECONOMIA. CIG: Z311392B6E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3-12</text:p>
          </table:table-cell>
          <table:table-cell table:style-name="ce15"/>
          <table:table-cell office:value-type="string">
            <text:p>393,56</text:p>
          </table:table-cell>
          <table:table-cell office:value-type="string">
            <text:p>0,00</text:p>
          </table:table-cell>
          <table:table-cell office:value-type="string">
            <text:p>07720000012</text:p>
          </table:table-cell>
          <table:table-cell office:value-type="string">
            <text:p>FULL STONES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8E13B1347</text:p>
          </table:table-cell>
          <table:table-cell office:value-type="string">
            <text:p>83 EREDITA’ MACARIO – DISOTTURAZIONE TUBAZIONI DI SCARICO E PULIZIA CORTILE <text:s/>PRESSO IMMOBILE SITO IN LOCALITA’ ROSSIGNOLI N. 72 A CIRIE’ – AFFIDAMENTO. CIG: Z8E13B1347 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3-18</text:p>
          </table:table-cell>
          <table:table-cell table:style-name="ce15"/>
          <table:table-cell office:value-type="string">
            <text:p>290,00</text:p>
          </table:table-cell>
          <table:table-cell office:value-type="string">
            <text:p>0,00</text:p>
          </table:table-cell>
          <table:table-cell table:style-name="ce12" office:value-type="float" office:value="8432600016">
            <text:p>8432600016</text:p>
          </table:table-cell>
          <table:table-cell office:value-type="string">
            <text:p>MAGNETTI WALTER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35941019F6</text:p>
          </table:table-cell>
          <table:table-cell office:value-type="string">
            <text:p>84 SERVIZI DI GESTIONE CALORE DELLA STRUTTURA RESIDENZIALE PER ANZIANI “IL GIRASOLE” DI CRIE’ - PERIODO 01.01.2015 – 31.12.2015. C.I.G. 35941019F6. INTEGRAZIONE PER ADEGUAMENTO PROTOCOLLO REGIONE PIEMONTE IN MATERIA DI LEGIONELLA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3-18</text:p>
          </table:table-cell>
          <table:table-cell table:style-name="ce15"/>
          <table:table-cell table:number-columns-repeated="2" office:value-type="string">
            <text:p>1542,80</text:p>
          </table:table-cell>
          <table:table-cell office:value-type="string">
            <text:p>01698911003</text:p>
          </table:table-cell>
          <table:table-cell office:value-type="string">
            <text:p>COFELY ITALI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2D13B1496</text:p>
          </table:table-cell>
          <table:table-cell office:value-type="string">
            <text:p>104 CIG. Z2D13B1496 - PROSECUZIONE INSERIMENTO DIURNO DI MINORE DISABILE – COD. IDENT. N. 8761 - IN COMUNITA’ – PERIODO 1/1/2015-30/6/2015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3-25</text:p>
          </table:table-cell>
          <table:table-cell table:style-name="ce15" office:value-type="string">
            <text:p>2015-06-30</text:p>
          </table:table-cell>
          <table:table-cell office:value-type="string">
            <text:p>3010,80</text:p>
          </table:table-cell>
          <table:table-cell office:value-type="string">
            <text:p>1607,87</text:p>
          </table:table-cell>
          <table:table-cell table:style-name="ce53" office:value-type="string">
            <text:p>07628390010</text:p>
          </table:table-cell>
          <table:table-cell office:value-type="string">
            <text:p>COOP. CRISALID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6087178232</text:p>
          </table:table-cell>
          <table:table-cell office:value-type="string">
            <text:p>105 AFFIDAMENTO DI SERVIZI PER LA REALIZZAZIONE DI INTERVENTI SOCIO-EDUCATIVI TERRITORIALI A FAVORE DI PERSONE CON HANDICAP NEL TERRITORIO CONSORTILE – IMPEGNO DI SPESA APRILE/GIUGNO. ANNO 2015.C.I.G. 608717178232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3-25</text:p>
          </table:table-cell>
          <table:table-cell table:style-name="ce15" office:value-type="string">
            <text:p>2015-06-30</text:p>
          </table:table-cell>
          <table:table-cell office:value-type="string">
            <text:p>46456,28</text:p>
          </table:table-cell>
          <table:table-cell office:value-type="string">
            <text:p>37270,04</text:p>
          </table:table-cell>
          <table:table-cell table:style-name="ce1" office:value-type="string">
            <text:p>03747970014</text:p>
          </table:table-cell>
          <table:table-cell office:value-type="string">
            <text:p>VALDOCC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6213856C2D</text:p>
          </table:table-cell>
          <table:table-cell office:value-type="string">
            <text:p>105 AFFIDAMENTO DI SERVIZI PER LA REALIZZAZIONE DI INTERVENTI SOCIO-EDUCATIVI TERRITORIALI A FAVORE DI PERSONE CON HANDICAP NEL TERRITORIO CONSORTILE – IMPEGNO DI SPESA APRILE/GIUGNO. ANNO 2015.C.I.G. 608717178232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3-25</text:p>
          </table:table-cell>
          <table:table-cell table:style-name="ce15" office:value-type="string">
            <text:p>2015-06-30</text:p>
          </table:table-cell>
          <table:table-cell table:number-columns-repeated="2" office:value-type="string">
            <text:p>35280,00</text:p>
          </table:table-cell>
          <table:table-cell table:style-name="ce1" office:value-type="string">
            <text:p>08120540011</text:p>
          </table:table-cell>
          <table:table-cell office:value-type="string">
            <text:p>ISTITUTO DEI SORDI DI TORIN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6087178232</text:p>
          </table:table-cell>
          <table:table-cell office:value-type="string">
            <text:p>105 AFFIDAMENTO DI SERVIZI PER LA REALIZZAZIONE DI INTERVENTI SOCIO-EDUCATIVI TERRITORIALI A FAVORE DI PERSONE CON HANDICAP NEL TERRITORIO CONSORTILE – IMPEGNO DI SPESA APRILE/GIUGNO. ANNO 2015.C.I.G. 608717178232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3-25</text:p>
          </table:table-cell>
          <table:table-cell table:style-name="ce15" office:value-type="string">
            <text:p>2015-06-30</text:p>
          </table:table-cell>
          <table:table-cell table:number-columns-repeated="2" office:value-type="string">
            <text:p>57926,44</text:p>
          </table:table-cell>
          <table:table-cell table:style-name="ce83" office:value-type="string">
            <text:p>03056830015</text:p>
          </table:table-cell>
          <table:table-cell office:value-type="string">
            <text:p>PROGEST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F313DBD74</text:p>
          </table:table-cell>
          <table:table-cell office:value-type="string">
            <text:p>111 SERVIZIO RELATIVO ALLA CONDUZIONE DEGLI INCONTRI DI SUPERVISIONE A FAVORE DEGLI EDUCATORI DEI CENTRI DIURNI PER DISABILI DEL CONSORZIO – ANNO 2015- AFFIDAMENTO CON PROCEDURA IN ECONOMIA. CIG: ZF313DBD74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3-27</text:p>
          </table:table-cell>
          <table:table-cell table:style-name="ce15" office:value-type="string">
            <text:p>2015-12-31</text:p>
          </table:table-cell>
          <table:table-cell office:value-type="string">
            <text:p>7430,70</text:p>
          </table:table-cell>
          <table:table-cell office:value-type="string">
            <text:p>3225,24</text:p>
          </table:table-cell>
          <table:table-cell table:style-name="ce1" office:value-type="string">
            <text:p>07324060016</text:p>
          </table:table-cell>
          <table:table-cell office:value-type="string">
            <text:p>CAMPUS M. GIOVANN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7C0965281</text:p>
          </table:table-cell>
          <table:table-cell office:value-type="string">
            <text:p>113 SERVIZIO DI MANUTENZIONE GIARDINI E AREE VERDI - PERIODO 01.04.2013 – 31.03.2015 - <text:s/>PROROGA TECNICA – PERIODO 01.04.2015 – 31.12.2015. C.I.G. Z7C0965281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3-27</text:p>
          </table:table-cell>
          <table:table-cell table:style-name="ce15" office:value-type="string">
            <text:p>2015-12-31</text:p>
          </table:table-cell>
          <table:table-cell office:value-type="string">
            <text:p>7059,91</text:p>
          </table:table-cell>
          <table:table-cell office:value-type="string">
            <text:p>6749,01</text:p>
          </table:table-cell>
          <table:table-cell office:value-type="string">
            <text:p>04435240017</text:p>
          </table:table-cell>
          <table:table-cell office:value-type="string">
            <text:p>COOP. D.S.P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2E139C298</text:p>
          </table:table-cell>
          <table:table-cell office:value-type="string">
            <text:p>115 FORNITURA DI CARTA MONOUSO IN ROTOLI TRAMITE MERCATO ELETTRONICO P.A. (ME.PA) – PERIODO 2015-2016 – DETERMINA DI AFFIDAMENTO. C.I.G. Z2E139C298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1-01</text:p>
          </table:table-cell>
          <table:table-cell table:style-name="ce15" office:value-type="string">
            <text:p>2016-12-31</text:p>
          </table:table-cell>
          <table:table-cell office:value-type="string">
            <text:p>8156,00</text:p>
          </table:table-cell>
          <table:table-cell office:value-type="string">
            <text:p>3110,29</text:p>
          </table:table-cell>
          <table:table-cell office:value-type="string">
            <text:p>00667690044</text:p>
          </table:table-cell>
          <table:table-cell office:value-type="string">
            <text:p>LA CASALINDA S.R.L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BA139C312</text:p>
          </table:table-cell>
          <table:table-cell office:value-type="string">
            <text:p>120 FORNITURA DI STOVIGLIE MONOUSO TRAMITE R.D.O. MERCATO ELETTRONICO P.A. (ME.PA) – PERIODO 2015-2016 – DETERMINA DI AFFIDAMENTO. C.I.G. ZBA139C312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1-01</text:p>
          </table:table-cell>
          <table:table-cell table:style-name="ce15" office:value-type="string">
            <text:p>2016-12-31</text:p>
          </table:table-cell>
          <table:table-cell office:value-type="string">
            <text:p>5081,96</text:p>
          </table:table-cell>
          <table:table-cell office:value-type="string">
            <text:p>2241,48</text:p>
          </table:table-cell>
          <table:table-cell office:value-type="string">
            <text:p>00667690044</text:p>
          </table:table-cell>
          <table:table-cell office:value-type="string">
            <text:p>LA CASALINDA S.R.L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8013F0068</text:p>
          </table:table-cell>
          <table:table-cell office:value-type="string">
            <text:p>130 CENTRI DIURNI PER DISABILI DEL CONSORZIO. AFFIDAMENTO DI ATTIVITA' STRUTTURATE DI ACQUATICITA’, EQUITAZIONE E PSICOMOTORIE E LABORATORIALI – IMPEGNO DI SPESA <text:s/>- APRILE/ LUGLIO <text:s/>2015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4-01</text:p>
          </table:table-cell>
          <table:table-cell table:style-name="ce15" office:value-type="string">
            <text:p>2015-07-31</text:p>
          </table:table-cell>
          <table:table-cell office:value-type="string">
            <text:p>1125,00</text:p>
          </table:table-cell>
          <table:table-cell office:value-type="string">
            <text:p>950,00</text:p>
          </table:table-cell>
          <table:table-cell table:style-name="ce5" office:value-type="string">
            <text:p>09114510010</text:p>
          </table:table-cell>
          <table:table-cell office:value-type="string">
            <text:p>LE TRE QUERCE ASSOCIAZIONE SPORTIVA DILETTANTISTIC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6C13F00E6</text:p>
          </table:table-cell>
          <table:table-cell office:value-type="string">
            <text:p>130 CENTRI DIURNI PER DISABILI DEL CONSORZIO. AFFIDAMENTO DI ATTIVITA' STRUTTURATE DI ACQUATICITA’, EQUITAZIONE E PSICOMOTORIE E LABORATORIALI – IMPEGNO DI SPESA <text:s/>- APRILE/ LUGLIO <text:s/>2015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4-01</text:p>
          </table:table-cell>
          <table:table-cell table:style-name="ce15" office:value-type="string">
            <text:p>2015-07-31</text:p>
          </table:table-cell>
          <table:table-cell office:value-type="string">
            <text:p>600,00</text:p>
          </table:table-cell>
          <table:table-cell office:value-type="string">
            <text:p>0,00</text:p>
          </table:table-cell>
          <table:table-cell table:style-name="ce85" office:value-type="string">
            <text:p>08991520019</text:p>
          </table:table-cell>
          <table:table-cell office:value-type="string">
            <text:p>IL GRANDE RANCH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2213F018B</text:p>
          </table:table-cell>
          <table:table-cell office:value-type="string">
            <text:p>130 CENTRI DIURNI PER DISABILI DEL CONSORZIO. AFFIDAMENTO DI ATTIVITA' STRUTTURATE DI ACQUATICITA’, EQUITAZIONE E PSICOMOTORIE E LABORATORIALI – IMPEGNO DI SPESA <text:s/>- APRILE/ LUGLIO <text:s/>2015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4-01</text:p>
          </table:table-cell>
          <table:table-cell table:style-name="ce15" office:value-type="string">
            <text:p>2015-07-31</text:p>
          </table:table-cell>
          <table:table-cell table:number-columns-repeated="2" office:value-type="string">
            <text:p>600,00</text:p>
          </table:table-cell>
          <table:table-cell table:style-name="ce85" office:value-type="string">
            <text:p>92036080015</text:p>
          </table:table-cell>
          <table:table-cell office:value-type="string">
            <text:p>ASD CENTRO FORMA E BENESSER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4013F02C4</text:p>
          </table:table-cell>
          <table:table-cell office:value-type="string">
            <text:p>130 CENTRI DIURNI PER DISABILI DEL CONSORZIO. AFFIDAMENTO DI ATTIVITA' STRUTTURATE DI ACQUATICITA’, EQUITAZIONE E PSICOMOTORIE E LABORATORIALI – IMPEGNO DI SPESA <text:s/>- APRILE/ LUGLIO <text:s/>2015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4-01</text:p>
          </table:table-cell>
          <table:table-cell table:style-name="ce15" office:value-type="string">
            <text:p>2015-07-31</text:p>
          </table:table-cell>
          <table:table-cell table:number-columns-repeated="2" office:value-type="string">
            <text:p>30,00</text:p>
          </table:table-cell>
          <table:table-cell table:style-name="ce9" office:value-type="float" office:value="10385820013">
            <text:p>10385820013</text:p>
          </table:table-cell>
          <table:table-cell office:value-type="string">
            <text:p>VIGO PATRIZI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0913F03A1</text:p>
          </table:table-cell>
          <table:table-cell office:value-type="string">
            <text:p>130 CENTRI DIURNI PER DISABILI DEL CONSORZIO. AFFIDAMENTO DI ATTIVITA' STRUTTURATE DI ACQUATICITA’, EQUITAZIONE E PSICOMOTORIE E LABORATORIALI – IMPEGNO DI SPESA <text:s/>- APRILE/ LUGLIO <text:s/>2015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4-01</text:p>
          </table:table-cell>
          <table:table-cell table:style-name="ce15" office:value-type="string">
            <text:p>2015-07-31</text:p>
          </table:table-cell>
          <table:table-cell office:value-type="string">
            <text:p>122,00</text:p>
          </table:table-cell>
          <table:table-cell office:value-type="string">
            <text:p>0,00</text:p>
          </table:table-cell>
          <table:table-cell table:style-name="ce79" office:value-type="string">
            <text:p>92043850012</text:p>
          </table:table-cell>
          <table:table-cell office:value-type="string">
            <text:p>FLEX GYM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6C13F04D2</text:p>
          </table:table-cell>
          <table:table-cell office:value-type="string">
            <text:p>130 CENTRI DIURNI PER DISABILI DEL CONSORZIO. AFFIDAMENTO DI ATTIVITA' STRUTTURATE DI ACQUATICITA’, EQUITAZIONE E PSICOMOTORIE E LABORATORIALI – IMPEGNO DI SPESA <text:s/>- APRILE/ LUGLIO <text:s/>2015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4-01</text:p>
          </table:table-cell>
          <table:table-cell table:style-name="ce15" office:value-type="string">
            <text:p>2015-07-31</text:p>
          </table:table-cell>
          <table:table-cell office:value-type="string">
            <text:p>181,84</text:p>
          </table:table-cell>
          <table:table-cell office:value-type="string">
            <text:p>0,00</text:p>
          </table:table-cell>
          <table:table-cell table:style-name="ce85" office:value-type="string">
            <text:p>08229880011</text:p>
          </table:table-cell>
          <table:table-cell office:value-type="string">
            <text:p>FITLAND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4513F0518</text:p>
          </table:table-cell>
          <table:table-cell office:value-type="string">
            <text:p>130 CENTRI DIURNI PER DISABILI DEL CONSORZIO. AFFIDAMENTO DI ATTIVITA' STRUTTURATE DI ACQUATICITA’, EQUITAZIONE E PSICOMOTORIE E LABORATORIALI – IMPEGNO DI SPESA <text:s/>- APRILE/ LUGLIO <text:s/>2015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4-01</text:p>
          </table:table-cell>
          <table:table-cell table:style-name="ce15" office:value-type="string">
            <text:p>2015-07-03</text:p>
          </table:table-cell>
          <table:table-cell office:value-type="string">
            <text:p>2871,00</text:p>
          </table:table-cell>
          <table:table-cell office:value-type="string">
            <text:p>1997,00</text:p>
          </table:table-cell>
          <table:table-cell table:style-name="ce1" office:value-type="string">
            <text:p>92016020015</text:p>
          </table:table-cell>
          <table:table-cell office:value-type="string">
            <text:p>UISP RIVER BORGAR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3413F056A</text:p>
          </table:table-cell>
          <table:table-cell office:value-type="string">
            <text:p>130 CENTRI DIURNI PER DISABILI DEL CONSORZIO. AFFIDAMENTO DI ATTIVITA' STRUTTURATE DI ACQUATICITA’, EQUITAZIONE E PSICOMOTORIE E LABORATORIALI – IMPEGNO DI SPESA <text:s/>- APRILE/ LUGLIO <text:s/>2015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4-01</text:p>
          </table:table-cell>
          <table:table-cell table:style-name="ce15" office:value-type="string">
            <text:p>2015-07-03</text:p>
          </table:table-cell>
          <table:table-cell office:value-type="string">
            <text:p>246,14</text:p>
          </table:table-cell>
          <table:table-cell office:value-type="string">
            <text:p>131,14</text:p>
          </table:table-cell>
          <table:table-cell table:style-name="ce85" office:value-type="string">
            <text:p>07019840011</text:p>
          </table:table-cell>
          <table:table-cell office:value-type="string">
            <text:p>AZIENDA SPECIALE MULTISERVIZI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8D13F05DF</text:p>
          </table:table-cell>
          <table:table-cell office:value-type="string">
            <text:p>130 CENTRI DIURNI PER DISABILI DEL CONSORZIO. AFFIDAMENTO DI ATTIVITA' STRUTTURATE DI ACQUATICITA’, EQUITAZIONE E PSICOMOTORIE E LABORATORIALI – IMPEGNO DI SPESA <text:s/>- APRILE/ LUGLIO <text:s/>2015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4-01</text:p>
          </table:table-cell>
          <table:table-cell table:style-name="ce15" office:value-type="string">
            <text:p>2015-07-03</text:p>
          </table:table-cell>
          <table:table-cell office:value-type="string">
            <text:p>360,65</text:p>
          </table:table-cell>
          <table:table-cell office:value-type="string">
            <text:p>90,00</text:p>
          </table:table-cell>
          <table:table-cell table:style-name="ce5" office:value-type="string">
            <text:p>92029620017</text:p>
          </table:table-cell>
          <table:table-cell office:value-type="string">
            <text:p>SOLLIEVO ASSOCIAZIONE ONLUS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C113F0629</text:p>
          </table:table-cell>
          <table:table-cell office:value-type="string">
            <text:p>130 CENTRI DIURNI PER DISABILI DEL CONSORZIO. AFFIDAMENTO DI ATTIVITA' STRUTTURATE DI ACQUATICITA’, EQUITAZIONE E PSICOMOTORIE E LABORATORIALI – IMPEGNO DI SPESA <text:s/>- APRILE/ LUGLIO <text:s/>2015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4-01</text:p>
          </table:table-cell>
          <table:table-cell table:style-name="ce15" office:value-type="string">
            <text:p>2015-07-03</text:p>
          </table:table-cell>
          <table:table-cell office:value-type="string">
            <text:p>430,32</text:p>
          </table:table-cell>
          <table:table-cell office:value-type="string">
            <text:p>0,00</text:p>
          </table:table-cell>
          <table:table-cell table:style-name="ce5" office:value-type="string">
            <text:p>07584510015</text:p>
          </table:table-cell>
          <table:table-cell office:value-type="string">
            <text:p>P.U.N.T.O. DIAPASON ASSOCIAZIONE ONLUS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F513F0673</text:p>
          </table:table-cell>
          <table:table-cell office:value-type="string">
            <text:p>130 CENTRI DIURNI PER DISABILI DEL CONSORZIO. AFFIDAMENTO DI ATTIVITA' STRUTTURATE DI ACQUATICITA’, EQUITAZIONE E PSICOMOTORIE E LABORATORIALI – IMPEGNO DI SPESA <text:s/>- APRILE/ LUGLIO <text:s/>2015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4-01</text:p>
          </table:table-cell>
          <table:table-cell table:style-name="ce15" office:value-type="string">
            <text:p>2015-07-03</text:p>
          </table:table-cell>
          <table:table-cell office:value-type="string">
            <text:p>153,69</text:p>
          </table:table-cell>
          <table:table-cell office:value-type="string">
            <text:p>0,00</text:p>
          </table:table-cell>
          <table:table-cell table:style-name="ce79" office:value-type="string">
            <text:p>92046320013</text:p>
          </table:table-cell>
          <table:table-cell office:value-type="string">
            <text:p>CIRCOLO PROGETTO O.A.S.I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4513F07OE</text:p>
          </table:table-cell>
          <table:table-cell office:value-type="string">
            <text:p>130 CENTRI DIURNI PER DISABILI DEL CONSORZIO. AFFIDAMENTO DI ATTIVITA' STRUTTURATE DI ACQUATICITA’, EQUITAZIONE E PSICOMOTORIE E LABORATORIALI – IMPEGNO DI SPESA <text:s/>- APRILE/ LUGLIO <text:s/>2015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4-01</text:p>
          </table:table-cell>
          <table:table-cell table:style-name="ce15" office:value-type="string">
            <text:p>2015-07-03</text:p>
          </table:table-cell>
          <table:table-cell office:value-type="string">
            <text:p>196,70</text:p>
          </table:table-cell>
          <table:table-cell office:value-type="string">
            <text:p>0,00</text:p>
          </table:table-cell>
          <table:table-cell table:style-name="ce5" office:value-type="string">
            <text:p>97702110012</text:p>
          </table:table-cell>
          <table:table-cell office:value-type="string">
            <text:p>ARCHIMENTE ASSOCIAZIONE CULTURAL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9713F0796</text:p>
          </table:table-cell>
          <table:table-cell office:value-type="string">
            <text:p>130 CENTRI DIURNI PER DISABILI DEL CONSORZIO. AFFIDAMENTO DI ATTIVITA' STRUTTURATE DI ACQUATICITA’, EQUITAZIONE E PSICOMOTORIE E LABORATORIALI – IMPEGNO DI SPESA <text:s/>- APRILE/ LUGLIO <text:s/>2015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4-01</text:p>
          </table:table-cell>
          <table:table-cell table:style-name="ce15" office:value-type="string">
            <text:p>2015-07-03</text:p>
          </table:table-cell>
          <table:table-cell office:value-type="string">
            <text:p>44,75</text:p>
          </table:table-cell>
          <table:table-cell office:value-type="string">
            <text:p>0,00</text:p>
          </table:table-cell>
          <table:table-cell table:style-name="ce85" office:value-type="string">
            <text:p>97535980151</text:p>
          </table:table-cell>
          <table:table-cell office:value-type="string">
            <text:p>FONDAZIONE UNITI PER CRESCERE INSIEM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3213FFFE0</text:p>
          </table:table-cell>
          <table:table-cell office:value-type="string">
            <text:p>132 PROSECUZIONE DI INTERVENTI EDUCATIVI SVOLTI DA COOPERATIVE DIVERSE A FAVORE DI N. 3 DISABILI (DI CUI UNO MINORE) <text:s/>– PERIODO 1° SEMESTRE 2015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1-01</text:p>
          </table:table-cell>
          <table:table-cell table:style-name="ce15" office:value-type="string">
            <text:p>2015-06-30</text:p>
          </table:table-cell>
          <table:table-cell office:value-type="string">
            <text:p>2544,75</text:p>
          </table:table-cell>
          <table:table-cell office:value-type="string">
            <text:p>1269,84</text:p>
          </table:table-cell>
          <table:table-cell table:style-name="ce1" office:value-type="string">
            <text:p>02430520011</text:p>
          </table:table-cell>
          <table:table-cell office:value-type="string">
            <text:p>COOP. IL MARGIN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25140004B</text:p>
          </table:table-cell>
          <table:table-cell office:value-type="string">
            <text:p>132 PROSECUZIONE DI INTERVENTI EDUCATIVI SVOLTI DA COOPERATIVE DIVERSE A FAVORE DI N. 3 DISABILI (DI CUI UNO MINORE) <text:s/>– PERIODO 1° SEMESTRE 2015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1-01</text:p>
          </table:table-cell>
          <table:table-cell table:style-name="ce15" office:value-type="string">
            <text:p>2015-06-30</text:p>
          </table:table-cell>
          <table:table-cell office:value-type="string">
            <text:p>2059,20</text:p>
          </table:table-cell>
          <table:table-cell office:value-type="string">
            <text:p>1029,60</text:p>
          </table:table-cell>
          <table:table-cell table:style-name="ce85" office:value-type="string">
            <text:p>02892580040</text:p>
          </table:table-cell>
          <table:table-cell office:value-type="string">
            <text:p>COOP. MOM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9E142EAB0</text:p>
          </table:table-cell>
          <table:table-cell table:style-name="Default" office:value-type="string">
            <text:p>149 NORMATIVA IN MATERIA IGIENICO SANITARIA E DI AUTOCONTROLLO - AFFIDAMENTO INCARICO SERVIZIO DI CONTROLLO IGIENICO - SANITARIO <text:s/>(HACCP) E VERIFICHE ANALITICHE – PERIODO APRILE 2015 – MARZO 2016. CIG: Z9E142EAB0. 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4-01</text:p>
          </table:table-cell>
          <table:table-cell table:style-name="ce15" office:value-type="string">
            <text:p>2016-03-31</text:p>
          </table:table-cell>
          <table:table-cell office:value-type="string">
            <text:p>320,00</text:p>
          </table:table-cell>
          <table:table-cell office:value-type="string">
            <text:p>0,00</text:p>
          </table:table-cell>
          <table:table-cell office:value-type="string">
            <text:p>08708100014</text:p>
          </table:table-cell>
          <table:table-cell office:value-type="string">
            <text:p>STUDIO I.Q.N – BRERO LAUR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9D137AAC8</text:p>
          </table:table-cell>
          <table:table-cell office:value-type="string">
            <text:p>153 SERVIZIO DI DERATTIZZAZIONE E DISINFESTAZIONE TRAMITE R.D.O. MERCATO ELETTRONICO P.A. (ME.PA) – PERIODO 2015-2016 – DETERMINA DI AFFIDAMENTO. C.I.G. Z9D137AAC8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1-01</text:p>
          </table:table-cell>
          <table:table-cell table:style-name="ce15" office:value-type="string">
            <text:p>2016-12-31</text:p>
          </table:table-cell>
          <table:table-cell office:value-type="string">
            <text:p>820,00</text:p>
          </table:table-cell>
          <table:table-cell office:value-type="string">
            <text:p>0,00</text:p>
          </table:table-cell>
          <table:table-cell office:value-type="string">
            <text:p>10052070017</text:p>
          </table:table-cell>
          <table:table-cell office:value-type="string">
            <text:p>L'IMPRESA OSTORER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1A134F885</text:p>
          </table:table-cell>
          <table:table-cell office:value-type="string">
            <text:p>155 VERIFICA PERIODICA DEGLI ASCENSORI <text:s/>- ANNO 2015 – AFFIDAMENTO INCARICO A ORGANISMO CERTIFICATORE AI SENSI DELLA DIRETTIVA CEE 95/16. <text:s/>CIG N. Z1A134F885</text:p>
          </table:table-cell>
          <table:table-cell office:value-type="string">
            <text:p>07-SISTEMA DINAMICO DI ACQUISIZIONE</text:p>
          </table:table-cell>
          <table:table-cell table:style-name="ce46" office:value-type="string">
            <text:p>2015-01-01</text:p>
          </table:table-cell>
          <table:table-cell table:style-name="ce15" office:value-type="string">
            <text:p>2015-12-31</text:p>
          </table:table-cell>
          <table:table-cell office:value-type="string">
            <text:p>480,00</text:p>
          </table:table-cell>
          <table:table-cell office:value-type="string">
            <text:p>0,00</text:p>
          </table:table-cell>
          <table:table-cell table:style-name="ce1" office:value-type="string">
            <text:p>01449620010</text:p>
          </table:table-cell>
          <table:table-cell office:value-type="string">
            <text:p>EUROFINS MODULO UNO SP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971437407</text:p>
          </table:table-cell>
          <table:table-cell office:value-type="string">
            <text:p>158 PROSECUZIONE INSERIMENTO DI N. 3 NUCLEI FAMIGLIARI IN COMUNITA’ - <text:s/>PERIODO 1/4/2015-30/6/2015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4-01</text:p>
          </table:table-cell>
          <table:table-cell table:style-name="ce15" office:value-type="string">
            <text:p>2015-06-30</text:p>
          </table:table-cell>
          <table:table-cell office:value-type="string">
            <text:p>1200,00</text:p>
          </table:table-cell>
          <table:table-cell office:value-type="string">
            <text:p>1200</text:p>
          </table:table-cell>
          <table:table-cell table:style-name="ce85" office:value-type="string">
            <text:p>00285000337</text:p>
          </table:table-cell>
          <table:table-cell office:value-type="string">
            <text:p>CONGREGAZIONE FIGLIE DI GESU' BUON PASTOR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9E14374EF</text:p>
          </table:table-cell>
          <table:table-cell office:value-type="string">
            <text:p>158 PROSECUZIONE INSERIMENTO DI N. 3 NUCLEI FAMIGLIARI IN COMUNITA’ - <text:s/>PERIODO 1/4/2015-30/6/2015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4-01</text:p>
          </table:table-cell>
          <table:table-cell table:style-name="ce15" office:value-type="string">
            <text:p>2015-06-30</text:p>
          </table:table-cell>
          <table:table-cell table:number-columns-repeated="2" office:value-type="string">
            <text:p>18206,00</text:p>
          </table:table-cell>
          <table:table-cell table:style-name="ce85" office:value-type="string">
            <text:p>07921650011</text:p>
          </table:table-cell>
          <table:table-cell office:value-type="string">
            <text:p>FONDAZIONE OPERA PIA VIRETTI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C1143758B</text:p>
          </table:table-cell>
          <table:table-cell office:value-type="string">
            <text:p>158 PROSECUZIONE INSERIMENTO DI N. 3 NUCLEI FAMIGLIARI IN COMUNITA’ - <text:s/>PERIODO 1/4/2015-30/6/2015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4-01</text:p>
          </table:table-cell>
          <table:table-cell table:style-name="ce15" office:value-type="string">
            <text:p>2015-06-30</text:p>
          </table:table-cell>
          <table:table-cell table:number-columns-repeated="2" office:value-type="string">
            <text:p>20020,00</text:p>
          </table:table-cell>
          <table:table-cell table:style-name="ce85" office:value-type="string">
            <text:p>07939470014</text:p>
          </table:table-cell>
          <table:table-cell office:value-type="string">
            <text:p>ASSOCIAZIONE DONNE &amp; FUTURO O.N.L.U.S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B31431791</text:p>
          </table:table-cell>
          <table:table-cell office:value-type="string">
            <text:p>162 PROSECUZIONE INSERIMENTO DI N. 5 MINORI (DI CUI 3 DISABILI) E 1 ADULTO IN CENTRI DIURNI – PERIODO 1/4/2015-30/6/2015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4-01</text:p>
          </table:table-cell>
          <table:table-cell table:style-name="ce15" office:value-type="string">
            <text:p>2015-06-30</text:p>
          </table:table-cell>
          <table:table-cell office:value-type="string">
            <text:p>9371,50</text:p>
          </table:table-cell>
          <table:table-cell office:value-type="string">
            <text:p>9023,50</text:p>
          </table:table-cell>
          <table:table-cell table:style-name="ce53" office:value-type="string">
            <text:p>07628390010</text:p>
          </table:table-cell>
          <table:table-cell office:value-type="string">
            <text:p>CRISALIDE S.C.S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411432AD8</text:p>
          </table:table-cell>
          <table:table-cell office:value-type="string">
            <text:p>162 PROSECUZIONE INSERIMENTO DI N. 5 MINORI (DI CUI 3 DISABILI) E 1 ADULTO IN CENTRI DIURNI – PERIODO 1/4/2015-30/6/2015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4-01</text:p>
          </table:table-cell>
          <table:table-cell table:style-name="ce15" office:value-type="string">
            <text:p>2015-06-30</text:p>
          </table:table-cell>
          <table:table-cell table:number-columns-repeated="2" office:value-type="string">
            <text:p>576,00</text:p>
          </table:table-cell>
          <table:table-cell table:style-name="ce53" office:value-type="string">
            <text:p>92513180015</text:p>
          </table:table-cell>
          <table:table-cell office:value-type="string">
            <text:p>UNA CASA PER GLI AMICI DI FRANCESCO ONLUS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B714318A5</text:p>
          </table:table-cell>
          <table:table-cell office:value-type="string">
            <text:p>162 PROSECUZIONE INSERIMENTO DI N. 5 MINORI (DI CUI 3 DISABILI) E 1 ADULTO IN CENTRI DIURNI – PERIODO 1/4/2015-30/6/2015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4-01</text:p>
          </table:table-cell>
          <table:table-cell table:style-name="ce15" office:value-type="string">
            <text:p>2015-06-30</text:p>
          </table:table-cell>
          <table:table-cell office:value-type="string">
            <text:p>975,00</text:p>
          </table:table-cell>
          <table:table-cell office:value-type="string">
            <text:p>625,00</text:p>
          </table:table-cell>
          <table:table-cell table:style-name="ce53" office:value-type="string">
            <text:p>03982610010</text:p>
          </table:table-cell>
          <table:table-cell office:value-type="string">
            <text:p>COOPERATIVA LA TEND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table:style-name="Default" office:value-type="string">
            <text:p>ZAD1432E76</text:p>
          </table:table-cell>
          <table:table-cell table:style-name="Default" office:value-type="string">
            <text:p>163 PROSECUZIONE INSERIMENTO DI N. 12 MINORI (DI CUI 4 DISABILI) IN COMUNITA’ – PERIODO 1/4/2015-30/6/2015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4-01</text:p>
          </table:table-cell>
          <table:table-cell table:style-name="ce15" office:value-type="string">
            <text:p>2015-06-30</text:p>
          </table:table-cell>
          <table:table-cell table:style-name="Default" office:value-type="float" office:value="10142.16">
            <text:p>10142,16</text:p>
          </table:table-cell>
          <table:table-cell table:style-name="Default" office:value-type="float" office:value="10043.44">
            <text:p>10043,44</text:p>
          </table:table-cell>
          <table:table-cell office:value-type="string">
            <text:p>02370510014</text:p>
          </table:table-cell>
          <table:table-cell office:value-type="string">
            <text:p>ASSOCIAZIONE CASA NOSTR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5F1432F02</text:p>
          </table:table-cell>
          <table:table-cell table:style-name="Default" office:value-type="string">
            <text:p>163 PROSECUZIONE INSERIMENTO DI N. 12 MINORI (DI CUI 4 DISABILI) IN COMUNITA’ – PERIODO 1/4/2015-30/6/2015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4-01</text:p>
          </table:table-cell>
          <table:table-cell table:style-name="ce15" office:value-type="string">
            <text:p>2015-06-30</text:p>
          </table:table-cell>
          <table:table-cell table:number-columns-repeated="2" office:value-type="string">
            <text:p>28348,32</text:p>
          </table:table-cell>
          <table:table-cell table:style-name="ce53" office:value-type="string">
            <text:p>03982610010</text:p>
          </table:table-cell>
          <table:table-cell office:value-type="string">
            <text:p>LA TENDA COMUNITA' ALLOGGI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2A1432F6E</text:p>
          </table:table-cell>
          <table:table-cell table:style-name="Default" office:value-type="string">
            <text:p>163 PROSECUZIONE INSERIMENTO DI N. 12 MINORI (DI CUI 4 DISABILI) IN COMUNITA’ – PERIODO 1/4/2015-30/6/2015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4-01</text:p>
          </table:table-cell>
          <table:table-cell table:style-name="ce15" office:value-type="string">
            <text:p>2015-06-30</text:p>
          </table:table-cell>
          <table:table-cell office:value-type="string">
            <text:p>5323,50</text:p>
          </table:table-cell>
          <table:table-cell office:value-type="string">
            <text:p>5353,50</text:p>
          </table:table-cell>
          <table:table-cell table:style-name="ce85" office:value-type="string">
            <text:p>05569090011</text:p>
          </table:table-cell>
          <table:table-cell office:value-type="string">
            <text:p>COOP. SOC MIRAFIORI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D1143343E</text:p>
          </table:table-cell>
          <table:table-cell table:style-name="Default" office:value-type="string">
            <text:p>163 PROSECUZIONE INSERIMENTO DI N. 12 MINORI (DI CUI 4 DISABILI) IN COMUNITA’ – PERIODO 1/4/2015-30/6/2015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4-01</text:p>
          </table:table-cell>
          <table:table-cell table:style-name="ce15" office:value-type="string">
            <text:p>2015-06-30</text:p>
          </table:table-cell>
          <table:table-cell table:number-columns-repeated="2" office:value-type="string">
            <text:p>10914,54</text:p>
          </table:table-cell>
          <table:table-cell table:style-name="ce85" office:value-type="string">
            <text:p>03747970014</text:p>
          </table:table-cell>
          <table:table-cell office:value-type="string">
            <text:p>COOP VALDOCC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4E1433631</text:p>
          </table:table-cell>
          <table:table-cell table:style-name="Default" office:value-type="string">
            <text:p>163 PROSECUZIONE INSERIMENTO DI N. 12 MINORI (DI CUI 4 DISABILI) IN COMUNITA’ – PERIODO 1/4/2015-30/6/2015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4-01</text:p>
          </table:table-cell>
          <table:table-cell table:style-name="ce15" office:value-type="string">
            <text:p>2015-06-30</text:p>
          </table:table-cell>
          <table:table-cell table:number-columns-repeated="2" office:value-type="string">
            <text:p>10914,54</text:p>
          </table:table-cell>
          <table:table-cell table:style-name="ce85" office:value-type="string">
            <text:p>03747970014</text:p>
          </table:table-cell>
          <table:table-cell office:value-type="string">
            <text:p>COOP VALDOCC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791436900</text:p>
          </table:table-cell>
          <table:table-cell table:style-name="Default" office:value-type="string">
            <text:p>163 PROSECUZIONE INSERIMENTO DI N. 12 MINORI (DI CUI 4 DISABILI) IN COMUNITA’ – PERIODO 1/4/2015-30/6/2015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4-01</text:p>
          </table:table-cell>
          <table:table-cell table:style-name="ce15" office:value-type="string">
            <text:p>2015-06-30</text:p>
          </table:table-cell>
          <table:table-cell table:number-columns-repeated="2" office:value-type="string">
            <text:p>1569,35</text:p>
          </table:table-cell>
          <table:table-cell table:style-name="ce85" office:value-type="string">
            <text:p>00524480308</text:p>
          </table:table-cell>
          <table:table-cell office:value-type="string">
            <text:p>SERENI ORIZZONTI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2C14366E0</text:p>
          </table:table-cell>
          <table:table-cell table:style-name="Default" office:value-type="string">
            <text:p>163 PROSECUZIONE INSERIMENTO DI N. 12 MINORI (DI CUI 4 DISABILI) IN COMUNITA’ – PERIODO 1/4/2015-30/6/2015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4-01</text:p>
          </table:table-cell>
          <table:table-cell table:style-name="ce15" office:value-type="string">
            <text:p>2015-06-30</text:p>
          </table:table-cell>
          <table:table-cell table:number-columns-repeated="2" office:value-type="string">
            <text:p>5323,50</text:p>
          </table:table-cell>
          <table:table-cell table:style-name="ce85" office:value-type="string">
            <text:p>05569090011</text:p>
          </table:table-cell>
          <table:table-cell office:value-type="string">
            <text:p>COOP MIRAFIORI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0C143680E</text:p>
          </table:table-cell>
          <table:table-cell table:style-name="Default" office:value-type="string">
            <text:p>163 PROSECUZIONE INSERIMENTO DI N. 12 MINORI (DI CUI 4 DISABILI) IN COMUNITA’ – PERIODO 1/4/2015-30/6/2015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4-01</text:p>
          </table:table-cell>
          <table:table-cell table:style-name="ce15" office:value-type="string">
            <text:p>2015-06-30</text:p>
          </table:table-cell>
          <table:table-cell table:number-columns-repeated="2" office:value-type="string">
            <text:p>17963,00</text:p>
          </table:table-cell>
          <table:table-cell table:style-name="ce53" office:value-type="string">
            <text:p>07628390010</text:p>
          </table:table-cell>
          <table:table-cell table:style-name="Default" office:value-type="string">
            <text:p>CRISALIDE S.C.S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AE1433693</text:p>
          </table:table-cell>
          <table:table-cell table:style-name="Default" office:value-type="string">
            <text:p>163 PROSECUZIONE INSERIMENTO DI N. 12 MINORI (DI CUI 4 DISABILI) IN COMUNITA’ – PERIODO 1/4/2015-30/6/2015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4-01</text:p>
          </table:table-cell>
          <table:table-cell table:style-name="ce15" office:value-type="string">
            <text:p>2015-06-30</text:p>
          </table:table-cell>
          <table:table-cell table:number-columns-repeated="2" office:value-type="string">
            <text:p>5955,04</text:p>
          </table:table-cell>
          <table:table-cell table:style-name="ce85" office:value-type="string">
            <text:p>05396780016</text:p>
          </table:table-cell>
          <table:table-cell office:value-type="string">
            <text:p>COOP PARADIGM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121460C3C</text:p>
          </table:table-cell>
          <table:table-cell table:style-name="Default" office:value-type="string">
            <text:p>164 SERVIZIO DI SOMMINISTRAZIONE DI LAVORO TEMPORANEO (ESECUTORE AMMINISTRATIVO – CAT. B – POSIZIONE ECONOMICA B 1) – PROROGA PERIODO 07.05.2015 – 07.11.2015. CIG: Z121460C3C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5-07</text:p>
          </table:table-cell>
          <table:table-cell table:style-name="ce15" office:value-type="string">
            <text:p>2015-11-07</text:p>
          </table:table-cell>
          <table:table-cell office:value-type="string">
            <text:p>12131,14</text:p>
          </table:table-cell>
          <table:table-cell office:value-type="string">
            <text:p>9673,50</text:p>
          </table:table-cell>
          <table:table-cell table:style-name="ce5" office:value-type="string">
            <text:p>13366030156</text:p>
          </table:table-cell>
          <table:table-cell office:value-type="string">
            <text:p>ADECCO ITALIA S.P.A. <text:s/>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78145AA3A</text:p>
          </table:table-cell>
          <table:table-cell office:value-type="string">
            <text:p>168 SERVIZIO MENSA PRESSO I CENTRI DIURNI PER DISABILI DI BORGARO, CIRIÈ E MATHI: FORNITURA BUONI PASTO PERIODO <text:s/>MAGGIO <text:s/>- SETTEMBRE <text:s text:c="2"/>2015 – CIG Z78145AA3A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5-01</text:p>
          </table:table-cell>
          <table:table-cell table:style-name="ce15" office:value-type="string">
            <text:p>2015-09-30</text:p>
          </table:table-cell>
          <table:table-cell table:number-columns-repeated="2" office:value-type="string">
            <text:p>10865,00</text:p>
          </table:table-cell>
          <table:table-cell table:style-name="ce5" office:value-type="string">
            <text:p>03105300101</text:p>
          </table:table-cell>
          <table:table-cell office:value-type="string">
            <text:p>QUI GROUP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2891846ACD</text:p>
          </table:table-cell>
          <table:table-cell office:value-type="string">
            <text:p>202FORNITURA DI SERVIZI DI CONNETTIVITÀ E SICUREZZA – ADESIONE AL CONTRATTO QUADRO STIPULATO DAL CENTRO NAZIONALE PER L’INFORMATICA NELLA P.A. (C.N.I.P.A.) – PROROGA DAL 26 MAGGIO 2015 AL 25 MAGGIO 2017</text:p>
          </table:table-cell>
          <table:table-cell office:value-type="string">
            <text:p>07-SISTEMA DINAMICO DI ACQUISIZIONE</text:p>
          </table:table-cell>
          <table:table-cell table:style-name="ce45" office:value-type="date" office:date-value="2015-05-25">
            <text:p>2015-05-25</text:p>
          </table:table-cell>
          <table:table-cell table:style-name="ce45" office:value-type="date" office:date-value="2017-05-25">
            <text:p>2017-05-25</text:p>
          </table:table-cell>
          <table:table-cell table:style-name="ce65" office:value-type="string">
            <text:p>23807,72</text:p>
          </table:table-cell>
          <table:table-cell office:value-type="string">
            <text:p>13691,95</text:p>
          </table:table-cell>
          <table:table-cell table:style-name="ce5" office:value-type="string">
            <text:p>00488410010</text:p>
          </table:table-cell>
          <table:table-cell office:value-type="string">
            <text:p>TELECOM ITALIA DIGITAL SOLUTIONE (PATHNET)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C214B9D3B</text:p>
          </table:table-cell>
          <table:table-cell office:value-type="string">
            <text:p>208SERVIZI PER L'INFORMATICA E LE TELECOMUNICAZIONI – AGGIORNAMENTO FIREWALL MAINTENANCE E SERVIZIO FORTIGATE 60D - TRAMITE ME.PA. – PERIODO 31/07/2015 - 30/07/2016 – <text:s/>.</text:p>
          </table:table-cell>
          <table:table-cell office:value-type="string">
            <text:p>07-SISTEMA DINAMICO DI ACQUISIZIONE</text:p>
          </table:table-cell>
          <table:table-cell table:style-name="ce45" office:value-type="date" office:date-value="2015-07-31">
            <text:p>2015-07-31</text:p>
          </table:table-cell>
          <table:table-cell table:style-name="ce45" office:value-type="date" office:date-value="2016-07-30">
            <text:p>2016-07-30</text:p>
          </table:table-cell>
          <table:table-cell table:style-name="ce65" office:value-type="string">
            <text:p>624,00</text:p>
          </table:table-cell>
          <table:table-cell office:value-type="string">
            <text:p>0,00</text:p>
          </table:table-cell>
          <table:table-cell table:style-name="ce1" office:value-type="string">
            <text:p>05584990013</text:p>
          </table:table-cell>
          <table:table-cell office:value-type="string">
            <text:p>BIDUE SYSTEM S.R.L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E814B91E7</text:p>
          </table:table-cell>
          <table:table-cell office:value-type="string">
            <text:p>209SERVIZIO DI WEB HOSTING E GESTIONE POSTA ELETTRONICA PER LE SEDI DEL CONSORZIO - TRAMITE ME.PA. – PERIODO 01/7/2015-30/6/2016 – <text:s/></text:p>
          </table:table-cell>
          <table:table-cell office:value-type="string">
            <text:p>07-SISTEMA DINAMICO DI ACQUISIZIONE</text:p>
          </table:table-cell>
          <table:table-cell table:style-name="ce45" office:value-type="date" office:date-value="2015-07-01">
            <text:p>2015-07-01</text:p>
          </table:table-cell>
          <table:table-cell table:style-name="ce45" office:value-type="date" office:date-value="2016-06-30">
            <text:p>2016-06-30</text:p>
          </table:table-cell>
          <table:table-cell table:style-name="ce65" office:value-type="string">
            <text:p>1040,40</text:p>
          </table:table-cell>
          <table:table-cell office:value-type="string">
            <text:p>0,00</text:p>
          </table:table-cell>
          <table:table-cell office:value-type="string">
            <text:p>05584990013</text:p>
          </table:table-cell>
          <table:table-cell office:value-type="string">
            <text:p>BIDUE SYSTEM S.R.L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B314DAB9F</text:p>
          </table:table-cell>
          <table:table-cell office:value-type="string">
            <text:p>219SERVIZIO DI NOLEGGIO MULTIFUNZIONE FOTOCOPIATRICE STAMPANTE PER LA SEDE CENTRALE DEL CONSORZIO - PERIODO 01.06.2015 – 31.05.2019. DETERMINAZIONE A CONTRATTARE (ART. 192 T.U.E.L. 18/8/2000 N. 267) – AFFIDAMENTO - NOMINA RESPONSABILE DEL PROCEDIMENTO. </text:p>
          </table:table-cell>
          <table:table-cell office:value-type="string">
            <text:p>07-SISTEMA DINAMICO DI ACQUISIZIONE</text:p>
          </table:table-cell>
          <table:table-cell table:style-name="ce45" office:value-type="date" office:date-value="2015-06-01">
            <text:p>2015-06-01</text:p>
          </table:table-cell>
          <table:table-cell table:style-name="ce45" office:value-type="date" office:date-value="2019-05-31">
            <text:p>2019-05-31</text:p>
          </table:table-cell>
          <table:table-cell table:style-name="ce65" office:value-type="string">
            <text:p>6000</text:p>
          </table:table-cell>
          <table:table-cell office:value-type="string">
            <text:p>500,00</text:p>
          </table:table-cell>
          <table:table-cell table:style-name="ce5" office:value-type="string">
            <text:p>02538760014</text:p>
          </table:table-cell>
          <table:table-cell office:value-type="string">
            <text:p>SYSTEM 3 SRL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DF14D43C9</text:p>
          </table:table-cell>
          <table:table-cell office:value-type="string">
            <text:p>229ADESIONE ALLA CONVENZIONE CONSIP PER LA FORNITURA DI CARBURANTI RETE PER AUTOTRAZIONE MEDIANTE BUONI ACQUISTO 6 – ANNO 2015 – IMPEGNO DI SPESA. </text:p>
          </table:table-cell>
          <table:table-cell office:value-type="string">
            <text:p>07-SISTEMA DINAMICO DI ACQUISIZIONE</text:p>
          </table:table-cell>
          <table:table-cell table:style-name="ce45" office:value-type="date" office:date-value="2015-06-05">
            <text:p>2015-06-05</text:p>
          </table:table-cell>
          <table:table-cell table:style-name="ce45" office:value-type="date" office:date-value="2015-12-31">
            <text:p>2015-12-31</text:p>
          </table:table-cell>
          <table:table-cell table:style-name="ce65" office:value-type="float" office:value="24500">
            <text:p>24500,00</text:p>
          </table:table-cell>
          <table:table-cell office:value-type="string">
            <text:p>24356,68</text:p>
          </table:table-cell>
          <table:table-cell table:style-name="ce5" office:value-type="string">
            <text:p>00905811006</text:p>
          </table:table-cell>
          <table:table-cell table:style-name="Default" office:value-type="string">
            <text:p>ENI SP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CE14D4516</text:p>
          </table:table-cell>
          <table:table-cell office:value-type="string">
            <text:p>230ADEGUAMENTO SITO DEL CONSORZIO PROVVEDIMENTO DEL GARANTE PER LA PROTEZIONE DEI DATI PERSONALI N. 229 DEL 08.05.2014. AFFIDAMENTO IN ECONOMIA. </text:p>
          </table:table-cell>
          <table:table-cell/>
          <table:table-cell table:style-name="ce45" office:value-type="date" office:date-value="2015-06-05">
            <text:p>2015-06-05</text:p>
          </table:table-cell>
          <table:table-cell table:style-name="ce45" office:value-type="date" office:date-value="2015-12-31">
            <text:p>2015-12-31</text:p>
          </table:table-cell>
          <table:table-cell table:style-name="ce65" office:value-type="float" office:value="190">
            <text:p>190,00</text:p>
          </table:table-cell>
          <table:table-cell office:value-type="string">
            <text:p>190,00</text:p>
          </table:table-cell>
          <table:table-cell table:style-name="ce53" office:value-type="string">
            <text:p>01989010069</text:p>
          </table:table-cell>
          <table:table-cell office:value-type="string">
            <text:p>DBN COMMUNICATION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5514F525C</text:p>
          </table:table-cell>
          <table:table-cell office:value-type="string">
            <text:p>240INSERIMENTO IN RESIDENCE DI <text:s/>UTENTI PRIVI DI ADEGUATA SISTEMAZIONE ABITATIVA - <text:s/>PERIODO 29/5/2015-31/7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5-25">
            <text:p>2015-05-25</text:p>
          </table:table-cell>
          <table:table-cell table:style-name="ce45" office:value-type="date" office:date-value="2015-07-31">
            <text:p>2015-07-31</text:p>
          </table:table-cell>
          <table:table-cell table:style-name="ce65" office:value-type="string">
            <text:p>922,13</text:p>
          </table:table-cell>
          <table:table-cell office:value-type="string">
            <text:p>922,13</text:p>
          </table:table-cell>
          <table:table-cell table:style-name="ce1" office:value-type="string">
            <text:p>09740480018</text:p>
          </table:table-cell>
          <table:table-cell office:value-type="string">
            <text:p>VAEL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3014F6BAF</text:p>
          </table:table-cell>
          <table:table-cell office:value-type="string">
            <text:p>241INSERIMENTO DI DUE MINORI E DELLA LORO MADRE IN <text:s/>COMUNITA’ - <text:s/>PERIODO <text:s/>06/05/2015-30/09/2015 –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5-06">
            <text:p>2015-05-06</text:p>
          </table:table-cell>
          <table:table-cell table:style-name="ce45" office:value-type="date" office:date-value="2015-09-30">
            <text:p>2015-09-30</text:p>
          </table:table-cell>
          <table:table-cell table:style-name="ce65" office:value-type="string">
            <text:p>30840,24</text:p>
          </table:table-cell>
          <table:table-cell office:value-type="string">
            <text:p>0,00</text:p>
          </table:table-cell>
          <table:table-cell table:style-name="ce85" office:value-type="string">
            <text:p>01097260010</text:p>
          </table:table-cell>
          <table:table-cell office:value-type="string">
            <text:p>CASA GEN PIA SOCIETA' TORINESE SAN GIUSEPP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A814C42C9</text:p>
          </table:table-cell>
          <table:table-cell office:value-type="string">
            <text:p>251EREDITA’ MACARIO – LAVORI DI SISTEMAZIONE DELLE AREE VERDI PRESSO IMMOBILE SITO IN LOCALITA’ ROSSIGNOLI N. 72 A CIRIE’ – AFFIDAMENTO.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6-18">
            <text:p>2015-06-18</text:p>
          </table:table-cell>
          <table:table-cell table:style-name="ce45"/>
          <table:table-cell table:style-name="ce65" office:value-type="string">
            <text:p>300,00</text:p>
          </table:table-cell>
          <table:table-cell office:value-type="string">
            <text:p>0,00</text:p>
          </table:table-cell>
          <table:table-cell table:style-name="ce12" office:value-type="float" office:value="8432600016">
            <text:p>8432600016</text:p>
          </table:table-cell>
          <table:table-cell office:value-type="string">
            <text:p>MAGNETTI WALTER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1A150DE41 </text:p>
          </table:table-cell>
          <table:table-cell office:value-type="string">
            <text:p>253SERVIZIO DI MONTAGGIO E SMONTAGGIO, EQUILIBRATURA E RIPARAZIONE PNEUMATICI PER GLI AUTOMEZZI <text:s/>DEL CONSORZIO – AFFIDAMENTO IN ECONOMIA TRAMITE ME.PA. – PERIODO 01/06/2015 – 31/05/2016 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6-01">
            <text:p>2015-06-01</text:p>
          </table:table-cell>
          <table:table-cell table:style-name="ce45" office:value-type="date" office:date-value="2016-05-31">
            <text:p>2016-05-31</text:p>
          </table:table-cell>
          <table:table-cell table:style-name="ce65" office:value-type="string">
            <text:p>1606,56</text:p>
          </table:table-cell>
          <table:table-cell office:value-type="string">
            <text:p>596,00</text:p>
          </table:table-cell>
          <table:table-cell table:style-name="ce13" office:value-type="float" office:value="11256930014">
            <text:p>11256930014</text:p>
          </table:table-cell>
          <table:table-cell office:value-type="string">
            <text:p>LUPO MARC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78145AA3A</text:p>
          </table:table-cell>
          <table:table-cell office:value-type="string">
            <text:p>255SERVIZIO MENSA PER I CENTRI DIURNI PER DISABILI DI BORGARO, CIRIÈ E MATHI: FORNITURA BUONI PASTO PERIODO <text:s/>MAGGIO <text:s/>- SETTEMBRE <text:s text:c="2"/>2015 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5-01">
            <text:p>2015-05-01</text:p>
          </table:table-cell>
          <table:table-cell table:style-name="ce45" office:value-type="date" office:date-value="1931-09-15">
            <text:p>1931-09-15</text:p>
          </table:table-cell>
          <table:table-cell table:style-name="ce65" office:value-type="string">
            <text:p>46,49</text:p>
          </table:table-cell>
          <table:table-cell office:value-type="string">
            <text:p>46,49</text:p>
          </table:table-cell>
          <table:table-cell table:style-name="ce5" office:value-type="string">
            <text:p>03105300101</text:p>
          </table:table-cell>
          <table:table-cell office:value-type="string">
            <text:p>QUI GROUP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table:style-name="ce26" office:value-type="string">
            <text:p>ZDF12B4911</text:p>
          </table:table-cell>
          <table:table-cell office:value-type="string">
            <text:p>256CENTRI DIURNI PER DISABILI DEL CONSORZIO. AFFIDAMENTO DI ATTIVITA' STRUTTURATE DI ACQUATICITA’, EQUITAZIONE E PSICOMOTORIE E LABORATORIALI – IMPEGNO DI SPESA - GENNAIO/ MARZO 2015 - <text:s/>INTEGRAZIONE IMPEGNO DI SPESA.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1-01">
            <text:p>2015-01-01</text:p>
          </table:table-cell>
          <table:table-cell table:style-name="ce45" office:value-type="date" office:date-value="2015-03-31">
            <text:p>2015-03-31</text:p>
          </table:table-cell>
          <table:table-cell table:style-name="ce65" office:value-type="float" office:value="398.4">
            <text:p>398,40</text:p>
          </table:table-cell>
          <table:table-cell office:value-type="string">
            <text:p>398,40</text:p>
          </table:table-cell>
          <table:table-cell table:style-name="ce5" office:value-type="string">
            <text:p>08927440019</text:p>
          </table:table-cell>
          <table:table-cell office:value-type="string">
            <text:p>IDEA LAB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table:style-name="Default" office:value-type="string">
            <text:p>Z1A1508603</text:p>
          </table:table-cell>
          <table:table-cell table:style-name="Default" office:value-type="string">
            <text:p>269PROSECUZIONE INSERIMENTO DI N. 5 MINORI (DI CUI 4 DISABILI) E 1 ADULTO IN CENTRI DIURNI – PERIODO 1/7/2015-30/9/2015</text:p>
          </table:table-cell>
          <table:table-cell table:style-name="Default" office:value-type="string">
            <text:p>23-AFFIDAMENTO IN ECONOMIA - AFFIDAMENTO DIRETTO</text:p>
          </table:table-cell>
          <table:table-cell table:style-name="ce45" office:value-type="date" office:date-value="2015-07-01">
            <text:p>2015-07-01</text:p>
          </table:table-cell>
          <table:table-cell table:style-name="ce45" office:value-type="date" office:date-value="2015-09-30">
            <text:p>2015-09-30</text:p>
          </table:table-cell>
          <table:table-cell table:style-name="ce70" office:value-type="float" office:value="4940">
            <text:p>4940,00</text:p>
          </table:table-cell>
          <table:table-cell office:value-type="string">
            <text:p>2281,50</text:p>
          </table:table-cell>
          <table:table-cell table:style-name="ce53" office:value-type="string">
            <text:p>07628390010</text:p>
          </table:table-cell>
          <table:table-cell office:value-type="string">
            <text:p>CRISALIDE S.C.S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1D1507C09</text:p>
          </table:table-cell>
          <table:table-cell table:style-name="Default" office:value-type="string">
            <text:p>269PROSECUZIONE INSERIMENTO DI N. 5 MINORI (DI CUI 4 DISABILI) E 1 ADULTO IN CENTRI DIURNI – PERIODO 1/7/2015-30/9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7-01">
            <text:p>2015-07-01</text:p>
          </table:table-cell>
          <table:table-cell table:style-name="ce45" office:value-type="date" office:date-value="2015-09-30">
            <text:p>2015-09-30</text:p>
          </table:table-cell>
          <table:table-cell table:style-name="ce65" office:value-type="float" office:value="624">
            <text:p>624,00</text:p>
          </table:table-cell>
          <table:table-cell office:value-type="string">
            <text:p>384</text:p>
          </table:table-cell>
          <table:table-cell table:style-name="ce53" office:value-type="string">
            <text:p>92513180015</text:p>
          </table:table-cell>
          <table:table-cell office:value-type="string">
            <text:p>UNA CASA PER GLI AMICI DI FRANCESCO ONLUS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651507BD5</text:p>
          </table:table-cell>
          <table:table-cell table:style-name="Default" office:value-type="string">
            <text:p>269PROSECUZIONE INSERIMENTO DI N. 5 MINORI (DI CUI 4 DISABILI) E 1 ADULTO IN CENTRI DIURNI – PERIODO 1/7/2015-30/9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7-01">
            <text:p>2015-07-01</text:p>
          </table:table-cell>
          <table:table-cell table:style-name="ce45" office:value-type="date" office:date-value="2015-09-30">
            <text:p>2015-09-30</text:p>
          </table:table-cell>
          <table:table-cell table:style-name="ce65" office:value-type="float" office:value="1505.4">
            <text:p>1505,40</text:p>
          </table:table-cell>
          <table:table-cell office:value-type="string">
            <text:p>624</text:p>
          </table:table-cell>
          <table:table-cell table:style-name="ce53" office:value-type="string">
            <text:p>07628390010</text:p>
          </table:table-cell>
          <table:table-cell office:value-type="string">
            <text:p>CRISALIDE S.C.S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D815007C6F</text:p>
          </table:table-cell>
          <table:table-cell table:style-name="Default" office:value-type="string">
            <text:p>269PROSECUZIONE INSERIMENTO DI N. 5 MINORI (DI CUI 4 DISABILI) E 1 ADULTO IN CENTRI DIURNI – PERIODO 1/7/2015-30/9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7-01">
            <text:p>2015-07-01</text:p>
          </table:table-cell>
          <table:table-cell table:style-name="ce45" office:value-type="date" office:date-value="2015-09-30">
            <text:p>2015-09-30</text:p>
          </table:table-cell>
          <table:table-cell table:style-name="ce65" office:value-type="float" office:value="3906.5">
            <text:p>3906,50</text:p>
          </table:table-cell>
          <table:table-cell office:value-type="string">
            <text:p>0,00</text:p>
          </table:table-cell>
          <table:table-cell table:style-name="ce53" office:value-type="string">
            <text:p>07628390010</text:p>
          </table:table-cell>
          <table:table-cell office:value-type="string">
            <text:p>CRISALIDE S.C.S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271507CC5</text:p>
          </table:table-cell>
          <table:table-cell table:style-name="Default" office:value-type="string">
            <text:p>269PROSECUZIONE INSERIMENTO DI N. 5 MINORI (DI CUI 4 DISABILI) E 1 ADULTO IN CENTRI DIURNI – PERIODO 1/7/2015-30/9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7-01">
            <text:p>2015-07-01</text:p>
          </table:table-cell>
          <table:table-cell table:style-name="ce45" office:value-type="date" office:date-value="2015-09-30">
            <text:p>2015-09-30</text:p>
          </table:table-cell>
          <table:table-cell table:style-name="ce65" office:value-type="float" office:value="675">
            <text:p>675,00</text:p>
          </table:table-cell>
          <table:table-cell office:value-type="string">
            <text:p>0,00</text:p>
          </table:table-cell>
          <table:table-cell table:style-name="ce53" office:value-type="string">
            <text:p>03982610010</text:p>
          </table:table-cell>
          <table:table-cell office:value-type="string">
            <text:p>LA TENDA COMUNITA' ALLOGGI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8D1507EC5</text:p>
          </table:table-cell>
          <table:table-cell office:value-type="string">
            <text:p>270PROSECUZIONE INSERIMENTO DI N. 12 MINORI (DI CUI 3 DISABILI) IN COMUNITA’ – PERIODO 1/7/2015-30/9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7-01">
            <text:p>2015-07-01</text:p>
          </table:table-cell>
          <table:table-cell table:style-name="ce45" office:value-type="date" office:date-value="2015-09-30">
            <text:p>2015-09-30</text:p>
          </table:table-cell>
          <table:table-cell table:style-name="ce65" office:value-type="float" office:value="10348.16">
            <text:p>10348,16</text:p>
          </table:table-cell>
          <table:table-cell office:value-type="string">
            <text:p>10149,44</text:p>
          </table:table-cell>
          <table:table-cell office:value-type="string">
            <text:p>02370510014</text:p>
          </table:table-cell>
          <table:table-cell office:value-type="string">
            <text:p>ASSOCIAZIONE CASA NOSTR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621507EF2</text:p>
          </table:table-cell>
          <table:table-cell office:value-type="string">
            <text:p>270PROSECUZIONE INSERIMENTO DI N. 12 MINORI (DI CUI 3 DISABILI) IN COMUNITA’ – PERIODO 1/7/2015-30/9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7-01">
            <text:p>2015-07-01</text:p>
          </table:table-cell>
          <table:table-cell table:style-name="ce45" office:value-type="date" office:date-value="2015-09-30">
            <text:p>2015-09-30</text:p>
          </table:table-cell>
          <table:table-cell table:style-name="ce65" office:value-type="float" office:value="22325.6">
            <text:p>22325,60</text:p>
          </table:table-cell>
          <table:table-cell office:value-type="string">
            <text:p>0,00</text:p>
          </table:table-cell>
          <table:table-cell table:style-name="ce53" office:value-type="string">
            <text:p>03982610010</text:p>
          </table:table-cell>
          <table:table-cell office:value-type="string">
            <text:p>LA TENDA COMUNITA' ALLOGGI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D91507EAA</text:p>
          </table:table-cell>
          <table:table-cell office:value-type="string">
            <text:p>270PROSECUZIONE INSERIMENTO DI N. 12 MINORI (DI CUI 3 DISABILI) IN COMUNITA’ – PERIODO 1/7/2015-30/9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7-01">
            <text:p>2015-07-01</text:p>
          </table:table-cell>
          <table:table-cell table:style-name="ce45" office:value-type="date" office:date-value="2015-09-30">
            <text:p>2015-09-30</text:p>
          </table:table-cell>
          <table:table-cell table:style-name="ce65" office:value-type="float" office:value="5382">
            <text:p>5382,00</text:p>
          </table:table-cell>
          <table:table-cell office:value-type="string">
            <text:p>1813,50</text:p>
          </table:table-cell>
          <table:table-cell table:style-name="ce85" office:value-type="string">
            <text:p>05569090011</text:p>
          </table:table-cell>
          <table:table-cell office:value-type="string">
            <text:p>COOP MIRAFIORI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9E1507E73</text:p>
          </table:table-cell>
          <table:table-cell office:value-type="string">
            <text:p>270PROSECUZIONE INSERIMENTO DI N. 12 MINORI (DI CUI 3 DISABILI) IN COMUNITA’ – PERIODO 1/7/2015-30/9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7-01">
            <text:p>2015-07-01</text:p>
          </table:table-cell>
          <table:table-cell table:style-name="ce45" office:value-type="date" office:date-value="2015-09-30">
            <text:p>2015-09-30</text:p>
          </table:table-cell>
          <table:table-cell table:style-name="ce65" office:value-type="float" office:value="11034.48">
            <text:p>11034,48</text:p>
          </table:table-cell>
          <table:table-cell office:value-type="string">
            <text:p>0,00</text:p>
          </table:table-cell>
          <table:table-cell table:style-name="ce85" office:value-type="string">
            <text:p>03747970014</text:p>
          </table:table-cell>
          <table:table-cell office:value-type="string">
            <text:p>COOP. VALDOCC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D51507E91</text:p>
          </table:table-cell>
          <table:table-cell office:value-type="string">
            <text:p>270PROSECUZIONE INSERIMENTO DI N. 12 MINORI (DI CUI 3 DISABILI) IN COMUNITA’ – PERIODO 1/7/2015-30/9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7-01">
            <text:p>2015-07-01</text:p>
          </table:table-cell>
          <table:table-cell table:style-name="ce45" office:value-type="date" office:date-value="2015-09-30">
            <text:p>2015-09-30</text:p>
          </table:table-cell>
          <table:table-cell table:style-name="ce65" office:value-type="float" office:value="11034.48">
            <text:p>11034,48</text:p>
          </table:table-cell>
          <table:table-cell office:value-type="string">
            <text:p>0,00</text:p>
          </table:table-cell>
          <table:table-cell table:style-name="ce85" office:value-type="string">
            <text:p>03747970014</text:p>
          </table:table-cell>
          <table:table-cell office:value-type="string">
            <text:p>COOP. VALDOCC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37150801A</text:p>
          </table:table-cell>
          <table:table-cell office:value-type="string">
            <text:p>270PROSECUZIONE INSERIMENTO DI N. 12 MINORI (DI CUI 3 DISABILI) IN COMUNITA’ – PERIODO 1/7/2015-30/9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7-01">
            <text:p>2015-07-01</text:p>
          </table:table-cell>
          <table:table-cell table:style-name="ce45" office:value-type="date" office:date-value="2015-09-30">
            <text:p>2015-09-30</text:p>
          </table:table-cell>
          <table:table-cell table:style-name="ce65" office:value-type="float" office:value="6020.48">
            <text:p>6020,48</text:p>
          </table:table-cell>
          <table:table-cell office:value-type="string">
            <text:p>2027,40</text:p>
          </table:table-cell>
          <table:table-cell table:style-name="ce85" office:value-type="string">
            <text:p>05396780016</text:p>
          </table:table-cell>
          <table:table-cell office:value-type="string">
            <text:p>COOP. PARADIGM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4F1508597</text:p>
          </table:table-cell>
          <table:table-cell office:value-type="string">
            <text:p>270PROSECUZIONE INSERIMENTO DI N. 12 MINORI (DI CUI 3 DISABILI) IN COMUNITA’ – PERIODO 1/7/2015-30/9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7-01">
            <text:p>2015-07-01</text:p>
          </table:table-cell>
          <table:table-cell table:style-name="ce45" office:value-type="date" office:date-value="2015-09-30">
            <text:p>2015-09-30</text:p>
          </table:table-cell>
          <table:table-cell table:style-name="ce65" office:value-type="float" office:value="5382">
            <text:p>5382,00</text:p>
          </table:table-cell>
          <table:table-cell office:value-type="string">
            <text:p>1813,50</text:p>
          </table:table-cell>
          <table:table-cell table:style-name="ce85" office:value-type="string">
            <text:p>05569090011</text:p>
          </table:table-cell>
          <table:table-cell office:value-type="string">
            <text:p>COOP MIRAFIORI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E51507CFF</text:p>
          </table:table-cell>
          <table:table-cell office:value-type="string">
            <text:p>270PROSECUZIONE INSERIMENTO DI N. 12 MINORI (DI CUI 3 DISABILI) IN COMUNITA’ – PERIODO 1/7/2015-30/9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7-01">
            <text:p>2015-07-01</text:p>
          </table:table-cell>
          <table:table-cell table:style-name="ce45" office:value-type="date" office:date-value="2015-09-30">
            <text:p>2015-09-30</text:p>
          </table:table-cell>
          <table:table-cell table:style-name="ce65" office:value-type="float" office:value="10178">
            <text:p>10178,00</text:p>
          </table:table-cell>
          <table:table-cell office:value-type="string">
            <text:p>10178</text:p>
          </table:table-cell>
          <table:table-cell table:style-name="ce53" office:value-type="string">
            <text:p>07628390010</text:p>
          </table:table-cell>
          <table:table-cell office:value-type="string">
            <text:p>CRISALIDE S.C.S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E51507CFF</text:p>
          </table:table-cell>
          <table:table-cell office:value-type="string">
            <text:p>270PROSECUZIONE INSERIMENTO DI N. 12 MINORI (DI CUI 3 DISABILI) IN COMUNITA’ – PERIODO 1/7/2015-30/9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7-01">
            <text:p>2015-07-01</text:p>
          </table:table-cell>
          <table:table-cell table:style-name="ce45" office:value-type="date" office:date-value="2015-09-30">
            <text:p>2015-09-30</text:p>
          </table:table-cell>
          <table:table-cell table:style-name="ce65" office:value-type="float" office:value="7958">
            <text:p>7958,00</text:p>
          </table:table-cell>
          <table:table-cell office:value-type="string">
            <text:p>5363</text:p>
          </table:table-cell>
          <table:table-cell table:style-name="ce53" office:value-type="string">
            <text:p>07628390010</text:p>
          </table:table-cell>
          <table:table-cell office:value-type="string">
            <text:p>CRISALIDE S.C.S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401508673</text:p>
          </table:table-cell>
          <table:table-cell table:style-name="Default" office:value-type="string">
            <text:p>271PROSECUZIONE INSERIMENTO DI N. 2 NUCLEI FAMIGLIARI IN COMUNITA’ - <text:s/>PERIODO 1/7/2015-30/9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7-01">
            <text:p>2015-07-01</text:p>
          </table:table-cell>
          <table:table-cell table:style-name="ce45" office:value-type="date" office:date-value="2015-09-30">
            <text:p>2015-09-30</text:p>
          </table:table-cell>
          <table:table-cell table:style-name="ce65" office:value-type="float" office:value="18406">
            <text:p>18406,00</text:p>
          </table:table-cell>
          <table:table-cell office:value-type="string">
            <text:p>6202</text:p>
          </table:table-cell>
          <table:table-cell table:style-name="ce85" office:value-type="string">
            <text:p>07921650011</text:p>
          </table:table-cell>
          <table:table-cell office:value-type="string">
            <text:p>OPERA PIA VIRETTI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B7150862B</text:p>
          </table:table-cell>
          <table:table-cell table:style-name="Default" office:value-type="string">
            <text:p>271PROSECUZIONE INSERIMENTO DI N. 2 NUCLEI FAMIGLIARI IN COMUNITA’ - <text:s/>PERIODO 1/7/2015-30/9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7-01">
            <text:p>2015-07-01</text:p>
          </table:table-cell>
          <table:table-cell table:style-name="ce45" office:value-type="date" office:date-value="2015-09-30">
            <text:p>2015-09-30</text:p>
          </table:table-cell>
          <table:table-cell table:style-name="ce65" office:value-type="float" office:value="20240">
            <text:p>20240,00</text:p>
          </table:table-cell>
          <table:table-cell office:value-type="string">
            <text:p>20240</text:p>
          </table:table-cell>
          <table:table-cell table:style-name="ce85" office:value-type="string">
            <text:p>07939470014</text:p>
          </table:table-cell>
          <table:table-cell office:value-type="string">
            <text:p>ASSOCIAZIONE DONNE &amp; FUTURO O.N.L.U.S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AB02A35C1</text:p>
          </table:table-cell>
          <table:table-cell office:value-type="string">
            <text:p>275SERVIZIO DI MANUTENZIONE IMPIANTI ASCENSORI DELLE STRUTTURE RESIDENZIALI E SEMIRESIDENZIALI GESTITE DAL CONSORZIO - PROROGA PER IL PERIODO 1/7/2015 – 31/12/2015. 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7-01">
            <text:p>2015-07-01</text:p>
          </table:table-cell>
          <table:table-cell table:style-name="ce45" office:value-type="date" office:date-value="2015-12-31">
            <text:p>2015-12-31</text:p>
          </table:table-cell>
          <table:table-cell table:style-name="ce65" office:value-type="float" office:value="2196.47">
            <text:p>2196,47</text:p>
          </table:table-cell>
          <table:table-cell office:value-type="string">
            <text:p>2196,47</text:p>
          </table:table-cell>
          <table:table-cell table:style-name="ce53" office:value-type="string">
            <text:p>04982340012</text:p>
          </table:table-cell>
          <table:table-cell office:value-type="string">
            <text:p>GRUPPO SIMET <text:s/>S.R.L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6213835AD9</text:p>
          </table:table-cell>
          <table:table-cell office:value-type="string">
            <text:p>295AFFIDAMENTO DI SERVIZI PER LA REALIZZAZIONE DI INTERVENTI SOCIO-EDUCATIVI TERRITORIALI A FAVORE DI PERSONE CON HANDICAP NEL TERRITORIO CONSORTILE – II INTEGRAZIONE ALLA DETERMINA N. 105 DEL 25/03/2015.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7-01">
            <text:p>2015-07-01</text:p>
          </table:table-cell>
          <table:table-cell table:style-name="ce45" office:value-type="date" office:date-value="2015-09-30">
            <text:p>2015-09-30</text:p>
          </table:table-cell>
          <table:table-cell table:style-name="ce65" office:value-type="float" office:value="30593.16">
            <text:p>30593,16</text:p>
          </table:table-cell>
          <table:table-cell office:value-type="string">
            <text:p>0,00</text:p>
          </table:table-cell>
          <table:table-cell table:style-name="ce1" office:value-type="string">
            <text:p>03747970014</text:p>
          </table:table-cell>
          <table:table-cell office:value-type="string">
            <text:p>COOPERATIVA ANIMAZIONE VALDOCCO S.C.S. O.N.L.U.S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6213856C2D</text:p>
          </table:table-cell>
          <table:table-cell office:value-type="string">
            <text:p>295AFFIDAMENTO DI SERVIZI PER LA REALIZZAZIONE DI INTERVENTI SOCIO-EDUCATIVI TERRITORIALI A FAVORE DI PERSONE CON HANDICAP NEL TERRITORIO CONSORTILE – II INTEGRAZIONE ALLA DETERMINA N. 105 DEL 25/03/2015.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7-01">
            <text:p>2015-07-01</text:p>
          </table:table-cell>
          <table:table-cell table:style-name="ce45" office:value-type="date" office:date-value="2015-09-30">
            <text:p>2015-09-30</text:p>
          </table:table-cell>
          <table:table-cell office:value-type="string">
            <text:p>25364,00</text:p>
          </table:table-cell>
          <table:table-cell office:value-type="string">
            <text:p>0,00</text:p>
          </table:table-cell>
          <table:table-cell table:style-name="ce1" office:value-type="string">
            <text:p>08120540011</text:p>
          </table:table-cell>
          <table:table-cell office:value-type="string">
            <text:p>ISTITUTO DEI SORDI DI TORIN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6087178232</text:p>
          </table:table-cell>
          <table:table-cell office:value-type="string">
            <text:p>295AFFIDAMENTO DI SERVIZI PER LA REALIZZAZIONE DI INTERVENTI SOCIO-EDUCATIVI TERRITORIALI A FAVORE DI PERSONE CON HANDICAP NEL TERRITORIO CONSORTILE – II INTEGRAZIONE ALLA DETERMINA N. 105 DEL 25/03/2015.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7-01">
            <text:p>2015-07-01</text:p>
          </table:table-cell>
          <table:table-cell table:style-name="ce45" office:value-type="date" office:date-value="2015-09-30">
            <text:p>2015-09-30</text:p>
          </table:table-cell>
          <table:table-cell office:value-type="string">
            <text:p>40102,92</text:p>
          </table:table-cell>
          <table:table-cell office:value-type="string">
            <text:p>0,00</text:p>
          </table:table-cell>
          <table:table-cell table:style-name="ce83" office:value-type="string">
            <text:p>03056830015</text:p>
          </table:table-cell>
          <table:table-cell office:value-type="string">
            <text:p>PROGEST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27156C0D1</text:p>
          </table:table-cell>
          <table:table-cell office:value-type="string">
            <text:p>298INSERIMENTO DI DUE MINORI E DELLA LORO MADRE IN <text:s/>COMUNITA’ - <text:s/>PERIODO <text:s/>16/06/2015-16/09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6-16">
            <text:p>2015-06-16</text:p>
          </table:table-cell>
          <table:table-cell table:style-name="ce45" office:value-type="date" office:date-value="2015-09-16">
            <text:p>2015-09-16</text:p>
          </table:table-cell>
          <table:table-cell office:value-type="string">
            <text:p>1455,08</text:p>
          </table:table-cell>
          <table:table-cell office:value-type="string">
            <text:p>0,00</text:p>
          </table:table-cell>
          <table:table-cell table:style-name="ce85" office:value-type="string">
            <text:p>07720900013</text:p>
          </table:table-cell>
          <table:table-cell office:value-type="string">
            <text:p>Y.W.C.A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<text:s/>Z15157715A</text:p>
          </table:table-cell>
          <table:table-cell office:value-type="string">
            <text:p>309CONVENZIONE PER L’AFFIDAMENTO DEL SERVIZIO DI CONSULENZA E DI BROKERAGGIO ASSICURATIVO – PERIODO 20.04.2015 – 30.04.2018 – APPROVAZIONE BOZZA. C.I.G. Z15157715A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4-20">
            <text:p>2015-04-20</text:p>
          </table:table-cell>
          <table:table-cell table:style-name="ce45" office:value-type="date" office:date-value="2018-04-30">
            <text:p>2018-04-30</text:p>
          </table:table-cell>
          <table:table-cell office:value-type="string">
            <text:p>0</text:p>
          </table:table-cell>
          <table:table-cell office:value-type="string">
            <text:p>0,00</text:p>
          </table:table-cell>
          <table:table-cell table:style-name="ce85" office:value-type="string">
            <text:p>01639560356</text:p>
          </table:table-cell>
          <table:table-cell office:value-type="string">
            <text:p>UNION BROKER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<text:s/>ZE115923C7</text:p>
          </table:table-cell>
          <table:table-cell office:value-type="string">
            <text:p>322INSERIMENTO DI UN MINORE IN <text:s/>COMUNITA’ RABILITATIVA PSICOSOCIALE - PERIODO <text:s/>13/07/2015-30/09/2015 <text:s/></text:p>
          </table:table-cell>
          <table:table-cell office:value-type="string">
            <text:p>23-AFFIDAMENTO IN ECONOMIA - AFFIDAMENTO DIRETTO</text:p>
          </table:table-cell>
          <table:table-cell table:style-name="ce47" office:value-type="date" office:date-value="2015-07-13">
            <text:p>2015-07-13</text:p>
          </table:table-cell>
          <table:table-cell table:style-name="ce48" office:value-type="date" office:date-value="2015-09-30">
            <text:p>2015-09-30</text:p>
          </table:table-cell>
          <table:table-cell office:value-type="string">
            <text:p>3806,56</text:p>
          </table:table-cell>
          <table:table-cell office:value-type="string">
            <text:p>0,00</text:p>
          </table:table-cell>
          <table:table-cell table:style-name="ce79" office:value-type="string">
            <text:p>00524480308</text:p>
          </table:table-cell>
          <table:table-cell office:value-type="string">
            <text:p>ORIZZONTI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5260447231</text:p>
          </table:table-cell>
          <table:table-cell office:value-type="string">
            <text:p>332SERVIZIO DI ACCOMPAGNAMENTO SOGGETTI PORTATORI DI HANDICAP CON TRASPORTO ALLE SCUOLE E AI CENTRI DIURNI INTEGRATI DI CIRIE’ BORGARO E MATHI – PROROGA PERIODO 01.09.2015 – 30.09.2015</text:p>
          </table:table-cell>
          <table:table-cell office:value-type="string">
            <text:p>23-AFFIDAMENTO IN ECONOMIA - AFFIDAMENTO DIRETTO</text:p>
          </table:table-cell>
          <table:table-cell table:style-name="ce47" office:value-type="date" office:date-value="2015-09-01">
            <text:p>2015-09-01</text:p>
          </table:table-cell>
          <table:table-cell table:style-name="ce48" office:value-type="date" office:date-value="2015-09-30">
            <text:p>2015-09-30</text:p>
          </table:table-cell>
          <table:table-cell table:style-name="ce65" office:value-type="string">
            <text:p>20000</text:p>
          </table:table-cell>
          <table:table-cell office:value-type="string">
            <text:p>0,00</text:p>
          </table:table-cell>
          <table:table-cell table:style-name="ce5" office:value-type="string">
            <text:p>03733040756</text:p>
          </table:table-cell>
          <table:table-cell office:value-type="string">
            <text:p>DITTA TUNDO S.R.L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0515B7B5B</text:p>
          </table:table-cell>
          <table:table-cell office:value-type="string">
            <text:p>336INSERIMENTO DI MINORE IN COMUNITÀ - <text:s/>PERIODO <text:s/>02/07/2015 -31/12/2015 </text:p>
          </table:table-cell>
          <table:table-cell office:value-type="string">
            <text:p>23-AFFIDAMENTO IN ECONOMIA - AFFIDAMENTO DIRETTO</text:p>
          </table:table-cell>
          <table:table-cell table:style-name="ce47" office:value-type="date" office:date-value="2015-07-02">
            <text:p>2015-07-02</text:p>
          </table:table-cell>
          <table:table-cell table:style-name="ce48" office:value-type="date" office:date-value="2015-12-31">
            <text:p>2015-12-31</text:p>
          </table:table-cell>
          <table:table-cell table:style-name="ce65" office:value-type="float" office:value="14140.41">
            <text:p>14140,41</text:p>
          </table:table-cell>
          <table:table-cell office:value-type="string">
            <text:p>7031,55</text:p>
          </table:table-cell>
          <table:table-cell table:style-name="ce85" office:value-type="string">
            <text:p>05442580014</text:p>
          </table:table-cell>
          <table:table-cell office:value-type="string">
            <text:p>TERRA MI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B415BAD77</text:p>
          </table:table-cell>
          <table:table-cell office:value-type="string">
            <text:p>338INSERIMENTO DI MINORE IN COMUNITÀ - <text:s/>PERIODO <text:s/>04/08/2015 -11/08/2015</text:p>
          </table:table-cell>
          <table:table-cell office:value-type="string">
            <text:p>23-AFFIDAMENTO IN ECONOMIA - AFFIDAMENTO DIRETTO</text:p>
          </table:table-cell>
          <table:table-cell table:style-name="ce47" office:value-type="date" office:date-value="2015-08-04">
            <text:p>2015-08-04</text:p>
          </table:table-cell>
          <table:table-cell table:style-name="ce48" office:value-type="date" office:date-value="2015-08-11">
            <text:p>2015-08-11</text:p>
          </table:table-cell>
          <table:table-cell table:style-name="ce65" office:value-type="float" office:value="944">
            <text:p>944,00</text:p>
          </table:table-cell>
          <table:table-cell office:value-type="string">
            <text:p>0,00</text:p>
          </table:table-cell>
          <table:table-cell table:style-name="ce53" office:value-type="string">
            <text:p>01448260032</text:p>
          </table:table-cell>
          <table:table-cell office:value-type="string">
            <text:p>COOPERATIVA SOCIALE ONLUS LA TERRA PROMESS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1544167EE7</text:p>
          </table:table-cell>
          <table:table-cell office:value-type="string">
            <text:p>342SERVIZIO DI GESTIONE CALORE E RIQUALIFICAZIONE TECNOLOGICA CENTRALE TERMICA SEDE CENTRALE DEL CONSORZIO – PROROGA PERIODO 01.09.2015 – 31.12.2015.</text:p>
          </table:table-cell>
          <table:table-cell office:value-type="string">
            <text:p>23-AFFIDAMENTO IN ECONOMIA - AFFIDAMENTO DIRETTO</text:p>
          </table:table-cell>
          <table:table-cell table:style-name="ce47" office:value-type="date" office:date-value="2015-09-01">
            <text:p>2015-09-01</text:p>
          </table:table-cell>
          <table:table-cell table:style-name="ce48" office:value-type="date" office:date-value="2015-12-31">
            <text:p>2015-12-31</text:p>
          </table:table-cell>
          <table:table-cell table:style-name="ce65" office:value-type="float" office:value="5319.91">
            <text:p>5319,91</text:p>
          </table:table-cell>
          <table:table-cell office:value-type="string">
            <text:p>0,00</text:p>
          </table:table-cell>
          <table:table-cell table:style-name="ce13" office:value-type="float" office:value="1293470058">
            <text:p>1293470058</text:p>
          </table:table-cell>
          <table:table-cell table:style-name="Default" office:value-type="string">
            <text:p>RESOMET S.A.S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7515BE11E</text:p>
          </table:table-cell>
          <table:table-cell office:value-type="string">
            <text:p>346FORNITURA PERSONAL COMPUTER - TRAMITE ME.PA. – DETERMINAZIONE A CONTRATTARE (ART. 192 T.U.E.L. 18/8/2000 N. 267) – AFFIDAMENTO - NOMINA RESPONSABILE DEL PROCEDIMENTO. </text:p>
          </table:table-cell>
          <table:table-cell office:value-type="string">
            <text:p>07-SISTEMA DINAMICO DI ACQUISIZIONE</text:p>
          </table:table-cell>
          <table:table-cell table:style-name="ce47" office:value-type="date" office:date-value="2015-08-19">
            <text:p>2015-08-19</text:p>
          </table:table-cell>
          <table:table-cell table:style-name="ce48"/>
          <table:table-cell table:style-name="ce65" office:value-type="float" office:value="2745">
            <text:p>2745,00</text:p>
          </table:table-cell>
          <table:table-cell office:value-type="string">
            <text:p>2745</text:p>
          </table:table-cell>
          <table:table-cell office:value-type="string">
            <text:p>05584990013</text:p>
          </table:table-cell>
          <table:table-cell office:value-type="string">
            <text:p>BIDUE SYSTEM S.R.L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2E15CC8FB</text:p>
          </table:table-cell>
          <table:table-cell table:style-name="Default" office:value-type="string">
            <text:p>363PROSECUZIONE DI INTERVENTI EDUCATIVI SVOLTI DA COOPERATIVE DIVERSE A FAVORE DI N. 2 DISABILI (DI CUI UNO MINORE) <text:s/>– PERIODO 2° SEMESTRE 2015</text:p>
          </table:table-cell>
          <table:table-cell office:value-type="string">
            <text:p>23-AFFIDAMENTO IN ECONOMIA - AFFIDAMENTO DIRETTO</text:p>
          </table:table-cell>
          <table:table-cell table:style-name="ce47" office:value-type="date" office:date-value="2015-07-01">
            <text:p>2015-07-01</text:p>
          </table:table-cell>
          <table:table-cell table:style-name="ce48" office:value-type="date" office:date-value="2015-12-31">
            <text:p>2015-12-31</text:p>
          </table:table-cell>
          <table:table-cell table:style-name="ce65" office:value-type="float" office:value="1345.5">
            <text:p>1345,50</text:p>
          </table:table-cell>
          <table:table-cell office:value-type="string">
            <text:p>73,60</text:p>
          </table:table-cell>
          <table:table-cell table:style-name="ce1" office:value-type="string">
            <text:p>02430520011</text:p>
          </table:table-cell>
          <table:table-cell office:value-type="string">
            <text:p>COOP. SOC. IL MARGIN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4C130329B </text:p>
          </table:table-cell>
          <table:table-cell office:value-type="string">
            <text:p>374SERVIZIO DI MANUTENZIONE APPARECCHIATURE CUCINA ED ATTREZZATURE ELETTRICHE PRESENTI PRESSO LE STRUTTURE RESIDENZIALI PER ANZIANI “CASA DEI PINI” DI SAN MAURIZIO E “IL GIRASOLE” DI CIRIE’ – AFFIDAMENTO CON PROCEDURA IN ECONOMIA – ANNO 2015. <text:s/>INTEGRAZIONE IMPEGNO DI SPESA. </text:p>
          </table:table-cell>
          <table:table-cell office:value-type="string">
            <text:p>23-AFFIDAMENTO IN ECONOMIA - AFFIDAMENTO DIRETTO</text:p>
          </table:table-cell>
          <table:table-cell table:style-name="ce47" office:value-type="date" office:date-value="2015-08-31">
            <text:p>2015-08-31</text:p>
          </table:table-cell>
          <table:table-cell table:style-name="ce48" office:value-type="date" office:date-value="2015-12-31">
            <text:p>2015-12-31</text:p>
          </table:table-cell>
          <table:table-cell table:style-name="ce65" office:value-type="float" office:value="1639.34">
            <text:p>1639,34</text:p>
          </table:table-cell>
          <table:table-cell office:value-type="string">
            <text:p>691,38</text:p>
          </table:table-cell>
          <table:table-cell table:style-name="ce1" office:value-type="string">
            <text:p>06544550012</text:p>
          </table:table-cell>
          <table:table-cell office:value-type="string">
            <text:p>BORUS SRL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table:style-name="ce26" office:value-type="string">
            <text:p>ZFA15D6FBD</text:p>
          </table:table-cell>
          <table:table-cell office:value-type="string">
            <text:p>380CENTRI DIURNI PER DISABILI DEL CONSORZIO: AFFIDAMENTO DI ATTIVITÀ STRUTTURATE DI ACQUATICITÀ, EQUITAZIONE, PSICOMOTORIE E LABORATORIALI - IMPEGNO SPESA PERIODO SETTEMBRE/DICEMBRE 2015</text:p>
          </table:table-cell>
          <table:table-cell office:value-type="string">
            <text:p>23-AFFIDAMENTO IN ECONOMIA - AFFIDAMENTO DIRETTO</text:p>
          </table:table-cell>
          <table:table-cell table:style-name="ce47" office:value-type="date" office:date-value="2015-09-01">
            <text:p>2015-09-01</text:p>
          </table:table-cell>
          <table:table-cell table:style-name="ce48" office:value-type="date" office:date-value="2015-12-31">
            <text:p>2015-12-31</text:p>
          </table:table-cell>
          <table:table-cell table:style-name="ce65" office:value-type="float" office:value="700">
            <text:p>700,00</text:p>
          </table:table-cell>
          <table:table-cell office:value-type="string">
            <text:p>0,00</text:p>
          </table:table-cell>
          <table:table-cell table:style-name="ce5" office:value-type="string">
            <text:p>09114510010</text:p>
          </table:table-cell>
          <table:table-cell table:style-name="ce31" office:value-type="string">
            <text:p>LE TRE QUERCE ASSOCIAZIONE SPORTIVA DILETTANTISTIC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table:style-name="ce26" office:value-type="string">
            <text:p>Z5C15D704B</text:p>
          </table:table-cell>
          <table:table-cell office:value-type="string">
            <text:p>380CENTRI DIURNI PER DISABILI DEL CONSORZIO: AFFIDAMENTO DI ATTIVITÀ STRUTTURATE DI ACQUATICITÀ, EQUITAZIONE, PSICOMOTORIE E LABORATORIALI - IMPEGNO SPESA PERIODO SETTEMBRE/DICEMBRE 2015</text:p>
          </table:table-cell>
          <table:table-cell office:value-type="string">
            <text:p>23-AFFIDAMENTO IN ECONOMIA - AFFIDAMENTO DIRETTO</text:p>
          </table:table-cell>
          <table:table-cell table:style-name="ce47" office:value-type="date" office:date-value="2015-09-01">
            <text:p>2015-09-01</text:p>
          </table:table-cell>
          <table:table-cell table:style-name="ce48" office:value-type="date" office:date-value="2015-12-31">
            <text:p>2015-12-31</text:p>
          </table:table-cell>
          <table:table-cell table:style-name="ce65" office:value-type="float" office:value="560">
            <text:p>560,00</text:p>
          </table:table-cell>
          <table:table-cell office:value-type="string">
            <text:p>0,00</text:p>
          </table:table-cell>
          <table:table-cell table:style-name="ce85" office:value-type="string">
            <text:p>08991520019</text:p>
          </table:table-cell>
          <table:table-cell office:value-type="string">
            <text:p>IL GRANDE RANCH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table:style-name="ce26" office:value-type="string">
            <text:p>Z6815D7096</text:p>
          </table:table-cell>
          <table:table-cell office:value-type="string">
            <text:p>380CENTRI DIURNI PER DISABILI DEL CONSORZIO: AFFIDAMENTO DI ATTIVITÀ STRUTTURATE DI ACQUATICITÀ, EQUITAZIONE, PSICOMOTORIE E LABORATORIALI - IMPEGNO SPESA PERIODO SETTEMBRE/DICEMBRE 2015</text:p>
          </table:table-cell>
          <table:table-cell office:value-type="string">
            <text:p>23-AFFIDAMENTO IN ECONOMIA - AFFIDAMENTO DIRETTO</text:p>
          </table:table-cell>
          <table:table-cell table:style-name="ce47" office:value-type="date" office:date-value="2015-09-01">
            <text:p>2015-09-01</text:p>
          </table:table-cell>
          <table:table-cell table:style-name="ce48" office:value-type="date" office:date-value="2015-12-31">
            <text:p>2015-12-31</text:p>
          </table:table-cell>
          <table:table-cell table:style-name="ce65" office:value-type="float" office:value="640">
            <text:p>640,00</text:p>
          </table:table-cell>
          <table:table-cell office:value-type="string">
            <text:p>0,00</text:p>
          </table:table-cell>
          <table:table-cell table:style-name="ce85" office:value-type="string">
            <text:p>92036080015</text:p>
          </table:table-cell>
          <table:table-cell table:style-name="Default" office:value-type="string">
            <text:p>ASD CENTRO FORMA E BENESSER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table:style-name="ce26" office:value-type="string">
            <text:p>Z2115D710F</text:p>
          </table:table-cell>
          <table:table-cell office:value-type="string">
            <text:p>380CENTRI DIURNI PER DISABILI DEL CONSORZIO: AFFIDAMENTO DI ATTIVITÀ STRUTTURATE DI ACQUATICITÀ, EQUITAZIONE, PSICOMOTORIE E LABORATORIALI - IMPEGNO SPESA PERIODO SETTEMBRE/DICEMBRE 2015</text:p>
          </table:table-cell>
          <table:table-cell office:value-type="string">
            <text:p>23-AFFIDAMENTO IN ECONOMIA - AFFIDAMENTO DIRETTO</text:p>
          </table:table-cell>
          <table:table-cell table:style-name="ce47" office:value-type="date" office:date-value="2015-09-01">
            <text:p>2015-09-01</text:p>
          </table:table-cell>
          <table:table-cell table:style-name="ce48" office:value-type="date" office:date-value="2015-12-31">
            <text:p>2015-12-31</text:p>
          </table:table-cell>
          <table:table-cell table:style-name="ce65" office:value-type="float" office:value="155.74">
            <text:p>155,74</text:p>
          </table:table-cell>
          <table:table-cell office:value-type="string">
            <text:p>0,00</text:p>
          </table:table-cell>
          <table:table-cell table:style-name="ce5" office:value-type="string">
            <text:p>07068220016</text:p>
          </table:table-cell>
          <table:table-cell table:style-name="ce31" office:value-type="string">
            <text:p>CENTRO GINNICO VICTORI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table:style-name="ce26" office:value-type="string">
            <text:p>Z8B15D7132</text:p>
          </table:table-cell>
          <table:table-cell office:value-type="string">
            <text:p>380CENTRI DIURNI PER DISABILI DEL CONSORZIO: AFFIDAMENTO DI ATTIVITÀ STRUTTURATE DI ACQUATICITÀ, EQUITAZIONE, PSICOMOTORIE E LABORATORIALI - IMPEGNO SPESA PERIODO SETTEMBRE/DICEMBRE 2015</text:p>
          </table:table-cell>
          <table:table-cell office:value-type="string">
            <text:p>23-AFFIDAMENTO IN ECONOMIA - AFFIDAMENTO DIRETTO</text:p>
          </table:table-cell>
          <table:table-cell table:style-name="ce47" office:value-type="date" office:date-value="2015-09-01">
            <text:p>2015-09-01</text:p>
          </table:table-cell>
          <table:table-cell table:style-name="ce48" office:value-type="date" office:date-value="2015-12-31">
            <text:p>2015-12-31</text:p>
          </table:table-cell>
          <table:table-cell table:style-name="ce65" office:value-type="float" office:value="181.84">
            <text:p>181,84</text:p>
          </table:table-cell>
          <table:table-cell office:value-type="string">
            <text:p>0,00</text:p>
          </table:table-cell>
          <table:table-cell table:style-name="ce85" office:value-type="string">
            <text:p>08229880011</text:p>
          </table:table-cell>
          <table:table-cell office:value-type="string">
            <text:p>FITLAND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table:style-name="ce26" office:value-type="string">
            <text:p>ZEA15D714F</text:p>
          </table:table-cell>
          <table:table-cell office:value-type="string">
            <text:p>380CENTRI DIURNI PER DISABILI DEL CONSORZIO: AFFIDAMENTO DI ATTIVITÀ STRUTTURATE DI ACQUATICITÀ, EQUITAZIONE, PSICOMOTORIE E LABORATORIALI - IMPEGNO SPESA PERIODO SETTEMBRE/DICEMBRE 2015</text:p>
          </table:table-cell>
          <table:table-cell office:value-type="string">
            <text:p>23-AFFIDAMENTO IN ECONOMIA - AFFIDAMENTO DIRETTO</text:p>
          </table:table-cell>
          <table:table-cell table:style-name="ce47" office:value-type="date" office:date-value="2015-09-01">
            <text:p>2015-09-01</text:p>
          </table:table-cell>
          <table:table-cell table:style-name="ce48" office:value-type="date" office:date-value="2015-12-31">
            <text:p>2015-12-31</text:p>
          </table:table-cell>
          <table:table-cell table:style-name="ce65" office:value-type="float" office:value="2075">
            <text:p>2075,00</text:p>
          </table:table-cell>
          <table:table-cell office:value-type="string">
            <text:p>0,00</text:p>
          </table:table-cell>
          <table:table-cell table:style-name="ce1" office:value-type="string">
            <text:p>92016020015</text:p>
          </table:table-cell>
          <table:table-cell office:value-type="string">
            <text:p>POL. UISP RIVER BORGAR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table:style-name="ce26" office:value-type="string">
            <text:p>ZA615D719C</text:p>
          </table:table-cell>
          <table:table-cell office:value-type="string">
            <text:p>380CENTRI DIURNI PER DISABILI DEL CONSORZIO: AFFIDAMENTO DI ATTIVITÀ STRUTTURATE DI ACQUATICITÀ, EQUITAZIONE, PSICOMOTORIE E LABORATORIALI - IMPEGNO SPESA PERIODO SETTEMBRE/DICEMBRE 2015</text:p>
          </table:table-cell>
          <table:table-cell office:value-type="string">
            <text:p>23-AFFIDAMENTO IN ECONOMIA - AFFIDAMENTO DIRETTO</text:p>
          </table:table-cell>
          <table:table-cell table:style-name="ce47" office:value-type="date" office:date-value="2015-09-01">
            <text:p>2015-09-01</text:p>
          </table:table-cell>
          <table:table-cell table:style-name="ce48" office:value-type="date" office:date-value="2015-12-31">
            <text:p>2015-12-31</text:p>
          </table:table-cell>
          <table:table-cell table:style-name="ce65" office:value-type="float" office:value="229.51">
            <text:p>229,51</text:p>
          </table:table-cell>
          <table:table-cell office:value-type="string">
            <text:p>0,00</text:p>
          </table:table-cell>
          <table:table-cell table:style-name="ce5" office:value-type="string">
            <text:p>07019840011</text:p>
          </table:table-cell>
          <table:table-cell office:value-type="string">
            <text:p>AZIENDA SPECIALE MULTI SERVIZI VENARI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table:style-name="ce26" office:value-type="string">
            <text:p>Z2315D738F</text:p>
          </table:table-cell>
          <table:table-cell office:value-type="string">
            <text:p>380CENTRI DIURNI PER DISABILI DEL CONSORZIO: AFFIDAMENTO DI ATTIVITÀ STRUTTURATE DI ACQUATICITÀ, EQUITAZIONE, PSICOMOTORIE E LABORATORIALI - IMPEGNO SPESA PERIODO SETTEMBRE/DICEMBRE 2015</text:p>
          </table:table-cell>
          <table:table-cell office:value-type="string">
            <text:p>23-AFFIDAMENTO IN ECONOMIA - AFFIDAMENTO DIRETTO</text:p>
          </table:table-cell>
          <table:table-cell table:style-name="ce47" office:value-type="date" office:date-value="2015-09-01">
            <text:p>2015-09-01</text:p>
          </table:table-cell>
          <table:table-cell table:style-name="ce48" office:value-type="date" office:date-value="2015-12-31">
            <text:p>2015-12-31</text:p>
          </table:table-cell>
          <table:table-cell table:style-name="ce65" office:value-type="float" office:value="131.15">
            <text:p>131,15</text:p>
          </table:table-cell>
          <table:table-cell office:value-type="string">
            <text:p>0,00</text:p>
          </table:table-cell>
          <table:table-cell table:style-name="ce5" office:value-type="string">
            <text:p>92029620017</text:p>
          </table:table-cell>
          <table:table-cell table:style-name="ce31" office:value-type="string">
            <text:p>SOLLIEVO ASSOCIAZIONE ONLUS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table:style-name="ce26" office:value-type="string">
            <text:p>Z3E15D72FE</text:p>
          </table:table-cell>
          <table:table-cell office:value-type="string">
            <text:p>380CENTRI DIURNI PER DISABILI DEL CONSORZIO: AFFIDAMENTO DI ATTIVITÀ STRUTTURATE DI ACQUATICITÀ, EQUITAZIONE, PSICOMOTORIE E LABORATORIALI - IMPEGNO SPESA PERIODO SETTEMBRE/DICEMBRE 2015</text:p>
          </table:table-cell>
          <table:table-cell office:value-type="string">
            <text:p>23-AFFIDAMENTO IN ECONOMIA - AFFIDAMENTO DIRETTO</text:p>
          </table:table-cell>
          <table:table-cell table:style-name="ce47" office:value-type="date" office:date-value="2015-09-01">
            <text:p>2015-09-01</text:p>
          </table:table-cell>
          <table:table-cell table:style-name="ce48" office:value-type="date" office:date-value="2015-12-31">
            <text:p>2015-12-31</text:p>
          </table:table-cell>
          <table:table-cell table:style-name="Default" office:value-type="float" office:value="490">
            <text:p>490</text:p>
          </table:table-cell>
          <table:table-cell office:value-type="string">
            <text:p>0,00</text:p>
          </table:table-cell>
          <table:table-cell table:style-name="ce5" office:value-type="string">
            <text:p>07584510015</text:p>
          </table:table-cell>
          <table:table-cell table:style-name="ce31" office:value-type="string">
            <text:p>P.U.N.T.O. DIAPASON ASSOCIAZIONE ONLUS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table:style-name="ce26" office:value-type="string">
            <text:p>ZF515D734B</text:p>
          </table:table-cell>
          <table:table-cell office:value-type="string">
            <text:p>380CENTRI DIURNI PER DISABILI DEL CONSORZIO: AFFIDAMENTO DI ATTIVITÀ STRUTTURATE DI ACQUATICITÀ, EQUITAZIONE, PSICOMOTORIE E LABORATORIALI - IMPEGNO SPESA PERIODO SETTEMBRE/DICEMBRE 2015</text:p>
          </table:table-cell>
          <table:table-cell office:value-type="string">
            <text:p>23-AFFIDAMENTO IN ECONOMIA - AFFIDAMENTO DIRETTO</text:p>
          </table:table-cell>
          <table:table-cell table:style-name="ce47" office:value-type="date" office:date-value="2015-09-01">
            <text:p>2015-09-01</text:p>
          </table:table-cell>
          <table:table-cell table:style-name="ce48" office:value-type="date" office:date-value="2015-12-31">
            <text:p>2015-12-31</text:p>
          </table:table-cell>
          <table:table-cell table:style-name="ce65" office:value-type="float" office:value="143.44">
            <text:p>143,44</text:p>
          </table:table-cell>
          <table:table-cell office:value-type="string">
            <text:p>0,00</text:p>
          </table:table-cell>
          <table:table-cell table:style-name="ce85" office:value-type="string">
            <text:p>92046320013</text:p>
          </table:table-cell>
          <table:table-cell office:value-type="string">
            <text:p>OASI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table:style-name="ce26" office:value-type="string">
            <text:p>ZC615D735F</text:p>
          </table:table-cell>
          <table:table-cell office:value-type="string">
            <text:p>380CENTRI DIURNI PER DISABILI DEL CONSORZIO: AFFIDAMENTO DI ATTIVITÀ STRUTTURATE DI ACQUATICITÀ, EQUITAZIONE, PSICOMOTORIE E LABORATORIALI - IMPEGNO SPESA PERIODO SETTEMBRE/DICEMBRE 2015</text:p>
          </table:table-cell>
          <table:table-cell office:value-type="string">
            <text:p>23-AFFIDAMENTO IN ECONOMIA - AFFIDAMENTO DIRETTO</text:p>
          </table:table-cell>
          <table:table-cell table:style-name="ce47" office:value-type="date" office:date-value="2015-09-01">
            <text:p>2015-09-01</text:p>
          </table:table-cell>
          <table:table-cell table:style-name="ce48" office:value-type="date" office:date-value="2015-12-31">
            <text:p>2015-12-31</text:p>
          </table:table-cell>
          <table:table-cell table:style-name="ce65" office:value-type="float" office:value="98.36">
            <text:p>98,36</text:p>
          </table:table-cell>
          <table:table-cell office:value-type="string">
            <text:p>0,00</text:p>
          </table:table-cell>
          <table:table-cell table:style-name="ce5" office:value-type="string">
            <text:p>97702110012</text:p>
          </table:table-cell>
          <table:table-cell table:style-name="ce31" office:value-type="string">
            <text:p>ARCHIMENTE ASSOCIAZIONE CULTURAL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table:style-name="ce26" office:value-type="string">
            <text:p>ZA215D7379</text:p>
          </table:table-cell>
          <table:table-cell office:value-type="string">
            <text:p>380CENTRI DIURNI PER DISABILI DEL CONSORZIO: AFFIDAMENTO DI ATTIVITÀ STRUTTURATE DI ACQUATICITÀ, EQUITAZIONE, PSICOMOTORIE E LABORATORIALI - IMPEGNO SPESA PERIODO SETTEMBRE/DICEMBRE 2015</text:p>
          </table:table-cell>
          <table:table-cell office:value-type="string">
            <text:p>23-AFFIDAMENTO IN ECONOMIA - AFFIDAMENTO DIRETTO</text:p>
          </table:table-cell>
          <table:table-cell table:style-name="ce47" office:value-type="date" office:date-value="2015-09-01">
            <text:p>2015-09-01</text:p>
          </table:table-cell>
          <table:table-cell table:style-name="ce48" office:value-type="date" office:date-value="2015-12-31">
            <text:p>2015-12-31</text:p>
          </table:table-cell>
          <table:table-cell table:style-name="ce65" office:value-type="float" office:value="44.75">
            <text:p>44,75</text:p>
          </table:table-cell>
          <table:table-cell office:value-type="string">
            <text:p>0,00</text:p>
          </table:table-cell>
          <table:table-cell table:style-name="ce85" office:value-type="string">
            <text:p>97535980151</text:p>
          </table:table-cell>
          <table:table-cell office:value-type="string">
            <text:p>FONDAZIONE UNITI PER CRESCER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A70F53C4E</text:p>
          </table:table-cell>
          <table:table-cell office:value-type="string">
            <text:p>388SERVIZIO DI REALIZZAZIONE <text:s/>LABORATORI DI MANUALITA' <text:s/>A FAVORE DEGLI UTENTI DEI CENTRI DIURNI INTEGRATI - PERIODO 1/6/2014 31/5/2016 - AFFIDAMENTO IN COTTIMO FIDUCIARIO. <text:s/>- INTEGRAZIONE IMPEGNO DI SPESA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4-06-01">
            <text:p>2014-06-01</text:p>
          </table:table-cell>
          <table:table-cell table:style-name="ce45" office:value-type="date" office:date-value="2016-05-31">
            <text:p>2016-05-31</text:p>
          </table:table-cell>
          <table:table-cell table:style-name="ce65" office:value-type="float" office:value="6862.3">
            <text:p>6862,30</text:p>
          </table:table-cell>
          <table:table-cell office:value-type="string">
            <text:p>0,00</text:p>
          </table:table-cell>
          <table:table-cell table:style-name="ce5" office:value-type="string">
            <text:p>04435240017</text:p>
          </table:table-cell>
          <table:table-cell office:value-type="string">
            <text:p>DALLA STESSA PARTE COOP SOCIAL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0015F0DC4</text:p>
          </table:table-cell>
          <table:table-cell table:style-name="Default" office:value-type="string">
            <text:p>391MANUTENZIONE PRESIDI E IMPIANTI ANTINCENDIO INSTALLATI NEGLI EDIFICI DI COMPETENZA DEL CONSORZIO – AFFIDAMENTO IN ECONOMIA.</text:p>
          </table:table-cell>
          <table:table-cell office:value-type="string">
            <text:p>23-AFFIDAMENTO IN ECONOMIA - AFFIDAMENTO DIRETTO</text:p>
          </table:table-cell>
          <table:table-cell table:style-name="ce47" office:value-type="date" office:date-value="2015-09-07">
            <text:p>2015-09-07</text:p>
          </table:table-cell>
          <table:table-cell table:style-name="ce45"/>
          <table:table-cell table:style-name="ce65" office:value-type="float" office:value="6804">
            <text:p>6804,00</text:p>
          </table:table-cell>
          <table:table-cell office:value-type="string">
            <text:p>0,00</text:p>
          </table:table-cell>
          <table:table-cell table:style-name="ce79" office:value-type="string">
            <text:p>10402420011</text:p>
          </table:table-cell>
          <table:table-cell office:value-type="string">
            <text:p>CRA GROUP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911622BBB</text:p>
          </table:table-cell>
          <table:table-cell office:value-type="string">
            <text:p>403INSERIMENTO DI UN MINORE E DELLA MADRE IN COMUNITA’ - <text:s/>PERIODO <text:s/>28/08/2015-31/12/2015 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8-28">
            <text:p>2015-08-28</text:p>
          </table:table-cell>
          <table:table-cell table:style-name="ce15" office:value-type="string">
            <text:p>2015-12-31</text:p>
          </table:table-cell>
          <table:table-cell office:value-type="string">
            <text:p>18900,00</text:p>
          </table:table-cell>
          <table:table-cell office:value-type="string">
            <text:p>4950</text:p>
          </table:table-cell>
          <table:table-cell table:style-name="ce85" office:value-type="string">
            <text:p>05881800014</text:p>
          </table:table-cell>
          <table:table-cell office:value-type="string">
            <text:p>COOP. IL RICIN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071627554</text:p>
          </table:table-cell>
          <table:table-cell office:value-type="string">
            <text:p>406 INSERIMENTO SEMIRESIDENZIALE DI MINORE IN COMUNITA’ - <text:s/>PERIODO <text:s/>05/10/2015-31/12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10-05">
            <text:p>2015-10-05</text:p>
          </table:table-cell>
          <table:table-cell table:style-name="ce15" office:value-type="string">
            <text:p>2015-12-31</text:p>
          </table:table-cell>
          <table:table-cell office:value-type="string">
            <text:p>3042,00</text:p>
          </table:table-cell>
          <table:table-cell office:value-type="string">
            <text:p>0,00</text:p>
          </table:table-cell>
          <table:table-cell office:value-type="string">
            <text:p>07628390010</text:p>
          </table:table-cell>
          <table:table-cell office:value-type="string">
            <text:p>COOP. CRISALID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9E1630BD7</text:p>
          </table:table-cell>
          <table:table-cell office:value-type="string">
            <text:p>408INSERIMENTO SEMIRESIDENZIALE DI MINORE DISABILE IN <text:s/>COMUNITA’ - <text:s/>PERIODO <text:s/>05/10/2015-31/12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10-05">
            <text:p>2015-10-05</text:p>
          </table:table-cell>
          <table:table-cell table:style-name="ce15" office:value-type="string">
            <text:p>2015-12-31</text:p>
          </table:table-cell>
          <table:table-cell office:value-type="string">
            <text:p>1392,00</text:p>
          </table:table-cell>
          <table:table-cell office:value-type="string">
            <text:p>0,00</text:p>
          </table:table-cell>
          <table:table-cell office:value-type="string">
            <text:p>07628390010</text:p>
          </table:table-cell>
          <table:table-cell office:value-type="string">
            <text:p>COOP. CRISALID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table:style-name="ce27" office:value-type="float" office:value="6358624684">
            <text:p>6358624684</text:p>
          </table:table-cell>
          <table:table-cell office:value-type="string">
            <text:p>409SERVIZIO DI TRASPORTO CON ACCOMPAGNAMENTO DI <text:s/>SOGGETTI PORTATORI DI HC <text:s/>AI CENTRI DIURNI E ALLE SCUOLE <text:s text:c="2"/></text:p>
          </table:table-cell>
          <table:table-cell table:style-name="ce1" office:value-type="string">
            <text:p>01-PROCEDURA APERTA</text:p>
          </table:table-cell>
          <table:table-cell table:style-name="ce45" office:value-type="date" office:date-value="2015-10-01">
            <text:p>2015-10-01</text:p>
          </table:table-cell>
          <table:table-cell table:style-name="ce15" office:value-type="string">
            <text:p>2016-12-31</text:p>
          </table:table-cell>
          <table:table-cell office:value-type="string">
            <text:p>226854,90</text:p>
          </table:table-cell>
          <table:table-cell office:value-type="string">
            <text:p>0,00</text:p>
          </table:table-cell>
          <table:table-cell table:style-name="ce5" office:value-type="string">
            <text:p>03733040756</text:p>
          </table:table-cell>
          <table:table-cell office:value-type="string">
            <text:p>DITTA TUNDO S.R.L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62164E7DD</text:p>
          </table:table-cell>
          <table:table-cell office:value-type="string">
            <text:p>427SERVIZIO <text:s text:c="2"/>MANUTENZIONE <text:s/>GRUPPO ELETTROGENO PRESSO IL PRESIDIO “CASA DEI PINI” DI SAN MAURIZIO. 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10-01">
            <text:p>2015-10-01</text:p>
          </table:table-cell>
          <table:table-cell table:style-name="ce15" office:value-type="string">
            <text:p>2018-09-30</text:p>
          </table:table-cell>
          <table:table-cell office:value-type="string">
            <text:p>1764,00</text:p>
          </table:table-cell>
          <table:table-cell office:value-type="string">
            <text:p>0,00</text:p>
          </table:table-cell>
          <table:table-cell table:style-name="ce1" office:value-type="string">
            <text:p>04915490017</text:p>
          </table:table-cell>
          <table:table-cell office:value-type="string">
            <text:p>G.B. GOFFI DI G.B. GOFFI &amp; C. S.A.S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6213835AD9</text:p>
          </table:table-cell>
          <table:table-cell office:value-type="string">
            <text:p>430AFFIDAMENTO DI SERVIZI PER LA REALIZZAZIONE DI INTERVENTI SOCIO-EDUCATIVI TERRITORIALI PER PERSONE CON HC 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4-01">
            <text:p>2015-04-01</text:p>
          </table:table-cell>
          <table:table-cell table:style-name="ce15" office:value-type="string">
            <text:p>2016-12-31</text:p>
          </table:table-cell>
          <table:table-cell office:value-type="string">
            <text:p>51773,04</text:p>
          </table:table-cell>
          <table:table-cell office:value-type="string">
            <text:p>0,00</text:p>
          </table:table-cell>
          <table:table-cell table:style-name="ce1" office:value-type="string">
            <text:p>03747970014</text:p>
          </table:table-cell>
          <table:table-cell office:value-type="string">
            <text:p>COOPERATIVA ANIMAZIONE VALDOCCO S.C.S. O.N.L.U.S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6213856C2D</text:p>
          </table:table-cell>
          <table:table-cell office:value-type="string">
            <text:p>430AFFIDAMENTO DI SERVIZI PER LA REALIZZAZIONE DI INTERVENTI SOCIO-EDUCATIVI TERRITORIALI PER PERSONE CON HC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4-01">
            <text:p>2015-04-01</text:p>
          </table:table-cell>
          <table:table-cell table:style-name="ce15" office:value-type="string">
            <text:p>2016-12-31</text:p>
          </table:table-cell>
          <table:table-cell office:value-type="string">
            <text:p>33640,50</text:p>
          </table:table-cell>
          <table:table-cell office:value-type="string">
            <text:p>0,00</text:p>
          </table:table-cell>
          <table:table-cell table:style-name="ce1" office:value-type="string">
            <text:p>08120540011</text:p>
          </table:table-cell>
          <table:table-cell office:value-type="string">
            <text:p>ISTITUTO DEI SORDI DI TORIN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6087178232</text:p>
          </table:table-cell>
          <table:table-cell office:value-type="string">
            <text:p>430AFFIDAMENTO DI SERVIZI PER LA REALIZZAZIONE DI INTERVENTI SOCIO-EDUCATIVI TERRITORIALI PER PERSONE CON HC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4-01">
            <text:p>2015-04-01</text:p>
          </table:table-cell>
          <table:table-cell table:style-name="ce15" office:value-type="string">
            <text:p>2016-12-31</text:p>
          </table:table-cell>
          <table:table-cell office:value-type="string">
            <text:p>58693,96</text:p>
          </table:table-cell>
          <table:table-cell office:value-type="string">
            <text:p>0,00</text:p>
          </table:table-cell>
          <table:table-cell table:style-name="ce1" office:value-type="string">
            <text:p>03056830015</text:p>
          </table:table-cell>
          <table:table-cell office:value-type="string">
            <text:p>PRO.GE.S.T. COOP SOCIALE – STRADA NUOVA COOP SOCIALE – ANDIRIVIENI COOP SOCIAL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07127122E</text:p>
          </table:table-cell>
          <table:table-cell office:value-type="string">
            <text:p>436FORNITURA APPLICATIVO PER LA GESTIONE DELLA CONSERVAZIONE A DEL REGISTRO GIORNALIERO DI PROTOCOLLO 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10-06">
            <text:p>2015-10-06</text:p>
          </table:table-cell>
          <table:table-cell table:style-name="ce15"/>
          <table:table-cell office:value-type="string">
            <text:p>750,00</text:p>
          </table:table-cell>
          <table:table-cell office:value-type="string">
            <text:p>0,00</text:p>
          </table:table-cell>
          <table:table-cell table:style-name="ce1" office:value-type="string">
            <text:p>02066400405</text:p>
          </table:table-cell>
          <table:table-cell office:value-type="string">
            <text:p>MAGGIOLI SP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78145AA3A</text:p>
          </table:table-cell>
          <table:table-cell office:value-type="string">
            <text:p>443SERVIZIO MENSA PER I CENTRI DIURNI PER DISABILI DI BORGARO, CIRIÈ E MATHI: FORNITURA BUONI PASTO PERIODO <text:s/>MAGGIO <text:s/>- SETTEMBRE <text:s text:c="2"/>2015 – CIG Z78145AA3A – INTEGRAZIONE IMPEGNO DI SPESA.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5-01">
            <text:p>2015-05-01</text:p>
          </table:table-cell>
          <table:table-cell table:style-name="ce15" office:value-type="string">
            <text:p>2015-09-30</text:p>
          </table:table-cell>
          <table:table-cell table:number-columns-repeated="2" office:value-type="string">
            <text:p>3922,54</text:p>
          </table:table-cell>
          <table:table-cell table:style-name="ce5" office:value-type="string">
            <text:p>03105300101</text:p>
          </table:table-cell>
          <table:table-cell office:value-type="string">
            <text:p>QUI GROUP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C3166439A</text:p>
          </table:table-cell>
          <table:table-cell office:value-type="string">
            <text:p>446PROSECUZIONE INSERIMENTO DI N. 4 NUCLEI FAMIGLIARI IN COMUNITA’ - <text:s/>PERIODO 17/9/2015-31/12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09-17">
            <text:p>2015-09-17</text:p>
          </table:table-cell>
          <table:table-cell table:style-name="ce15" office:value-type="string">
            <text:p>2015-12-31</text:p>
          </table:table-cell>
          <table:table-cell office:value-type="string">
            <text:p>1565,73</text:p>
          </table:table-cell>
          <table:table-cell office:value-type="string">
            <text:p>0,00</text:p>
          </table:table-cell>
          <table:table-cell table:style-name="ce85" office:value-type="string">
            <text:p>07720900013</text:p>
          </table:table-cell>
          <table:table-cell office:value-type="string">
            <text:p>Y.W.C.A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4F16644B1</text:p>
          </table:table-cell>
          <table:table-cell office:value-type="string">
            <text:p>446PROSECUZIONE INSERIMENTO DI N. 4 NUCLEI FAMIGLIARI IN COMUNITA’ - <text:s/>PERIODO 17/9/2015-31/12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10-01">
            <text:p>2015-10-01</text:p>
          </table:table-cell>
          <table:table-cell table:style-name="ce15" office:value-type="string">
            <text:p>2015-12-31</text:p>
          </table:table-cell>
          <table:table-cell office:value-type="string">
            <text:p>19355,96</text:p>
          </table:table-cell>
          <table:table-cell office:value-type="string">
            <text:p>0,00</text:p>
          </table:table-cell>
          <table:table-cell table:style-name="ce85" office:value-type="string">
            <text:p>01097260010</text:p>
          </table:table-cell>
          <table:table-cell office:value-type="string">
            <text:p>CASA GEN PIA SOCIETA' TORINESE SAN GIUSEPP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DC166A390</text:p>
          </table:table-cell>
          <table:table-cell office:value-type="string">
            <text:p>446PROSECUZIONE INSERIMENTO DI N. 4 NUCLEI FAMIGLIARI IN COMUNITA’ - <text:s/>PERIODO 17/9/2015-31/12/2015</text:p>
          </table:table-cell>
          <table:table-cell office:value-type="string">
            <text:p>23-AFFIDAMENTO IN ECONOMIA - AFFIDAMENTO DIRETTO</text:p>
          </table:table-cell>
          <table:table-cell table:style-name="ce45" office:value-type="date" office:date-value="2015-10-01">
            <text:p>2015-10-01</text:p>
          </table:table-cell>
          <table:table-cell table:style-name="ce15" office:value-type="string">
            <text:p>2015-12-31</text:p>
          </table:table-cell>
          <table:table-cell office:value-type="string">
            <text:p>15081,97</text:p>
          </table:table-cell>
          <table:table-cell office:value-type="string">
            <text:p>0,00</text:p>
          </table:table-cell>
          <table:table-cell table:style-name="ce85" office:value-type="string">
            <text:p>07921650011</text:p>
          </table:table-cell>
          <table:table-cell office:value-type="string">
            <text:p>OPERA PIA VIRETTI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65166A3D8</text:p>
          </table:table-cell>
          <table:table-cell office:value-type="string">
            <text:p>446PROSECUZIONE INSERIMENTO DI N. 4 NUCLEI FAMIGLIARI IN COMUNITA’ - <text:s/>PERIODO 17/9/2015-31/12/2015</text:p>
          </table:table-cell>
          <table:table-cell office:value-type="string">
            <text:p>23-AFFIDAMENTO IN ECONOMIA - AFFIDAMENTO DIRETTO</text:p>
          </table:table-cell>
          <table:table-cell table:style-name="ce48" office:value-type="date" office:date-value="2015-10-01">
            <text:p>2015-10-01</text:p>
          </table:table-cell>
          <table:table-cell table:style-name="ce15" office:value-type="string">
            <text:p>2015-12-31</text:p>
          </table:table-cell>
          <table:table-cell office:value-type="string">
            <text:p>16590,16</text:p>
          </table:table-cell>
          <table:table-cell office:value-type="string">
            <text:p>0,00</text:p>
          </table:table-cell>
          <table:table-cell table:style-name="ce85" office:value-type="string">
            <text:p>07939470014</text:p>
          </table:table-cell>
          <table:table-cell office:value-type="string">
            <text:p>DONNE E FUTURO ONLUS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D116B144</text:p>
          </table:table-cell>
          <table:table-cell office:value-type="string">
            <text:p>447PROSECUZIONE INSERIMENTO DI N. 3 DISABILI (DI CUI N. 2 MINORI) IN CENTRI DIURNI – PERIODO 1/10/2015-31/12/2015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10-01</text:p>
          </table:table-cell>
          <table:table-cell table:style-name="ce15" office:value-type="string">
            <text:p>2015-12-31</text:p>
          </table:table-cell>
          <table:table-cell office:value-type="string">
            <text:p>511,47</text:p>
          </table:table-cell>
          <table:table-cell office:value-type="string">
            <text:p>0,00</text:p>
          </table:table-cell>
          <table:table-cell table:style-name="ce53" office:value-type="string">
            <text:p>92513180015</text:p>
          </table:table-cell>
          <table:table-cell office:value-type="string">
            <text:p>ASSOCIAZIONE UNA CASA PER GLI AMICI DI FRANCESCO ONLUS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73166B16C</text:p>
          </table:table-cell>
          <table:table-cell office:value-type="string">
            <text:p>447PROSECUZIONE INSERIMENTO DI N. 3 DISABILI (DI CUI N. 2 MINORI) IN CENTRI DIURNI – PERIODO 1/10/2015-31/12/2015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10-01</text:p>
          </table:table-cell>
          <table:table-cell table:style-name="ce15" office:value-type="string">
            <text:p>2015-12-31</text:p>
          </table:table-cell>
          <table:table-cell office:value-type="string">
            <text:p>1505,40</text:p>
          </table:table-cell>
          <table:table-cell office:value-type="string">
            <text:p>0,00</text:p>
          </table:table-cell>
          <table:table-cell table:style-name="ce53" office:value-type="string">
            <text:p>07628390010</text:p>
          </table:table-cell>
          <table:table-cell office:value-type="string">
            <text:p>CRISALIDE S.C.S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E8166B195</text:p>
          </table:table-cell>
          <table:table-cell office:value-type="string">
            <text:p>447PROSECUZIONE INSERIMENTO DI N. 3 DISABILI (DI CUI N. 2 MINORI) IN CENTRI DIURNI – PERIODO 1/10/2015-31/12/2015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10-01</text:p>
          </table:table-cell>
          <table:table-cell table:style-name="ce15" office:value-type="string">
            <text:p>2015-12-31</text:p>
          </table:table-cell>
          <table:table-cell office:value-type="string">
            <text:p>975,00</text:p>
          </table:table-cell>
          <table:table-cell office:value-type="string">
            <text:p>0,00</text:p>
          </table:table-cell>
          <table:table-cell table:style-name="ce53" office:value-type="string">
            <text:p>03982610010</text:p>
          </table:table-cell>
          <table:table-cell office:value-type="string">
            <text:p>LA TENDA COMUNITA' ALLOGGI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E6166B206</text:p>
          </table:table-cell>
          <table:table-cell office:value-type="string">
            <text:p>448PROSECUZIONE INSERIMENTO DI N. 10 MINORI (DI CUI 4 DISABILI) IN COMUNITA’ – PERIODO 1/10/2015-31/12/2015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10-01</text:p>
          </table:table-cell>
          <table:table-cell table:style-name="ce15" office:value-type="string">
            <text:p>2015-12-31</text:p>
          </table:table-cell>
          <table:table-cell office:value-type="string">
            <text:p>8555,86</text:p>
          </table:table-cell>
          <table:table-cell office:value-type="string">
            <text:p>0,00</text:p>
          </table:table-cell>
          <table:table-cell office:value-type="string">
            <text:p>02370510014</text:p>
          </table:table-cell>
          <table:table-cell office:value-type="string">
            <text:p>ASSOCIAZIONE CASA NOSTR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38166B230</text:p>
          </table:table-cell>
          <table:table-cell office:value-type="string">
            <text:p>448PROSECUZIONE INSERIMENTO DI N. 10 MINORI (DI CUI 4 DISABILI) IN COMUNITA’ – PERIODO 1/10/2015-31/12/2015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10-01</text:p>
          </table:table-cell>
          <table:table-cell table:style-name="ce15" office:value-type="string">
            <text:p>2015-12-31</text:p>
          </table:table-cell>
          <table:table-cell office:value-type="string">
            <text:p>19106,56</text:p>
          </table:table-cell>
          <table:table-cell office:value-type="string">
            <text:p>0,00</text:p>
          </table:table-cell>
          <table:table-cell table:style-name="ce53" office:value-type="string">
            <text:p>03982610010</text:p>
          </table:table-cell>
          <table:table-cell office:value-type="string">
            <text:p>LA TENDA COMUNITA' ALLOGGI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BA166B2E9</text:p>
          </table:table-cell>
          <table:table-cell office:value-type="string">
            <text:p>448PROSECUZIONE INSERIMENTO DI N. 10 MINORI (DI CUI 4 DISABILI) IN COMUNITA’ – PERIODO 1/10/2015-31/12/2015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10-01</text:p>
          </table:table-cell>
          <table:table-cell table:style-name="ce15" office:value-type="string">
            <text:p>2015-12-31</text:p>
          </table:table-cell>
          <table:table-cell office:value-type="string">
            <text:p>5382,00</text:p>
          </table:table-cell>
          <table:table-cell office:value-type="string">
            <text:p>0,00</text:p>
          </table:table-cell>
          <table:table-cell table:style-name="ce85" office:value-type="string">
            <text:p>05569090011</text:p>
          </table:table-cell>
          <table:table-cell office:value-type="string">
            <text:p>COOP MIRAFIORI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30166B4EF</text:p>
          </table:table-cell>
          <table:table-cell office:value-type="string">
            <text:p>448PROSECUZIONE INSERIMENTO DI N. 10 MINORI (DI CUI 4 DISABILI) IN COMUNITA’ – PERIODO 1/10/2015-31/12/2015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10-01</text:p>
          </table:table-cell>
          <table:table-cell table:style-name="ce15" office:value-type="string">
            <text:p>2015-12-31</text:p>
          </table:table-cell>
          <table:table-cell office:value-type="string">
            <text:p>11034,48</text:p>
          </table:table-cell>
          <table:table-cell office:value-type="string">
            <text:p>0,00</text:p>
          </table:table-cell>
          <table:table-cell table:style-name="ce85" office:value-type="string">
            <text:p>03747970014</text:p>
          </table:table-cell>
          <table:table-cell office:value-type="string">
            <text:p>COOP. VALDOCC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4A166B514</text:p>
          </table:table-cell>
          <table:table-cell office:value-type="string">
            <text:p>448PROSECUZIONE INSERIMENTO DI N. 10 MINORI (DI CUI 4 DISABILI) IN COMUNITA’ – PERIODO 1/10/2015-31/12/2015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10-01</text:p>
          </table:table-cell>
          <table:table-cell table:style-name="ce15" office:value-type="string">
            <text:p>2015-12-31</text:p>
          </table:table-cell>
          <table:table-cell office:value-type="string">
            <text:p>6020,48</text:p>
          </table:table-cell>
          <table:table-cell office:value-type="string">
            <text:p>0,00</text:p>
          </table:table-cell>
          <table:table-cell table:style-name="ce85" office:value-type="string">
            <text:p>05396780016</text:p>
          </table:table-cell>
          <table:table-cell office:value-type="string">
            <text:p>COOP. PARADIGM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BA166B2E9</text:p>
          </table:table-cell>
          <table:table-cell office:value-type="string">
            <text:p>448PROSECUZIONE INSERIMENTO DI N. 10 MINORI (DI CUI 4 DISABILI) IN COMUNITA’ – PERIODO 1/10/2015-31/12/2015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10-01</text:p>
          </table:table-cell>
          <table:table-cell table:style-name="ce15" office:value-type="string">
            <text:p>2015-12-31</text:p>
          </table:table-cell>
          <table:table-cell office:value-type="string">
            <text:p>5382,00</text:p>
          </table:table-cell>
          <table:table-cell office:value-type="string">
            <text:p>0,00</text:p>
          </table:table-cell>
          <table:table-cell table:style-name="ce85" office:value-type="string">
            <text:p>05569090011</text:p>
          </table:table-cell>
          <table:table-cell office:value-type="string">
            <text:p>COOP MIRAFIORI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35166B54D</text:p>
          </table:table-cell>
          <table:table-cell office:value-type="string">
            <text:p>448PROSECUZIONE INSERIMENTO DI N. 10 MINORI (DI CUI 4 DISABILI) IN COMUNITA’ – PERIODO 1/10/2015-31/12/2015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10-01</text:p>
          </table:table-cell>
          <table:table-cell table:style-name="ce15" office:value-type="string">
            <text:p>2015-12-31</text:p>
          </table:table-cell>
          <table:table-cell office:value-type="string">
            <text:p>10178,00</text:p>
          </table:table-cell>
          <table:table-cell office:value-type="string">
            <text:p>0,00</text:p>
          </table:table-cell>
          <table:table-cell table:style-name="ce53" office:value-type="string">
            <text:p>07628390010</text:p>
          </table:table-cell>
          <table:table-cell office:value-type="string">
            <text:p>CRISALIDE S.C.S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04890096FC</text:p>
          </table:table-cell>
          <table:table-cell office:value-type="string">
            <text:p>455SERVIZIO DI GESTIONE CALORE DELLA STRUTTURA RESIDENZIALE PER ANZIANI “CASA DEI PINI” DI SAN MAURIZIO CANAVESE -PERIODO 01/08/2010 – 31/07/2020 – INTEGRAZIONE PER ADEGUAMENTO PROTOCOLLO REGIONE PIEMONTE IN MATERIA DI LEGIONELLA – CIG 04890096FC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10-20</text:p>
          </table:table-cell>
          <table:table-cell table:style-name="ce15"/>
          <table:table-cell office:value-type="string">
            <text:p>1542,80</text:p>
          </table:table-cell>
          <table:table-cell office:value-type="string">
            <text:p>0,00</text:p>
          </table:table-cell>
          <table:table-cell table:style-name="ce79" office:value-type="string">
            <text:p>07149930583</text:p>
          </table:table-cell>
          <table:table-cell office:value-type="string">
            <text:p>COFELY ITALI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9D169D3FB</text:p>
          </table:table-cell>
          <table:table-cell office:value-type="string">
            <text:p>460CENTRO DIURNO PER DISABILI DI BORGARO:AFFIDAMENTO ATTIVITA' CORSUALI <text:s/>E DIDATTICHE <text:s/>A FAVORE DEGLI UTENTI IN CARICOIMPEGNO SPESA PERIODO <text:s/>OTTOBRE - DICEMBRE 2015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10-01</text:p>
          </table:table-cell>
          <table:table-cell table:style-name="ce15" office:value-type="string">
            <text:p>2015-12-31</text:p>
          </table:table-cell>
          <table:table-cell office:value-type="string">
            <text:p>170,00</text:p>
          </table:table-cell>
          <table:table-cell office:value-type="string">
            <text:p>0,00</text:p>
          </table:table-cell>
          <table:table-cell office:value-type="string">
            <text:p>92015790014</text:p>
          </table:table-cell>
          <table:table-cell office:value-type="string">
            <text:p>UNIVERSITA' DELLA TERZA ETA'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09169D44A</text:p>
          </table:table-cell>
          <table:table-cell office:value-type="string">
            <text:p>460CENTRO DIURNO PER DISABILI DI BORGARO:AFFIDAMENTO ATTIVITA' CORSUALI <text:s/>E DIDATTICHE <text:s/>A FAVORE DEGLI UTENTI IN CARICOIMPEGNO SPESA PERIODO <text:s/>OTTOBRE - DICEMBRE 2015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10-01</text:p>
          </table:table-cell>
          <table:table-cell table:style-name="ce15" office:value-type="string">
            <text:p>2015-12-31</text:p>
          </table:table-cell>
          <table:table-cell office:value-type="string">
            <text:p>100,00</text:p>
          </table:table-cell>
          <table:table-cell office:value-type="string">
            <text:p>0,00</text:p>
          </table:table-cell>
          <table:table-cell office:value-type="string">
            <text:p>10322920017</text:p>
          </table:table-cell>
          <table:table-cell office:value-type="string">
            <text:p>CASCINA DEI TIGLI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B616C1364</text:p>
          </table:table-cell>
          <table:table-cell office:value-type="string">
            <text:p>461SERVIZI DI TELEFONIA FISSA CONNETTIVITA’ E MANUTENZIONE CON REALIZZAZIONE CONNETTIVITA’ IN FIBRA – AFFIDAMENTO CON PROCEDURA IN ECONOMIA. - <text:s/>C.I.G. ZB616C1364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10-27</text:p>
          </table:table-cell>
          <table:table-cell table:style-name="ce15"/>
          <table:table-cell office:value-type="string">
            <text:p>33000,00</text:p>
          </table:table-cell>
          <table:table-cell office:value-type="string">
            <text:p>0,00</text:p>
          </table:table-cell>
          <table:table-cell table:style-name="ce5" office:value-type="string">
            <text:p>00488410010</text:p>
          </table:table-cell>
          <table:table-cell office:value-type="string">
            <text:p>TELECOM ITALI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9116DCA79</text:p>
          </table:table-cell>
          <table:table-cell office:value-type="string">
            <text:p>470SVILUPPO NUOVA VESTE GRAFICA E AGGIORNAMENTO SITO WEB ISTITUZIONALE - TRAMITE ME.PA. – DETERMINAZIONE A CONTRATTARE (ART. 192 T.U.E.L. 18/8/2000 N. 267) – AFFIDAMENTO - NOMINA RESPONSABILE DEL PROCEDIMENTO. C.I.G. Z9116DCA79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11-02</text:p>
          </table:table-cell>
          <table:table-cell table:style-name="ce15"/>
          <table:table-cell office:value-type="string">
            <text:p>2500,00</text:p>
          </table:table-cell>
          <table:table-cell office:value-type="string">
            <text:p>0,00</text:p>
          </table:table-cell>
          <table:table-cell table:style-name="ce1" office:value-type="string">
            <text:p>05584990013</text:p>
          </table:table-cell>
          <table:table-cell office:value-type="string">
            <text:p>BIDUE SYSTEM S.R.L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8216F002E</text:p>
          </table:table-cell>
          <table:table-cell office:value-type="string">
            <text:p>476SERVIZIO DI MANUTENZIONE APPARECCHIATURE CUCINA ED ATTREZZATURE ELETTRICHE PRESENTI PRESSO LE STRUTTURE RESIDENZIALI PER ANZIANI “CASA DEI PINI” DI SAN MAURIZIO E “IL GIRASOLE” DI CIRIE’ – AFFIDAMENTO CON PROCEDURA IN ECONOMIA – ANNO 2016. – CIG: Z8216F002E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12-31</text:p>
          </table:table-cell>
          <table:table-cell office:value-type="string">
            <text:p>4098,36</text:p>
          </table:table-cell>
          <table:table-cell office:value-type="string">
            <text:p>0,00</text:p>
          </table:table-cell>
          <table:table-cell table:style-name="ce1" office:value-type="string">
            <text:p>06544550012</text:p>
          </table:table-cell>
          <table:table-cell office:value-type="string">
            <text:p>BORUS SRL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1716EBC1F</text:p>
          </table:table-cell>
          <table:table-cell office:value-type="string">
            <text:p>477RINNOVO CASELLA POSTA ELETTRONICA CERTIFICATA LEGALMAIL – AFFIDAMENTO CON PROCEDURA IN ECONOMIA . ANNO 2016. CIG: Z1716EBC1F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12-31</text:p>
          </table:table-cell>
          <table:table-cell office:value-type="string">
            <text:p>25,00</text:p>
          </table:table-cell>
          <table:table-cell office:value-type="string">
            <text:p>250.00</text:p>
          </table:table-cell>
          <table:table-cell table:style-name="ce1" office:value-type="string">
            <text:p>12158781000</text:p>
          </table:table-cell>
          <table:table-cell office:value-type="string">
            <text:p>SHOP E-GOV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121460C3C</text:p>
          </table:table-cell>
          <table:table-cell office:value-type="string">
            <text:p>496SERVIZIO DI SOMMINISTRAZIONE DI LAVORO TEMPORANEO (ESECUTORE AMMINISTRATIVO – CAT. B – POSIZIONE ECONOMICA B 1) – PROROGA PERIODO 08.11.2015 – 31.12.2015. CIG: Z121460C3C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11-08</text:p>
          </table:table-cell>
          <table:table-cell table:style-name="ce15" office:value-type="string">
            <text:p>2015-12-31</text:p>
          </table:table-cell>
          <table:table-cell office:value-type="string">
            <text:p>3360,65</text:p>
          </table:table-cell>
          <table:table-cell office:value-type="string">
            <text:p>0,00</text:p>
          </table:table-cell>
          <table:table-cell table:style-name="ce5" office:value-type="string">
            <text:p>13366030156</text:p>
          </table:table-cell>
          <table:table-cell office:value-type="string">
            <text:p>ADECC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E41726F9A.</text:p>
          </table:table-cell>
          <table:table-cell office:value-type="string">
            <text:p>503SERVIZIO DI LAVAGGIO AUTOMEZZI IN DOTAZIONE AL CONSORZIO – PERIODO 01.01.2016 – 31.12.2020 – AFFIDAMENTO CON PROCEDURA IN ECONOMIA . CIG:ZE41726F9A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20-12-31</text:p>
          </table:table-cell>
          <table:table-cell office:value-type="string">
            <text:p>6147,54</text:p>
          </table:table-cell>
          <table:table-cell office:value-type="string">
            <text:p>0,00</text:p>
          </table:table-cell>
          <table:table-cell table:style-name="ce5" office:value-type="string">
            <text:p>04923040010</text:p>
          </table:table-cell>
          <table:table-cell office:value-type="string">
            <text:p>DITTA AGLIETTO s.n.c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F61727860</text:p>
          </table:table-cell>
          <table:table-cell office:value-type="string">
            <text:p>504SERVIZIO DI MANUTENZIONE SOFTWARE SISA WEB (ORA DENOMINATO CISONWEB) PER LA GESTIONE DELLA CARTELLA UTENTI DEI SERVIZI TERRITORIALI - <text:s/>AFFIDAMENTO CON PROCEDURA IN ECONOMIA – ANNO 2015. – CIG: ZF61727860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1-01</text:p>
          </table:table-cell>
          <table:table-cell table:style-name="ce15" office:value-type="string">
            <text:p>2015-12-31</text:p>
          </table:table-cell>
          <table:table-cell office:value-type="string">
            <text:p>3500,00</text:p>
          </table:table-cell>
          <table:table-cell office:value-type="string">
            <text:p>0,00</text:p>
          </table:table-cell>
          <table:table-cell table:style-name="ce79" office:value-type="string">
            <text:p>09745190018</text:p>
          </table:table-cell>
          <table:table-cell office:value-type="string">
            <text:p>TC WEB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77172B34A.</text:p>
          </table:table-cell>
          <table:table-cell office:value-type="string">
            <text:p>507SERVIZIO DI MANUTENZIONE E ASSISTENZA TECNICA SOFTWARE E HARDWARE TERMINALI RILEVAZIONE PRESENZE – ANNO 2016 - AFFIDAMENTO CON PROCEDURA IN ECONOMIA.CIG: Z77172B34A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12-31</text:p>
          </table:table-cell>
          <table:table-cell office:value-type="string">
            <text:p>4212,00</text:p>
          </table:table-cell>
          <table:table-cell office:value-type="string">
            <text:p>0,00</text:p>
          </table:table-cell>
          <table:table-cell table:style-name="ce1" office:value-type="string">
            <text:p>05095330014</text:p>
          </table:table-cell>
          <table:table-cell office:value-type="string">
            <text:p>MICRONTEL SP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3D17306AF</text:p>
          </table:table-cell>
          <table:table-cell office:value-type="string">
            <text:p>510PROROGA INSERIMENTO IN RESIDENCE DI UTENTI PRIVI DI ADEGUATA SISTEMAZIONE ABITATIVA - <text:s/>PERIODO NOVEMBRE 2015 – CIG N. Z3D17306AF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11-01</text:p>
          </table:table-cell>
          <table:table-cell table:style-name="ce15" office:value-type="string">
            <text:p>2015-11-31</text:p>
          </table:table-cell>
          <table:table-cell office:value-type="string">
            <text:p>540,05</text:p>
          </table:table-cell>
          <table:table-cell office:value-type="string">
            <text:p>0,00</text:p>
          </table:table-cell>
          <table:table-cell table:style-name="ce1" office:value-type="string">
            <text:p>09740480018</text:p>
          </table:table-cell>
          <table:table-cell office:value-type="string">
            <text:p>RESIDENCE LA COLLIN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37174A4C9</text:p>
          </table:table-cell>
          <table:table-cell office:value-type="string">
            <text:p>513SERVIZI DI TELEFONIA MOBILE SIM RICARICABILI PER I CELLULARI DI SERVIZIO DEI DIPENDENTI – AFFIDAMENTO CON PROCEDURA IN ECONOMIA. - <text:s/>C.I.G. Z37174A4C9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11-25</text:p>
          </table:table-cell>
          <table:table-cell table:style-name="ce15"/>
          <table:table-cell office:value-type="string">
            <text:p>3661,20</text:p>
          </table:table-cell>
          <table:table-cell office:value-type="string">
            <text:p>0,00</text:p>
          </table:table-cell>
          <table:table-cell table:style-name="ce5" office:value-type="string">
            <text:p>00488410010</text:p>
          </table:table-cell>
          <table:table-cell office:value-type="string">
            <text:p>TELECOM ITALI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0817544AE</text:p>
          </table:table-cell>
          <table:table-cell office:value-type="string">
            <text:p>519INSERIMENTO DI MINORE IN COMUNITÀ - <text:s/>PERIODO <text:s/>25/11/2015 -31/12/2015. - CIG N. Z0817544AE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11-25</text:p>
          </table:table-cell>
          <table:table-cell table:style-name="ce15" office:value-type="string">
            <text:p>2015-12-31</text:p>
          </table:table-cell>
          <table:table-cell office:value-type="string">
            <text:p>2838,68</text:p>
          </table:table-cell>
          <table:table-cell office:value-type="string">
            <text:p>0,00</text:p>
          </table:table-cell>
          <table:table-cell office:value-type="string">
            <text:p>05077930013</text:p>
          </table:table-cell>
          <table:table-cell office:value-type="string">
            <text:p>CEME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E91754489</text:p>
          </table:table-cell>
          <table:table-cell office:value-type="string">
            <text:p>520INSERIMENTO SEMIRESIDENZIALE DI MINORE DISABILE IN <text:s/>COMUNITA’ - <text:s/>PERIODO <text:s/>01/12/2015-31/12/2015 – CIG N ZE91754489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12-01</text:p>
          </table:table-cell>
          <table:table-cell table:style-name="ce15" office:value-type="string">
            <text:p>2015-12-31</text:p>
          </table:table-cell>
          <table:table-cell office:value-type="string">
            <text:p>498,00</text:p>
          </table:table-cell>
          <table:table-cell office:value-type="string">
            <text:p>0,00</text:p>
          </table:table-cell>
          <table:table-cell table:style-name="ce53" office:value-type="string">
            <text:p>07628390010</text:p>
          </table:table-cell>
          <table:table-cell office:value-type="string">
            <text:p>CRISALIDE S.C.S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5C172A526.</text:p>
          </table:table-cell>
          <table:table-cell office:value-type="string">
            <text:p>521SERVIZIO DI VERIFICA DI IMPIANTI DI MESSA A TERRA, DISPOSITIVI DI PROTEZIONE CONTRO LE SCARICHE ATMOSFERICHE AI SENSI DEL DPR 462/01. <text:s/>- AFFIDAMENTO IN ECONOMIA – IMPEGNO DI SPESA – CIG. N. Z5C172A526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11-30</text:p>
          </table:table-cell>
          <table:table-cell table:style-name="ce15"/>
          <table:table-cell office:value-type="string">
            <text:p>685,00</text:p>
          </table:table-cell>
          <table:table-cell office:value-type="string">
            <text:p>0,00</text:p>
          </table:table-cell>
          <table:table-cell table:style-name="ce85" office:value-type="string">
            <text:p>10532430013</text:p>
          </table:table-cell>
          <table:table-cell office:value-type="string">
            <text:p>INSPECTA SRL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4D0E4375B</text:p>
          </table:table-cell>
          <table:table-cell office:value-type="string">
            <text:p>522FORNITURA DI BUONI PASTO PER I DIPENDENTI DEL CONSORZIO MEDIANTE ADESIONE ALLA CONVENZIONE CONSIP – ANNO 2014 – INTEGRAZIONE IMPEGNO DI SPESA. CIG. Z4D0E4375B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11-30</text:p>
          </table:table-cell>
          <table:table-cell table:style-name="ce15"/>
          <table:table-cell office:value-type="string">
            <text:p>601,53</text:p>
          </table:table-cell>
          <table:table-cell office:value-type="string">
            <text:p>0,00</text:p>
          </table:table-cell>
          <table:table-cell table:style-name="ce5" office:value-type="string">
            <text:p>03105300101</text:p>
          </table:table-cell>
          <table:table-cell office:value-type="string">
            <text:p>QUI GROUP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6213835AD9</text:p>
          </table:table-cell>
          <table:table-cell office:value-type="string">
            <text:p>533AFFIDAMENTO DI SERVIZI PER LA REALIZZAZIONE DI INTERVENTI SOCIO-EDUCATIVI TERRITORIALI A FAVORE DI PERSONE CON HANDICAP NEL TERRITORIO CONSORTILE – IV INTEGRAZIONE ALLA DETERMINA N. 105 DEL 25/03/2015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10-01</text:p>
          </table:table-cell>
          <table:table-cell table:style-name="ce15" office:value-type="string">
            <text:p>2015-12-31</text:p>
          </table:table-cell>
          <table:table-cell office:value-type="string">
            <text:p>2222,58</text:p>
          </table:table-cell>
          <table:table-cell office:value-type="string">
            <text:p>0,00</text:p>
          </table:table-cell>
          <table:table-cell table:style-name="ce1" office:value-type="string">
            <text:p>03747970014</text:p>
          </table:table-cell>
          <table:table-cell office:value-type="string">
            <text:p>COOPERATIVA ANIMAZIONE VALDOCCO S.C.S. O.N.L.U.S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6213856C2D</text:p>
          </table:table-cell>
          <table:table-cell office:value-type="string">
            <text:p>533AFFIDAMENTO DI SERVIZI PER LA REALIZZAZIONE DI INTERVENTI SOCIO-EDUCATIVI TERRITORIALI A FAVORE DI PERSONE CON HANDICAP NEL TERRITORIO CONSORTILE – IV INTEGRAZIONE ALLA DETERMINA N. 105 DEL 25/03/2015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10-01</text:p>
          </table:table-cell>
          <table:table-cell table:style-name="ce15" office:value-type="string">
            <text:p>2015-12-31</text:p>
          </table:table-cell>
          <table:table-cell office:value-type="string">
            <text:p>615,00</text:p>
          </table:table-cell>
          <table:table-cell office:value-type="string">
            <text:p>0,00</text:p>
          </table:table-cell>
          <table:table-cell table:style-name="ce1" office:value-type="string">
            <text:p>08120540011</text:p>
          </table:table-cell>
          <table:table-cell office:value-type="string">
            <text:p>ISTITUTO DEI SORDI DI TORIN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78145AA3A.</text:p>
          </table:table-cell>
          <table:table-cell office:value-type="string">
            <text:p>554SERVIZIO MENSA PER I CENTRI DIURNI PER DISABILI DI BORGARO, CIRIE’ E MATHI TRAMITE LA FORNITURA DI BUONI PASTO. PERIODO: NOVEMBRE 2015 / MARZO 2016 – <text:s/>IMPEGNO DI SPESA. CIG. Z78145AA3A. <text:s/>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11-01</text:p>
          </table:table-cell>
          <table:table-cell table:style-name="ce15" office:value-type="string">
            <text:p>2016-03-31</text:p>
          </table:table-cell>
          <table:table-cell office:value-type="string">
            <text:p>8587,21</text:p>
          </table:table-cell>
          <table:table-cell office:value-type="string">
            <text:p>0,00</text:p>
          </table:table-cell>
          <table:table-cell table:style-name="ce5" office:value-type="string">
            <text:p>03105300101</text:p>
          </table:table-cell>
          <table:table-cell office:value-type="string">
            <text:p>QUI GROUP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3D17306AF</text:p>
          </table:table-cell>
          <table:table-cell office:value-type="string">
            <text:p>561PROROGA INSERIMENTO IN RESIDENCE DI UTENTI PRIVI DI ADEGUATA SISTEMAZIONE ABITATIVA - <text:s/>PERIODO 1/12-2015-10/1/2016 – CIG N. Z3D17306AF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12-01</text:p>
          </table:table-cell>
          <table:table-cell table:style-name="ce15" office:value-type="string">
            <text:p>2016-01-10</text:p>
          </table:table-cell>
          <table:table-cell office:value-type="string">
            <text:p>745,10</text:p>
          </table:table-cell>
          <table:table-cell office:value-type="string">
            <text:p>0,00</text:p>
          </table:table-cell>
          <table:table-cell table:style-name="ce1" office:value-type="string">
            <text:p>09740480018</text:p>
          </table:table-cell>
          <table:table-cell office:value-type="string">
            <text:p>RESIDENCE LA COLLIN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D017AF0DC</text:p>
          </table:table-cell>
          <table:table-cell office:value-type="string">
            <text:p>569SERVIZIO DI RACCOLTA, TRASPORTO E SMALTIMENTO DI OLI E GRASSI ALIMENTARI ESAUSTI VEGETALI ED ANIMALI PER IL PRESIDIO RESIDENZIALE IN GESTIONE DIRETTA “CASA DEI PINI” DI SAN MAURIZIO C.SE <text:s/>- <text:s/>ANNI 2016 – 2017 – 2018 - AFFIDAMENTO CON PROCEDURA IN ECONOMIA. CIG. ZD017AF0BC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8-12-31</text:p>
          </table:table-cell>
          <table:table-cell office:value-type="string">
            <text:p>420,00</text:p>
          </table:table-cell>
          <table:table-cell office:value-type="string">
            <text:p>0,00</text:p>
          </table:table-cell>
          <table:table-cell table:style-name="ce79" office:value-type="string">
            <text:p>02195030040</text:p>
          </table:table-cell>
          <table:table-cell office:value-type="string">
            <text:p>EUROAMBIENTE SRL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E517CB678</text:p>
          </table:table-cell>
          <table:table-cell office:value-type="string">
            <text:p>576INSERIMENTO DI MINORE E DELLA MADRE IN COMUNITA’ - <text:s/>PERIODO <text:s/>28/12/2015-31/03/2016 – CIG N° ZE517CB678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12-28</text:p>
          </table:table-cell>
          <table:table-cell table:style-name="ce15" office:value-type="string">
            <text:p>2016-03-31</text:p>
          </table:table-cell>
          <table:table-cell office:value-type="string">
            <text:p>14250,00</text:p>
          </table:table-cell>
          <table:table-cell office:value-type="string">
            <text:p>0,00</text:p>
          </table:table-cell>
          <table:table-cell office:value-type="string">
            <text:p>00397700121</text:p>
          </table:table-cell>
          <table:table-cell office:value-type="string">
            <text:p>CASA PRONTA ACCOGLIENZ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<text:s/>Z2111E4149.</text:p>
          </table:table-cell>
          <table:table-cell table:style-name="Default" office:value-type="string">
            <text:p>578SERVIZIO DI TRASPORTO E SMALTIMENTO RIFIUTI SANITARI TRATTATI PROVENIENTI DALLE STRUTTURE RESIDENZIALI PER ANZIANI GESTITE DAL CONSORZIO - PERIODO 01.01.2015 – 31.12.2015. – PROROGA TECNICA PERIODO 01.01.2016 – 28.02.2017 (PER STRUTTURA RESIDENZIALE IL GIRASOLE) E PERIODO 01.01.2016 – 30.06.2016 (PER STRUTTURA RESIDENZIALE CASA DEI PINI). C.I.G.. Z2111E4149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7-02-28</text:p>
          </table:table-cell>
          <table:table-cell office:value-type="string">
            <text:p>2010,00</text:p>
          </table:table-cell>
          <table:table-cell office:value-type="string">
            <text:p>0,00</text:p>
          </table:table-cell>
          <table:table-cell table:style-name="ce1" office:value-type="string">
            <text:p>12153000158</text:p>
          </table:table-cell>
          <table:table-cell office:value-type="string">
            <text:p>EKOSATER S.R.L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AB02A35C1.</text:p>
          </table:table-cell>
          <table:table-cell office:value-type="string">
            <text:p>579 SERVIZIO DI MANUTENZIONE IMPIANTI ASCENSORI DELLE STRUTTURE RESIDENZIALI E SEMIRESIDENZIALI GESTITE DAL CONSORZIO <text:s/>- PERIODO 01.01.2012 – 31.12.2014 - PROROGATO PER IL PERIODO 01.01.2015 – 31.12.2015. – PROROGA TECNICA PERIODO 01.01.2016 – 31.03.2016. C.I.G.. ZAB02A35C1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03-31</text:p>
          </table:table-cell>
          <table:table-cell office:value-type="string">
            <text:p>1098,24</text:p>
          </table:table-cell>
          <table:table-cell office:value-type="string">
            <text:p>0,00</text:p>
          </table:table-cell>
          <table:table-cell table:style-name="ce53" office:value-type="string">
            <text:p>04982340012</text:p>
          </table:table-cell>
          <table:table-cell office:value-type="string">
            <text:p>SIMET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4B172C1E7</text:p>
          </table:table-cell>
          <table:table-cell office:value-type="string">
            <text:p>580CIG. N. Z4B172C1E7 <text:s/>- SERVIZI DI PULIZIA DEI LOCALI DELLA SEDE CENTRALE E UFFICIO SPAZIO GIOVANI, E DELLE SEDI TERRITORIALI N. 2 (SAN MAURIZIO C.SE) N. 3 (VAUDA) N. 4 (NOLE) N. 5 (ROBASSOMERO) N. 7 (BORGARO) <text:s/>– PERIODO 01.01.2016 – 31.12.2017 – AFFIDAMENTO ALLA COOPERATIVA SOCIALE “CASA DI NAZARETH”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7-12-31</text:p>
          </table:table-cell>
          <table:table-cell office:value-type="string">
            <text:p>18450,00</text:p>
          </table:table-cell>
          <table:table-cell office:value-type="string">
            <text:p>0,00</text:p>
          </table:table-cell>
          <table:table-cell table:style-name="ce22" office:value-type="string">
            <text:p>07213260016</text:p>
          </table:table-cell>
          <table:table-cell office:value-type="string">
            <text:p>COOPERATIVA SOCIALE CASA DI NAZARETH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6480527C0C</text:p>
          </table:table-cell>
          <table:table-cell office:value-type="string">
            <text:p>581CIG. N. 6480527C0C- SERVIZIO DI PULIZIA DEI LOCALI DEI CENTRI DIURNI DI CIRIE’, BORGARO E MATHI – PERIODO 01.01.2016 – 31.12.2017 – AFFIDAMENTO ALLA COOPERATIVA SOCIALE “CASA DI NAZARETH”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7-12-31</text:p>
          </table:table-cell>
          <table:table-cell office:value-type="string">
            <text:p>24134,04</text:p>
          </table:table-cell>
          <table:table-cell office:value-type="string">
            <text:p>0,00</text:p>
          </table:table-cell>
          <table:table-cell table:style-name="ce22" office:value-type="string">
            <text:p>07213260016</text:p>
          </table:table-cell>
          <table:table-cell office:value-type="string">
            <text:p>COOPERATIVA SOCIALE CASA DI NAZARETH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<text:s/>48427916C7.</text:p>
          </table:table-cell>
          <table:table-cell office:value-type="string">
            <text:p>582SERVIZIO DI RISTORAZIONE PER LE STRUTTURE RESIDENZIALI DEL CONSORZIO – FORNITURA DI GIORNATE ALIMENTARI A CRUDO PER GLI OSPITI DEI PRESIDI PER ANZIANI E DI PASTI CRUDI PER I DIPENDENTI. – PERIODO 01.01.2013 – 31.12.2014. (PROROGATO PER IL <text:s/>PERIODO 01.01.2015 – <text:s/>31.12.2015) . – PROROGA TECNICA PERIODO 01.01.2016 – 30.06.2016. C.I.G. 48427916C7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06-30</text:p>
          </table:table-cell>
          <table:table-cell office:value-type="string">
            <text:p>104562,00</text:p>
          </table:table-cell>
          <table:table-cell office:value-type="string">
            <text:p>0,00</text:p>
          </table:table-cell>
          <table:table-cell office:value-type="string">
            <text:p>IT0874644018</text:p>
          </table:table-cell>
          <table:table-cell office:value-type="string">
            <text:p>ELIOR SP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04890096FC.</text:p>
          </table:table-cell>
          <table:table-cell office:value-type="string">
            <text:p>583SERVIZI DI GESTIONE CALORE DELLA STRUTTURA RESIDENZIALE PER ANZIANI “IL GIRASOLE” DI CRIE’ - PERIODO 01.01.2012 – 31.12.2014. PROROGATO PER IL PERIODO 01.01.2015 – 31.12.2015. – PROROGA TECNICA PERIODO 01.01.2016 – 28.02.2017. C.I.G. 04890096FC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5-01-01</text:p>
          </table:table-cell>
          <table:table-cell table:style-name="ce15" office:value-type="string">
            <text:p>2015-12-31</text:p>
          </table:table-cell>
          <table:table-cell office:value-type="string">
            <text:p>33179,43</text:p>
          </table:table-cell>
          <table:table-cell office:value-type="string">
            <text:p>0,00</text:p>
          </table:table-cell>
          <table:table-cell table:style-name="ce79" office:value-type="string">
            <text:p>07149930583</text:p>
          </table:table-cell>
          <table:table-cell office:value-type="string">
            <text:p>COFELY ITALI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3593757E14</text:p>
          </table:table-cell>
          <table:table-cell office:value-type="string">
            <text:p>584SERVIZI DI LAVAGGIO, STIRATURA, PIEGATURA, PRELIEVO, RICONSEGNA E NOLEGGIO DELLA BIANCHERIA PIANA PROVENIENTE DALLE STRUTTURE RESIDENZIALI PER ANZIANI “CASA DEI PINI” DI SAN MAURIZIO C.SE E “IL GIRASOLE” DI CIRIE’ - PERIODO 01.01.2012 – 31.12.2014. PROROGATO PER IL PERIODO 01.01.2015 – 31.12.2015. – PROROGA TECNICA PERIODO 01.01.2016 – 29.02.2016. C.I.G. 3593757E14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02-29</text:p>
          </table:table-cell>
          <table:table-cell office:value-type="string">
            <text:p>2733,60</text:p>
          </table:table-cell>
          <table:table-cell office:value-type="string">
            <text:p>0,00</text:p>
          </table:table-cell>
          <table:table-cell office:value-type="string">
            <text:p>00594290017</text:p>
          </table:table-cell>
          <table:table-cell office:value-type="string">
            <text:p>LIM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4779247762.</text:p>
          </table:table-cell>
          <table:table-cell office:value-type="string">
            <text:p>585SERVIZI DI ASSISTENZA INFERMIERISTICA, RIABILITAZIONE E MANTENIMENTO PSICOFISICO, ANIMAZIONE E TUTELARE DI SUPPORTO PRESSO LE STRUTTURE PER ANZIANI DEL CONSORZIO – PERIODO 01.01.2013 – 31.12.2014. (PROROGATO PER IL <text:s/>PERIODO 01.01.2015 – <text:s/>31.12.2015) – PROROGA TECNICA PERIODO 01.01.2016 – 28.02.2017 (PER STRUTTURA RESIDENZIALE IL GIRASOLE) E PERIODO 01.01.2016 – 30.06.2016 (PER STRUTTURA RESIDENZIALE CASA DEI PINI). C.I.G. 4779247762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06-30</text:p>
          </table:table-cell>
          <table:table-cell office:value-type="string">
            <text:p>313259,57</text:p>
          </table:table-cell>
          <table:table-cell office:value-type="string">
            <text:p>0,00</text:p>
          </table:table-cell>
          <table:table-cell office:value-type="string">
            <text:p>IT01684780032</text:p>
          </table:table-cell>
          <table:table-cell office:value-type="string">
            <text:p>NUOVA ASSISTENZ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4779247762.</text:p>
          </table:table-cell>
          <table:table-cell office:value-type="string">
            <text:p>585SERVIZI DI ASSISTENZA INFERMIERISTICA, RIABILITAZIONE E MANTENIMENTO PSICOFISICO, ANIMAZIONE E TUTELARE DI SUPPORTO PRESSO LE STRUTTURE PER ANZIANI DEL CONSORZIO – PERIODO 01.01.2013 – 31.12.2014. (PROROGATO PER IL <text:s/>PERIODO 01.01.2015 – <text:s/>31.12.2015) – PROROGA TECNICA PERIODO 01.01.2016 – 28.02.2017 (PER STRUTTURA RESIDENZIALE IL GIRASOLE) E PERIODO 01.01.2016 – 30.06.2016 (PER STRUTTURA RESIDENZIALE CASA DEI PINI). C.I.G. 4779247762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7-02-28</text:p>
          </table:table-cell>
          <table:table-cell office:value-type="string">
            <text:p>583049,10</text:p>
          </table:table-cell>
          <table:table-cell office:value-type="string">
            <text:p>0,00</text:p>
          </table:table-cell>
          <table:table-cell office:value-type="string">
            <text:p>IT01684780032</text:p>
          </table:table-cell>
          <table:table-cell office:value-type="string">
            <text:p>NUOVA ASSISTENZ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6060844EAD.</text:p>
          </table:table-cell>
          <table:table-cell office:value-type="string">
            <text:p>586SERVIZI DI PULIZIA DEI LOCALI DELLE STRUTTURE RESIDENZIALI PER ANZIANI “CASA DEI PINI” DI SAN MAURIZIO C.SE E “IL GIRASOLE” DI CIRIE’ – PERIODO 01.01.2015 - 31.12.2015. – PROROGA TECNICA PERIODO 01.01.2016 – 28.02.2017 (PER STRUTTURA RESIDENZIALE IL GIRASOLE) E PERIODO 01.01.2016 – 30.06.2016 (PER STRUTTURA RESIDENZIALE CASA DEI PINI). C.I.G. 6060844EAD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7-02-28</text:p>
          </table:table-cell>
          <table:table-cell office:value-type="string">
            <text:p>62249,66</text:p>
          </table:table-cell>
          <table:table-cell office:value-type="string">
            <text:p>0,00</text:p>
          </table:table-cell>
          <table:table-cell table:style-name="ce22" office:value-type="string">
            <text:p>07213260016</text:p>
          </table:table-cell>
          <table:table-cell office:value-type="string">
            <text:p>COOPERATIVA SOCIALE CASA DI NAZARETH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6060844EAD.</text:p>
          </table:table-cell>
          <table:table-cell office:value-type="string">
            <text:p>586SERVIZI DI PULIZIA DEI LOCALI DELLE STRUTTURE RESIDENZIALI PER ANZIANI “CASA DEI PINI” DI SAN MAURIZIO C.SE E “IL GIRASOLE” DI CIRIE’ – PERIODO 01.01.2015 - 31.12.2015. – PROROGA TECNICA PERIODO 01.01.2016 – 28.02.2017 (PER STRUTTURA RESIDENZIALE IL GIRASOLE) E PERIODO 01.01.2016 – 30.06.2016 (PER STRUTTURA RESIDENZIALE CASA DEI PINI). C.I.G. 6060844EAD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06-30</text:p>
          </table:table-cell>
          <table:table-cell office:value-type="string">
            <text:p>63519,31</text:p>
          </table:table-cell>
          <table:table-cell office:value-type="string">
            <text:p>0,00</text:p>
          </table:table-cell>
          <table:table-cell table:style-name="ce22" office:value-type="string">
            <text:p>07213260016</text:p>
          </table:table-cell>
          <table:table-cell office:value-type="string">
            <text:p>COOPERATIVA SOCIALE CASA DI NAZARETH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1617D0CD8</text:p>
          </table:table-cell>
          <table:table-cell table:style-name="Default" office:value-type="string">
            <text:p>589SERVIZIO RELATIVO ALLA CONDUZIONE DEGLI INCONTRI DI SUPERVISIONE A FAVORE DEGLI EDUCATORI DEI CENTRI DIURNI PER <text:s/>DISABILI DEL CONSORZIO ANNO 2016 - <text:s/>AFFIDAMENTO CON PROCEDURA IN ECONOMIA CIG Z1617D0CD8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12-31</text:p>
          </table:table-cell>
          <table:table-cell office:value-type="string">
            <text:p>7430,70</text:p>
          </table:table-cell>
          <table:table-cell office:value-type="string">
            <text:p>0,00</text:p>
          </table:table-cell>
          <table:table-cell table:style-name="ce1" office:value-type="string">
            <text:p>07324060016</text:p>
          </table:table-cell>
          <table:table-cell office:value-type="string">
            <text:p>CAMPUS MARIA GIOAVANN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B217D10A7</text:p>
          </table:table-cell>
          <table:table-cell table:style-name="Default" office:value-type="string">
            <text:p>590CENTRI DIURNI PER DISABILI DEL CONSORZIO -- AFFIDAMENTO SERVIZIO DI CONDUZIONE GRUPPO DI AUTO MUTUO AIUTO <text:s/>ANNO 2016 <text:s/>CIG <text:s/>ZB217D10A7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12-31</text:p>
          </table:table-cell>
          <table:table-cell office:value-type="string">
            <text:p>4047,36</text:p>
          </table:table-cell>
          <table:table-cell office:value-type="string">
            <text:p>0,00</text:p>
          </table:table-cell>
          <table:table-cell table:style-name="ce1" office:value-type="string">
            <text:p>07324060016</text:p>
          </table:table-cell>
          <table:table-cell office:value-type="string">
            <text:p>CAMPUS MARIA GIOAVANN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C8177F0D5.</text:p>
          </table:table-cell>
          <table:table-cell office:value-type="string">
            <text:p>594FORNITURA DI TRAVERSE MONOUSO SALVALETTO PER LE STRUTTURE RESIDENZIALI PER ANZIANI – PERIODO ANNI 2016 – 2017 – 2018. AFFIDAMENTO. CIG. N. ZC8177F0D5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8-12-31</text:p>
          </table:table-cell>
          <table:table-cell office:value-type="string">
            <text:p>2712,50</text:p>
          </table:table-cell>
          <table:table-cell office:value-type="string">
            <text:p>0,00</text:p>
          </table:table-cell>
          <table:table-cell table:style-name="ce79" office:value-type="string">
            <text:p>01323030690</text:p>
          </table:table-cell>
          <table:table-cell office:value-type="string">
            <text:p>FATER SP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9B177F26E.</text:p>
          </table:table-cell>
          <table:table-cell office:value-type="string">
            <text:p>595FORNITURA DI GARZE PER LE STRUTTURE RESIDENZIALI PER ANZIANI <text:s/>– PERIODO ANNI 2016 – 2017 - 2018 – AFFIDAMENTO. CIG. N. Z9B177F26E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8-12-31</text:p>
          </table:table-cell>
          <table:table-cell office:value-type="string">
            <text:p>4830,00</text:p>
          </table:table-cell>
          <table:table-cell office:value-type="string">
            <text:p>0,00</text:p>
          </table:table-cell>
          <table:table-cell office:value-type="string">
            <text:p>00503151201</text:p>
          </table:table-cell>
          <table:table-cell office:value-type="string">
            <text:p>FARMAC – ZABBAN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1F177FC26.</text:p>
          </table:table-cell>
          <table:table-cell office:value-type="string">
            <text:p>596FORNITURA DI GUANTI MONOUSO PER I SERVIZI TERRITORIALI <text:s/>– PERIODO ANNI 2016 – 2017 - 2018 - PERIODO ANNI 2016 – 2017 – 2018. AFFIDAMENTO. CIG. N. Z1F177FC26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8-12-31</text:p>
          </table:table-cell>
          <table:table-cell office:value-type="string">
            <text:p>1980,00</text:p>
          </table:table-cell>
          <table:table-cell office:value-type="string">
            <text:p>0,00</text:p>
          </table:table-cell>
          <table:table-cell office:value-type="string">
            <text:p>00503151201</text:p>
          </table:table-cell>
          <table:table-cell office:value-type="string">
            <text:p>FARMAC – ZABBAN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5217DCF76</text:p>
          </table:table-cell>
          <table:table-cell office:value-type="string">
            <text:p>599SERVIZIO DI GESTIONE CALORE (SERVIZIO REGIA E TERZO RESPONSABILE) SEDE CENTRALE DEL CONSORZIO – <text:s text:c="2"/>ANNI 2016 – 2017 – 2018 – 2019 – 2020. AFFIDAMENTO CON PROCEDURA IN ECONOMIA. CIG. Z5217DCF76.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20-12-31</text:p>
          </table:table-cell>
          <table:table-cell office:value-type="string">
            <text:p>4693,91</text:p>
          </table:table-cell>
          <table:table-cell office:value-type="string">
            <text:p>0,00</text:p>
          </table:table-cell>
          <table:table-cell table:style-name="ce13" office:value-type="float" office:value="1293470058">
            <text:p>1293470058</text:p>
          </table:table-cell>
          <table:table-cell office:value-type="string">
            <text:p>RESOMET S.A.S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9A17EBA92</text:p>
          </table:table-cell>
          <table:table-cell office:value-type="string">
            <text:p>606 PROSECUZIONE INSERIMENTO DI N. 4 NUCLEI FAMIGLIARI IN COMUNITA’ - <text:s/>1° TRIMESTRE 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01-31</text:p>
          </table:table-cell>
          <table:table-cell office:value-type="string">
            <text:p>5590,16</text:p>
          </table:table-cell>
          <table:table-cell office:value-type="string">
            <text:p>0,00</text:p>
          </table:table-cell>
          <table:table-cell table:style-name="ce85" office:value-type="string">
            <text:p>07939470014</text:p>
          </table:table-cell>
          <table:table-cell office:value-type="string">
            <text:p>DONNE E FUTURO ONLUS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DB17EBA71</text:p>
          </table:table-cell>
          <table:table-cell office:value-type="string">
            <text:p>606 PROSECUZIONE INSERIMENTO DI N. 4 NUCLEI FAMIGLIARI IN COMUNITA’ - <text:s/>1° TRIMESTRE 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01-08</text:p>
          </table:table-cell>
          <table:table-cell office:value-type="string">
            <text:p>1311,47</text:p>
          </table:table-cell>
          <table:table-cell office:value-type="string">
            <text:p>0,00</text:p>
          </table:table-cell>
          <table:table-cell table:style-name="ce85" office:value-type="string">
            <text:p>07921650011</text:p>
          </table:table-cell>
          <table:table-cell office:value-type="string">
            <text:p>OPERA PIA VIRETTI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2617EB9B3</text:p>
          </table:table-cell>
          <table:table-cell office:value-type="string">
            <text:p>606 PROSECUZIONE INSERIMENTO DI N. 4 NUCLEI FAMIGLIARI IN COMUNITA’ - <text:s/>1° TRIMESTRE 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03-31</text:p>
          </table:table-cell>
          <table:table-cell office:value-type="string">
            <text:p>1360,82</text:p>
          </table:table-cell>
          <table:table-cell office:value-type="string">
            <text:p>0,00</text:p>
          </table:table-cell>
          <table:table-cell table:style-name="ce85" office:value-type="string">
            <text:p>07720900013</text:p>
          </table:table-cell>
          <table:table-cell office:value-type="string">
            <text:p>Y.W.C.A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2017EBA0B</text:p>
          </table:table-cell>
          <table:table-cell office:value-type="string">
            <text:p>606 PROSECUZIONE INSERIMENTO DI N. 4 NUCLEI FAMIGLIARI IN COMUNITA’ - <text:s/>1° TRIMESTRE 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03-31</text:p>
          </table:table-cell>
          <table:table-cell office:value-type="string">
            <text:p>19147,58</text:p>
          </table:table-cell>
          <table:table-cell office:value-type="string">
            <text:p>0,00</text:p>
          </table:table-cell>
          <table:table-cell office:value-type="string">
            <text:p>01209641008</text:p>
          </table:table-cell>
          <table:table-cell office:value-type="string">
            <text:p>COMUNITA' MURIALD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501804B3F</text:p>
          </table:table-cell>
          <table:table-cell office:value-type="string">
            <text:p>609STRUTTURA RESIDENZIALE CASA DEI PINI DI SAN MAURIZIO C.SE: AFFIDAMENTO IN ECONOMIA PER LA REALIZZAZIONE <text:s/>DI INTERVENTI TECNICI CIG <text:s/>Z501804B3F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12-31</text:p>
          </table:table-cell>
          <table:table-cell table:style-name="ce15"/>
          <table:table-cell office:value-type="string">
            <text:p>2000,00</text:p>
          </table:table-cell>
          <table:table-cell office:value-type="string">
            <text:p>0,00</text:p>
          </table:table-cell>
          <table:table-cell office:value-type="string">
            <text:p>09312350011</text:p>
          </table:table-cell>
          <table:table-cell office:value-type="string">
            <text:p>TRASLOCHI CERULL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70A17FA54F</text:p>
          </table:table-cell>
          <table:table-cell office:value-type="string">
            <text:p>612PROSECUZIONE INSERIMENTO DI N. 18 MINORI (DI CUI 9 DISABILI) IN CENTRI DIURNI E COMUNITA’ DIVERSE – PERIODO 1/1/2016-31/3/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03-31</text:p>
          </table:table-cell>
          <table:table-cell office:value-type="string">
            <text:p>19879,15</text:p>
          </table:table-cell>
          <table:table-cell office:value-type="string">
            <text:p>0,00</text:p>
          </table:table-cell>
          <table:table-cell table:style-name="ce53" office:value-type="string">
            <text:p>07628390010</text:p>
          </table:table-cell>
          <table:table-cell office:value-type="string">
            <text:p>CRISALIDE S.C.S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5</text:p>
          </table:table-cell>
          <table:table-cell office:value-type="string">
            <text:p>Z8017FA5BD</text:p>
          </table:table-cell>
          <table:table-cell office:value-type="string">
            <text:p>612PROSECUZIONE INSERIMENTO DI N. 18 MINORI (DI CUI 9 DISABILI) IN CENTRI DIURNI E COMUNITA’ DIVERSE – PERIODO 1/1/2016-31/3/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03-31</text:p>
          </table:table-cell>
          <table:table-cell office:value-type="string">
            <text:p>18898,88</text:p>
          </table:table-cell>
          <table:table-cell office:value-type="string">
            <text:p>0,00</text:p>
          </table:table-cell>
          <table:table-cell table:style-name="ce53" office:value-type="string">
            <text:p>03982610010</text:p>
          </table:table-cell>
          <table:table-cell office:value-type="string">
            <text:p>LA TENDA COMUNITA' ALLOGGI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D317FA68A</text:p>
          </table:table-cell>
          <table:table-cell office:value-type="string">
            <text:p>612PROSECUZIONE INSERIMENTO DI N. 18 MINORI (DI CUI 9 DISABILI) IN CENTRI DIURNI E COMUNITA’ DIVERSE – PERIODO 1/1/2016-31/3/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03-31</text:p>
          </table:table-cell>
          <table:table-cell office:value-type="string">
            <text:p>3718,14</text:p>
          </table:table-cell>
          <table:table-cell office:value-type="string">
            <text:p>0,00</text:p>
          </table:table-cell>
          <table:table-cell table:style-name="ce85" office:value-type="string">
            <text:p>03747970014</text:p>
          </table:table-cell>
          <table:table-cell office:value-type="string">
            <text:p>COOP. VALDOCC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A317FA463</text:p>
          </table:table-cell>
          <table:table-cell office:value-type="string">
            <text:p>612PROSECUZIONE INSERIMENTO DI N. 18 MINORI (DI CUI 9 DISABILI) IN CENTRI DIURNI E COMUNITA’ DIVERSE – PERIODO 1/1/2016-31/3/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03-31</text:p>
          </table:table-cell>
          <table:table-cell office:value-type="string">
            <text:p>10043,44</text:p>
          </table:table-cell>
          <table:table-cell office:value-type="string">
            <text:p>0,00</text:p>
          </table:table-cell>
          <table:table-cell office:value-type="string">
            <text:p>02370510014</text:p>
          </table:table-cell>
          <table:table-cell office:value-type="string">
            <text:p>ASSOCIAZIONE CASA NOSTR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6217FA389</text:p>
          </table:table-cell>
          <table:table-cell office:value-type="string">
            <text:p>612PROSECUZIONE INSERIMENTO DI N. 18 MINORI (DI CUI 9 DISABILI) IN CENTRI DIURNI E COMUNITA’ DIVERSE – PERIODO 1/1/2016-31/3/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03-31</text:p>
          </table:table-cell>
          <table:table-cell office:value-type="string">
            <text:p>4680,00</text:p>
          </table:table-cell>
          <table:table-cell office:value-type="string">
            <text:p>0,00</text:p>
          </table:table-cell>
          <table:table-cell office:value-type="string">
            <text:p>05077930013</text:p>
          </table:table-cell>
          <table:table-cell office:value-type="string">
            <text:p>CEME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47617FA406</text:p>
          </table:table-cell>
          <table:table-cell office:value-type="string">
            <text:p>612PROSECUZIONE INSERIMENTO DI N. 18 MINORI (DI CUI 9 DISABILI) IN CENTRI DIURNI E COMUNITA’ DIVERSE – PERIODO 1/1/2016-31/3/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03-31</text:p>
          </table:table-cell>
          <table:table-cell office:value-type="string">
            <text:p>7161,00</text:p>
          </table:table-cell>
          <table:table-cell office:value-type="string">
            <text:p>0,00</text:p>
          </table:table-cell>
          <table:table-cell table:style-name="ce85" office:value-type="string">
            <text:p>05881800014</text:p>
          </table:table-cell>
          <table:table-cell office:value-type="string">
            <text:p>IL RICIN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A517FA6E3</text:p>
          </table:table-cell>
          <table:table-cell office:value-type="string">
            <text:p>612PROSECUZIONE INSERIMENTO DI N. 18 MINORI (DI CUI 9 DISABILI) IN CENTRI DIURNI E COMUNITA’ DIVERSE – PERIODO 1/1/2016-31/3/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03-31</text:p>
          </table:table-cell>
          <table:table-cell office:value-type="string">
            <text:p>624,00</text:p>
          </table:table-cell>
          <table:table-cell office:value-type="string">
            <text:p>0,00</text:p>
          </table:table-cell>
          <table:table-cell table:style-name="ce1" office:value-type="string">
            <text:p>92513180015</text:p>
          </table:table-cell>
          <table:table-cell office:value-type="string">
            <text:p>UNA CASA PER GLI AMICI DI FRANCESC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6117F83E4</text:p>
          </table:table-cell>
          <table:table-cell office:value-type="string">
            <text:p>612PROSECUZIONE INSERIMENTO DI N. 18 MINORI (DI CUI 9 DISABILI) IN CENTRI DIURNI E COMUNITA’ DIVERSE – PERIODO 1/1/2016-31/3/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03-31</text:p>
          </table:table-cell>
          <table:table-cell office:value-type="string">
            <text:p>5323,50</text:p>
          </table:table-cell>
          <table:table-cell office:value-type="string">
            <text:p>0,00</text:p>
          </table:table-cell>
          <table:table-cell table:style-name="ce85" office:value-type="string">
            <text:p>05569090011</text:p>
          </table:table-cell>
          <table:table-cell office:value-type="string">
            <text:p>COOP MIRAFIORI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6117F83E4</text:p>
          </table:table-cell>
          <table:table-cell office:value-type="string">
            <text:p>612PROSECUZIONE INSERIMENTO DI N. 18 MINORI (DI CUI 9 DISABILI) IN CENTRI DIURNI E COMUNITA’ DIVERSE – PERIODO 1/1/2016-31/3/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03-31</text:p>
          </table:table-cell>
          <table:table-cell office:value-type="string">
            <text:p>5323,50</text:p>
          </table:table-cell>
          <table:table-cell office:value-type="string">
            <text:p>0,00</text:p>
          </table:table-cell>
          <table:table-cell table:style-name="ce85" office:value-type="string">
            <text:p>05569090011</text:p>
          </table:table-cell>
          <table:table-cell office:value-type="string">
            <text:p>COOP. MIRAFIORI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E917F863B</text:p>
          </table:table-cell>
          <table:table-cell office:value-type="string">
            <text:p>612PROSECUZIONE INSERIMENTO DI N. 18 MINORI (DI CUI 9 DISABILI) IN CENTRI DIURNI E COMUNITA’ DIVERSE – PERIODO 1/1/2016-31/3/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03-31</text:p>
          </table:table-cell>
          <table:table-cell office:value-type="string">
            <text:p>5955,04</text:p>
          </table:table-cell>
          <table:table-cell office:value-type="string">
            <text:p>0,00</text:p>
          </table:table-cell>
          <table:table-cell office:value-type="string">
            <text:p>05396780016</text:p>
          </table:table-cell>
          <table:table-cell office:value-type="string">
            <text:p>PARADIGM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4E1804CAB</text:p>
          </table:table-cell>
          <table:table-cell office:value-type="string">
            <text:p>614CENTRI DIURNI PER DISABILI DEL CONSORZIO: AFFIDAMENTO ATTIVITÀ STRUTTURATE DI ACQUATICITÀ, EQUITAZIONE E PSICOMOTORIE. IMPEGNO <text:s/>SPESA PERIODO GENNAIO/LUGLIO 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07-31</text:p>
          </table:table-cell>
          <table:table-cell office:value-type="string">
            <text:p>1040,00</text:p>
          </table:table-cell>
          <table:table-cell office:value-type="string">
            <text:p>0,00</text:p>
          </table:table-cell>
          <table:table-cell table:style-name="ce85" office:value-type="string">
            <text:p>08991520019</text:p>
          </table:table-cell>
          <table:table-cell office:value-type="string">
            <text:p>IL GRANDE RANCH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C11804D45</text:p>
          </table:table-cell>
          <table:table-cell office:value-type="string">
            <text:p>614CENTRI DIURNI PER DISABILI DEL CONSORZIO: AFFIDAMENTO ATTIVITÀ STRUTTURATE DI ACQUATICITÀ, EQUITAZIONE E PSICOMOTORIE. IMPEGNO <text:s/>SPESA PERIODO GENNAIO/LUGLIO 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07-31</text:p>
          </table:table-cell>
          <table:table-cell office:value-type="string">
            <text:p>1440,88</text:p>
          </table:table-cell>
          <table:table-cell office:value-type="string">
            <text:p>0,00</text:p>
          </table:table-cell>
          <table:table-cell office:value-type="string">
            <text:p>10808720014</text:p>
          </table:table-cell>
          <table:table-cell office:value-type="string">
            <text:p>RUBENS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3517D7353</text:p>
          </table:table-cell>
          <table:table-cell office:value-type="string">
            <text:p>614CENTRI DIURNI PER DISABILI DEL CONSORZIO: AFFIDAMENTO ATTIVITÀ STRUTTURATE DI ACQUATICITÀ, EQUITAZIONE E PSICOMOTORIE. IMPEGNO <text:s/>SPESA PERIODO GENNAIO/LUGLIO 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07-31</text:p>
          </table:table-cell>
          <table:table-cell office:value-type="string">
            <text:p>1727,29</text:p>
          </table:table-cell>
          <table:table-cell office:value-type="string">
            <text:p>0,00</text:p>
          </table:table-cell>
          <table:table-cell table:style-name="ce85" office:value-type="string">
            <text:p>92036080015</text:p>
          </table:table-cell>
          <table:table-cell office:value-type="string">
            <text:p>ASD CENTRO FORMA E BENESSER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261804DA7</text:p>
          </table:table-cell>
          <table:table-cell office:value-type="string">
            <text:p>614CENTRI DIURNI PER DISABILI DEL CONSORZIO: AFFIDAMENTO ATTIVITÀ STRUTTURATE DI ACQUATICITÀ, EQUITAZIONE E PSICOMOTORIE. IMPEGNO <text:s/>SPESA PERIODO GENNAIO/LUGLIO 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07-31</text:p>
          </table:table-cell>
          <table:table-cell office:value-type="string">
            <text:p>366,06</text:p>
          </table:table-cell>
          <table:table-cell office:value-type="string">
            <text:p>0,00</text:p>
          </table:table-cell>
          <table:table-cell office:value-type="string">
            <text:p>07068220016</text:p>
          </table:table-cell>
          <table:table-cell office:value-type="string">
            <text:p>PALESTRA VITTORI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9F1804DE9</text:p>
          </table:table-cell>
          <table:table-cell office:value-type="string">
            <text:p>614CENTRI DIURNI PER DISABILI DEL CONSORZIO: AFFIDAMENTO ATTIVITÀ STRUTTURATE DI ACQUATICITÀ, EQUITAZIONE E PSICOMOTORIE. IMPEGNO <text:s/>SPESA PERIODO GENNAIO/LUGLIO 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07-31</text:p>
          </table:table-cell>
          <table:table-cell office:value-type="string">
            <text:p>318,22</text:p>
          </table:table-cell>
          <table:table-cell office:value-type="string">
            <text:p>0,00</text:p>
          </table:table-cell>
          <table:table-cell table:style-name="ce85" office:value-type="string">
            <text:p>08229880011</text:p>
          </table:table-cell>
          <table:table-cell office:value-type="string">
            <text:p>FITLAND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3F1804E82</text:p>
          </table:table-cell>
          <table:table-cell office:value-type="string">
            <text:p>614CENTRI DIURNI PER DISABILI DEL CONSORZIO: AFFIDAMENTO ATTIVITÀ STRUTTURATE DI ACQUATICITÀ, EQUITAZIONE E PSICOMOTORIE. IMPEGNO <text:s/>SPESA PERIODO GENNAIO/LUGLIO 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07-31</text:p>
          </table:table-cell>
          <table:table-cell office:value-type="string">
            <text:p>5040,00</text:p>
          </table:table-cell>
          <table:table-cell office:value-type="string">
            <text:p>0,00</text:p>
          </table:table-cell>
          <table:table-cell table:style-name="ce1" office:value-type="string">
            <text:p>92016020015</text:p>
          </table:table-cell>
          <table:table-cell office:value-type="string">
            <text:p>UISP RIVER BORGAR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5A1894EEC</text:p>
          </table:table-cell>
          <table:table-cell office:value-type="string">
            <text:p>615AFFIDAMENTO DI ATTIVITÀ LABORATORIALI <text:s text:c="2"/>A FAVORE DEGLI UTENTI DEI CENTRI DIURNI CONSORTILI - IMPEGNO SPESA ANNO 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12-31</text:p>
          </table:table-cell>
          <table:table-cell office:value-type="string">
            <text:p>240,00</text:p>
          </table:table-cell>
          <table:table-cell office:value-type="string">
            <text:p>0,00</text:p>
          </table:table-cell>
          <table:table-cell table:style-name="ce1" office:value-type="string">
            <text:p>92029620017</text:p>
          </table:table-cell>
          <table:table-cell office:value-type="string">
            <text:p>SOLLIEVO ASSOCIAZIONE ONLUS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BD1804F22</text:p>
          </table:table-cell>
          <table:table-cell office:value-type="string">
            <text:p>615AFFIDAMENTO DI ATTIVITÀ LABORATORIALI <text:s text:c="2"/>A FAVORE DEGLI UTENTI DEI CENTRI DIURNI CONSORTILI - IMPEGNO SPESA ANNO 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12-31</text:p>
          </table:table-cell>
          <table:table-cell office:value-type="string">
            <text:p>1952,00</text:p>
          </table:table-cell>
          <table:table-cell office:value-type="string">
            <text:p>0,00</text:p>
          </table:table-cell>
          <table:table-cell office:value-type="string">
            <text:p>97730800014</text:p>
          </table:table-cell>
          <table:table-cell office:value-type="string">
            <text:p>ASSOCIAZIONE CULTURALE ALTRE ARTI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6617D73C9</text:p>
          </table:table-cell>
          <table:table-cell office:value-type="string">
            <text:p>615AFFIDAMENTO DI ATTIVITÀ LABORATORIALI <text:s text:c="2"/>A FAVORE DEGLI UTENTI DEI CENTRI DIURNI CONSORTILI - IMPEGNO SPESA ANNO 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12-31</text:p>
          </table:table-cell>
          <table:table-cell office:value-type="string">
            <text:p>1400,00</text:p>
          </table:table-cell>
          <table:table-cell office:value-type="string">
            <text:p>0,00</text:p>
          </table:table-cell>
          <table:table-cell office:value-type="string">
            <text:p>07584510015</text:p>
          </table:table-cell>
          <table:table-cell office:value-type="string">
            <text:p>PUNTO DIAPASON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7517D75DE</text:p>
          </table:table-cell>
          <table:table-cell office:value-type="string">
            <text:p>615AFFIDAMENTO DI ATTIVITÀ LABORATORIALI <text:s text:c="2"/>A FAVORE DEGLI UTENTI DEI CENTRI DIURNI CONSORTILI - IMPEGNO SPESA ANNO 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12-31</text:p>
          </table:table-cell>
          <table:table-cell office:value-type="string">
            <text:p>550,00</text:p>
          </table:table-cell>
          <table:table-cell office:value-type="string">
            <text:p>0,00</text:p>
          </table:table-cell>
          <table:table-cell table:style-name="ce79" office:value-type="string">
            <text:p>92046320013</text:p>
          </table:table-cell>
          <table:table-cell office:value-type="string">
            <text:p>PROGETTO O.A.S.I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2217D760C</text:p>
          </table:table-cell>
          <table:table-cell office:value-type="string">
            <text:p>615AFFIDAMENTO DI ATTIVITÀ LABORATORIALI <text:s text:c="2"/>A FAVORE DEGLI UTENTI DEI CENTRI DIURNI CONSORTILI - IMPEGNO SPESA ANNO 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12-31</text:p>
          </table:table-cell>
          <table:table-cell office:value-type="string">
            <text:p>600,00</text:p>
          </table:table-cell>
          <table:table-cell office:value-type="string">
            <text:p>0,00</text:p>
          </table:table-cell>
          <table:table-cell office:value-type="string">
            <text:p>97702110012</text:p>
          </table:table-cell>
          <table:table-cell office:value-type="string">
            <text:p>ARCHIMENTE ASSOCIAZIONE CULTURAL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O217D763F</text:p>
          </table:table-cell>
          <table:table-cell office:value-type="string">
            <text:p>615AFFIDAMENTO DI ATTIVITÀ LABORATORIALI <text:s text:c="2"/>A FAVORE DEGLI UTENTI DEI CENTRI DIURNI CONSORTILI - IMPEGNO SPESA ANNO 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12-31</text:p>
          </table:table-cell>
          <table:table-cell office:value-type="string">
            <text:p>150,00</text:p>
          </table:table-cell>
          <table:table-cell office:value-type="string">
            <text:p>0,00</text:p>
          </table:table-cell>
          <table:table-cell table:style-name="ce85" office:value-type="string">
            <text:p>97535980151</text:p>
          </table:table-cell>
          <table:table-cell office:value-type="string">
            <text:p>UNITI PER CRESCERE INSIEM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6517D7675</text:p>
          </table:table-cell>
          <table:table-cell office:value-type="string">
            <text:p>615AFFIDAMENTO DI ATTIVITÀ LABORATORIALI <text:s text:c="2"/>A FAVORE DEGLI UTENTI DEI CENTRI DIURNI CONSORTILI - IMPEGNO SPESA ANNO 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12-31</text:p>
          </table:table-cell>
          <table:table-cell office:value-type="string">
            <text:p>400,00</text:p>
          </table:table-cell>
          <table:table-cell office:value-type="string">
            <text:p>0,00</text:p>
          </table:table-cell>
          <table:table-cell office:value-type="string">
            <text:p>10322920017</text:p>
          </table:table-cell>
          <table:table-cell office:value-type="string">
            <text:p>CASCINA DEI TIGLI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CD17D7709</text:p>
          </table:table-cell>
          <table:table-cell office:value-type="string">
            <text:p>615AFFIDAMENTO DI ATTIVITÀ LABORATORIALI <text:s text:c="2"/>A FAVORE DEGLI UTENTI DEI CENTRI DIURNI CONSORTILI - IMPEGNO SPESA ANNO 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12-31</text:p>
          </table:table-cell>
          <table:table-cell office:value-type="string">
            <text:p>560,00</text:p>
          </table:table-cell>
          <table:table-cell office:value-type="string">
            <text:p>0,00</text:p>
          </table:table-cell>
          <table:table-cell table:style-name="ce1" office:value-type="string">
            <text:p>92017360014</text:p>
          </table:table-cell>
          <table:table-cell office:value-type="string">
            <text:p>PAROLE E MUSIC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5</text:p>
          </table:table-cell>
          <table:table-cell office:value-type="string">
            <text:p>Z2F17DAC89</text:p>
          </table:table-cell>
          <table:table-cell office:value-type="string">
            <text:p>615AFFIDAMENTO DI ATTIVITÀ LABORATORIALI <text:s text:c="2"/>A FAVORE DEGLI UTENTI DEI CENTRI DIURNI CONSORTILI - IMPEGNO SPESA ANNO 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12-31</text:p>
          </table:table-cell>
          <table:table-cell office:value-type="string">
            <text:p>266,80</text:p>
          </table:table-cell>
          <table:table-cell office:value-type="string">
            <text:p>0,00</text:p>
          </table:table-cell>
          <table:table-cell table:style-name="ce85" office:value-type="string">
            <text:p>1098160010</text:p>
          </table:table-cell>
          <table:table-cell office:value-type="string">
            <text:p>ZAPP'IN ZAPPIAMO INSIEM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5" office:value-type="string">
            <text:p>2016</text:p>
          </table:table-cell>
          <table:table-cell office:value-type="string">
            <text:p>ZF01837614</text:p>
          </table:table-cell>
          <table:table-cell office:value-type="string">
            <text:p>1 POLIZZA ASSICURATIVA ELETTRONICA – IMPEGNO SPESA 01/01/2016-31/03/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03-31</text:p>
          </table:table-cell>
          <table:table-cell table:number-columns-repeated="2" table:style-name="ce65" office:value-type="string">
            <text:p>700,00</text:p>
          </table:table-cell>
          <table:table-cell table:style-name="ce1" office:value-type="string">
            <text:p>00875360018</text:p>
          </table:table-cell>
          <table:table-cell office:value-type="string">
            <text:p>REALE MUTU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4" office:value-type="string">
            <text:p>2016</text:p>
          </table:table-cell>
          <table:table-cell office:value-type="string">
            <text:p>Z7D1837675</text:p>
          </table:table-cell>
          <table:table-cell office:value-type="string">
            <text:p>1 POLIZZA ASSICURATIVA TUTELA LEGALE – IMPEGNO SPESA 01/01/2016-31/03/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03-31</text:p>
          </table:table-cell>
          <table:table-cell table:number-columns-repeated="2" table:style-name="ce65" office:value-type="string">
            <text:p>1452,82</text:p>
          </table:table-cell>
          <table:table-cell table:style-name="ce79" office:value-type="string">
            <text:p>05377040968</text:p>
          </table:table-cell>
          <table:table-cell office:value-type="string">
            <text:p>ROLAND RECHTSSCHUTZ VERSIC AG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E818375E2</text:p>
          </table:table-cell>
          <table:table-cell office:value-type="string">
            <text:p>1 POLIZZA ASSICURATIVA INCENDIO <text:s/>– IMPEGNO SPESA 01/01/2016-31/03/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03-31</text:p>
          </table:table-cell>
          <table:table-cell table:number-columns-repeated="2" table:style-name="ce65" office:value-type="string">
            <text:p>415,00</text:p>
          </table:table-cell>
          <table:table-cell table:style-name="ce1" office:value-type="string">
            <text:p>00818570012</text:p>
          </table:table-cell>
          <table:table-cell office:value-type="string">
            <text:p>UNIPOLSAI ASSICURAZIONI S.P.A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2418376FB</text:p>
          </table:table-cell>
          <table:table-cell office:value-type="string">
            <text:p>1 POLIZZA ASSICURATIVA INFORTUNI – IMPEGNO SPESA 01/01/2016-31/03/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03-31</text:p>
          </table:table-cell>
          <table:table-cell table:number-columns-repeated="2" table:style-name="ce65" office:value-type="string">
            <text:p>943,00</text:p>
          </table:table-cell>
          <table:table-cell table:style-name="ce1" office:value-type="string">
            <text:p>00818570012</text:p>
          </table:table-cell>
          <table:table-cell office:value-type="string">
            <text:p>UNIPOLSAI ASSICURAZIONI S.P.A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46183755C</text:p>
          </table:table-cell>
          <table:table-cell office:value-type="string">
            <text:p>1 POLIZZA ASSICURATIVA R.C.T./O – IMPEGNO SPESA 01/01/2016-31/12/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12-31</text:p>
          </table:table-cell>
          <table:table-cell table:number-columns-repeated="2" table:style-name="ce65" office:value-type="string">
            <text:p>1546,50</text:p>
          </table:table-cell>
          <table:table-cell table:style-name="ce79" office:value-type="string">
            <text:p>05032630963</text:p>
          </table:table-cell>
          <table:table-cell office:value-type="string">
            <text:p>ALLIANZ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4018AF380</text:p>
          </table:table-cell>
          <table:table-cell office:value-type="string">
            <text:p>1 POLIZZA ASSICURATIVA FURTO – IMPEGNO SPESA 01/01/2016-31/12/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12-31</text:p>
          </table:table-cell>
          <table:table-cell table:number-columns-repeated="2" table:style-name="ce65" office:value-type="string">
            <text:p>905,46</text:p>
          </table:table-cell>
          <table:table-cell table:style-name="ce1" office:value-type="string">
            <text:p>00818570012</text:p>
          </table:table-cell>
          <table:table-cell office:value-type="string">
            <text:p>UNIPOLSAI ASSICURAZIONI S.P.A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F518AF343</text:p>
          </table:table-cell>
          <table:table-cell office:value-type="string">
            <text:p>1 POLIZZA ASSICURATIVA RC PATRIMONIALE – IMPEGNO SPESA 01/01/2016-31/12/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12-31</text:p>
          </table:table-cell>
          <table:table-cell table:number-columns-repeated="2" table:style-name="ce65" office:value-type="string">
            <text:p>3700,00</text:p>
          </table:table-cell>
          <table:table-cell table:style-name="ce79" office:value-type="string">
            <text:p>10655700150</text:p>
          </table:table-cell>
          <table:table-cell office:value-type="string">
            <text:p>LLOYD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E818376DD</text:p>
          </table:table-cell>
          <table:table-cell office:value-type="string">
            <text:p>1 POLIZZA ASSICURATIVA KASKO <text:s/>– IMPEGNO SPESA 01/01/2016-31/03/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03-31</text:p>
          </table:table-cell>
          <table:table-cell table:number-columns-repeated="2" table:style-name="ce65" office:value-type="string">
            <text:p>375,00</text:p>
          </table:table-cell>
          <table:table-cell table:style-name="ce1" office:value-type="string">
            <text:p>00818570012</text:p>
          </table:table-cell>
          <table:table-cell office:value-type="string">
            <text:p>UNIPOLSAI ASSICURAZIONI S.P.A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2A18376A3</text:p>
          </table:table-cell>
          <table:table-cell office:value-type="string">
            <text:p>1 POLIZZA ASSICURATIVA LIBRO MATRICOLA AUTO – IMPEGNO SPESA 01/01/2016-31/12/2016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12-31</text:p>
          </table:table-cell>
          <table:table-cell table:number-columns-repeated="2" table:style-name="ce65" office:value-type="string">
            <text:p>10292,02</text:p>
          </table:table-cell>
          <table:table-cell table:style-name="ce1" office:value-type="string">
            <text:p>00818570012</text:p>
          </table:table-cell>
          <table:table-cell office:value-type="string">
            <text:p>UNIPOLSAI ASSICURAZIONI S.P.A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78145AA3A</text:p>
          </table:table-cell>
          <table:table-cell office:value-type="string">
            <text:p>4FORNITURA BUONI PASTO GENNAIO FEBBRAIO 2016 – DIPENDENTI CIS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02-29</text:p>
          </table:table-cell>
          <table:table-cell table:number-columns-repeated="2" table:style-name="ce65" office:value-type="string">
            <text:p>8735,67</text:p>
          </table:table-cell>
          <table:table-cell table:style-name="ce5" office:value-type="string">
            <text:p>03105300101</text:p>
          </table:table-cell>
          <table:table-cell office:value-type="string">
            <text:p>QUI GROUP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3D17306AF</text:p>
          </table:table-cell>
          <table:table-cell office:value-type="string">
            <text:p>14ULTERIORE PROROGA INSERIMENTO IN RESIDENCE DI UTENTI SENZA ABITAZIONE</text:p>
          </table:table-cell>
          <table:table-cell table:style-name="ce1" office:value-type="string">
            <text:p>23-AFFIDAMENTO IN ECONOMIA - AFFIDAMENTO DIRETTO</text:p>
          </table:table-cell>
          <table:table-cell table:style-name="ce46" office:value-type="string">
            <text:p>2016-01-11</text:p>
          </table:table-cell>
          <table:table-cell table:style-name="ce15" office:value-type="string">
            <text:p>2016-01-31</text:p>
          </table:table-cell>
          <table:table-cell table:style-name="ce71" office:value-type="string">
            <text:p>375,00</text:p>
          </table:table-cell>
          <table:table-cell table:style-name="ce75" office:value-type="string">
            <text:p>375,00</text:p>
          </table:table-cell>
          <table:table-cell table:style-name="ce1" office:value-type="string">
            <text:p>09740480018</text:p>
          </table:table-cell>
          <table:table-cell office:value-type="string">
            <text:p>RESIDENCE LA COLLINA – VAEL S.R.L. 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6562380749</text:p>
          </table:table-cell>
          <table:table-cell office:value-type="string">
            <text:p>39SERVIZIO LAVAGGIO, PIEGATURA E RICONSEGNA BIANCHERIA STRUTTURE PER ANZIANI. </text:p>
          </table:table-cell>
          <table:table-cell table:style-name="ce1" office:value-type="string">
            <text:p>01-PROCEDURA APERTA</text:p>
          </table:table-cell>
          <table:table-cell table:style-name="ce46" office:value-type="string">
            <text:p>2016-04-01</text:p>
          </table:table-cell>
          <table:table-cell table:style-name="ce15" office:value-type="string">
            <text:p>2019-03-31</text:p>
          </table:table-cell>
          <table:table-cell table:style-name="ce65" office:value-type="string">
            <text:p>59658,00</text:p>
          </table:table-cell>
          <table:table-cell table:style-name="ce65" office:value-type="string">
            <text:p>9010,09</text:p>
          </table:table-cell>
          <table:table-cell office:value-type="string">
            <text:p>00594290017</text:p>
          </table:table-cell>
          <table:table-cell office:value-type="string">
            <text:p>LIM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B718ABE46</text:p>
          </table:table-cell>
          <table:table-cell office:value-type="string">
            <text:p>51INSERIMENTO MINORE DISABILE </text:p>
          </table:table-cell>
          <table:table-cell table:style-name="ce1" office:value-type="string">
            <text:p>23-AFFIDAMENTO IN ECONOMIA - AFFIDAMENTO DIRETTO</text:p>
          </table:table-cell>
          <table:table-cell table:style-name="ce46" office:value-type="string">
            <text:p>2016-02-01</text:p>
          </table:table-cell>
          <table:table-cell table:style-name="ce15" office:value-type="string">
            <text:p>2016-06-30</text:p>
          </table:table-cell>
          <table:table-cell table:style-name="ce65" office:value-type="string">
            <text:p>1056,00</text:p>
          </table:table-cell>
          <table:table-cell table:style-name="ce65" office:value-type="string">
            <text:p>720,00</text:p>
          </table:table-cell>
          <table:table-cell table:style-name="ce1" office:value-type="string">
            <text:p>92513180015</text:p>
          </table:table-cell>
          <table:table-cell office:value-type="string">
            <text:p>ASSOCIAZIONE UNA CASA PER GLI AMICI DI FRANCESC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BC18C14D3</text:p>
          </table:table-cell>
          <table:table-cell office:value-type="string">
            <text:p>60 SERVIZIO DI MANUTENZIONE CENTRALE TERMICA CENTRI DIURNI E SEDE TERRITORIALE 5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4-30</text:p>
          </table:table-cell>
          <table:table-cell table:style-name="ce15" office:value-type="string">
            <text:p>2017-03-31</text:p>
          </table:table-cell>
          <table:table-cell table:style-name="ce65" office:value-type="string">
            <text:p>1.146,80</text:p>
          </table:table-cell>
          <table:table-cell table:style-name="ce65" office:value-type="string">
            <text:p>0,00</text:p>
          </table:table-cell>
          <table:table-cell office:value-type="string">
            <text:p>11382160015</text:p>
          </table:table-cell>
          <table:table-cell office:value-type="string">
            <text:p>TERMOTECNICA ENERGY <text:s/>SOLUTIONS 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C518CBDEE</text:p>
          </table:table-cell>
          <table:table-cell office:value-type="string">
            <text:p>63INSERIMENTO DI MINORE IN COMUNITA' 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18</text:p>
          </table:table-cell>
          <table:table-cell table:style-name="ce15" office:value-type="string">
            <text:p>2016-03-31</text:p>
          </table:table-cell>
          <table:table-cell table:style-name="ce65" office:value-type="string">
            <text:p>8003,10</text:p>
          </table:table-cell>
          <table:table-cell table:style-name="ce65" office:value-type="string">
            <text:p>7926,88</text:p>
          </table:table-cell>
          <table:table-cell office:value-type="string">
            <text:p>05327770011</text:p>
          </table:table-cell>
          <table:table-cell office:value-type="string">
            <text:p>COOPERATIVA VALPIAN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B718D8327</text:p>
          </table:table-cell>
          <table:table-cell office:value-type="string">
            <text:p>72INSERIMENTO IN RESIDENCE DI UTENTI SENZA ABITAZIONE 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2-16</text:p>
          </table:table-cell>
          <table:table-cell table:style-name="ce15" office:value-type="string">
            <text:p>2016-03-15</text:p>
          </table:table-cell>
          <table:table-cell table:style-name="ce65" office:value-type="string">
            <text:p>720,05</text:p>
          </table:table-cell>
          <table:table-cell table:style-name="ce65" office:value-type="string">
            <text:p>720,00</text:p>
          </table:table-cell>
          <table:table-cell table:style-name="ce1" office:value-type="string">
            <text:p>09740480018</text:p>
          </table:table-cell>
          <table:table-cell office:value-type="string">
            <text:p>RESIDENCE LA COLLINA – VAEL S.R.L. 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F318DB1B8</text:p>
          </table:table-cell>
          <table:table-cell office:value-type="string">
            <text:p>91SERVIZIO DI NOLEGGIO MULTIFUNZIONE FOTOCOPIATRICE PER CENTRO DIURNO BORGARO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4-01</text:p>
          </table:table-cell>
          <table:table-cell table:style-name="ce15" office:value-type="string">
            <text:p>2020-03-31</text:p>
          </table:table-cell>
          <table:table-cell table:style-name="ce65" office:value-type="string">
            <text:p>1698,24</text:p>
          </table:table-cell>
          <table:table-cell table:style-name="ce65" office:value-type="string">
            <text:p>212,28</text:p>
          </table:table-cell>
          <table:table-cell table:style-name="ce5" office:value-type="string">
            <text:p>02538760014</text:p>
          </table:table-cell>
          <table:table-cell office:value-type="string">
            <text:p>SYSTEM 3 SRL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5418E83D3</text:p>
          </table:table-cell>
          <table:table-cell office:value-type="string">
            <text:p>93INSERIMENTO DI MINORE DISABILE IN COMUNITA' PSICO RIABILITATIVA 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2-19</text:p>
          </table:table-cell>
          <table:table-cell table:style-name="ce15" office:value-type="string">
            <text:p>2016-06-30</text:p>
          </table:table-cell>
          <table:table-cell table:style-name="ce65" office:value-type="string">
            <text:p>7780,50</text:p>
          </table:table-cell>
          <table:table-cell table:style-name="ce65" office:value-type="string">
            <text:p>0,00</text:p>
          </table:table-cell>
          <table:table-cell table:style-name="ce79" office:value-type="string">
            <text:p>00524480308</text:p>
          </table:table-cell>
          <table:table-cell office:value-type="string">
            <text:p>SERENI ORIZZONTI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C118EEEA9</text:p>
          </table:table-cell>
          <table:table-cell office:value-type="string">
            <text:p>119SERVIZIO DI TELESOCCORSO E TELEASSISTENZA PER ANZIANI E DISABILI 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06-30</text:p>
          </table:table-cell>
          <table:table-cell table:style-name="ce65" office:value-type="string">
            <text:p>21949,20</text:p>
          </table:table-cell>
          <table:table-cell table:style-name="ce65" office:value-type="string">
            <text:p>10769,23</text:p>
          </table:table-cell>
          <table:table-cell office:value-type="string">
            <text:p>07117430012</text:p>
          </table:table-cell>
          <table:table-cell office:value-type="string">
            <text:p>CENTRO 24 OR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51184EFD8</text:p>
          </table:table-cell>
          <table:table-cell office:value-type="string">
            <text:p>131SERVIZIO DI MANUTENZIONE IMPIANTI ASCENSORI STRUTTURE PER ANZIANI <text:s/></text:p>
          </table:table-cell>
          <table:table-cell office:value-type="string">
            <text:p>01-PROCEDURA APERTA</text:p>
          </table:table-cell>
          <table:table-cell table:style-name="ce46" office:value-type="string">
            <text:p>2016-04-01</text:p>
          </table:table-cell>
          <table:table-cell table:style-name="ce15" office:value-type="string">
            <text:p>2019-03-31</text:p>
          </table:table-cell>
          <table:table-cell table:style-name="ce65" office:value-type="string">
            <text:p>8564,40</text:p>
          </table:table-cell>
          <table:table-cell table:style-name="ce65" office:value-type="string">
            <text:p>1427,10</text:p>
          </table:table-cell>
          <table:table-cell office:value-type="string">
            <text:p>03205520129</text:p>
          </table:table-cell>
          <table:table-cell office:value-type="string">
            <text:p>NORD ELEVATOR SRL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DE193409A</text:p>
          </table:table-cell>
          <table:table-cell office:value-type="string">
            <text:p>136SERVIZIO MANUTENZIONE E ASSISTENZA TECNICA CENTRALINI E APPARATI IP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4-01</text:p>
          </table:table-cell>
          <table:table-cell table:style-name="ce15" office:value-type="string">
            <text:p>2017-03-31</text:p>
          </table:table-cell>
          <table:table-cell table:style-name="ce65" office:value-type="string">
            <text:p>2152,00</text:p>
          </table:table-cell>
          <table:table-cell table:style-name="ce65" office:value-type="string">
            <text:p>1093,94</text:p>
          </table:table-cell>
          <table:table-cell office:value-type="string">
            <text:p>04367511005</text:p>
          </table:table-cell>
          <table:table-cell office:value-type="string">
            <text:p>COMTEL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D01938E35</text:p>
          </table:table-cell>
          <table:table-cell office:value-type="string">
            <text:p>140NORMATIVA HACCP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4-01</text:p>
          </table:table-cell>
          <table:table-cell table:style-name="ce15" office:value-type="string">
            <text:p>2017-03-31</text:p>
          </table:table-cell>
          <table:table-cell table:style-name="ce65" office:value-type="string">
            <text:p>3806,40</text:p>
          </table:table-cell>
          <table:table-cell table:style-name="ce65" office:value-type="string">
            <text:p>0,00</text:p>
          </table:table-cell>
          <table:table-cell table:style-name="ce1" office:value-type="string">
            <text:p>08708100014</text:p>
          </table:table-cell>
          <table:table-cell office:value-type="string">
            <text:p>STUDIO I.Q.N – BRERO LAUR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9619342C4</text:p>
          </table:table-cell>
          <table:table-cell office:value-type="string">
            <text:p>142FORNITURA BUONI PASTO OPERATORI CENTRI DIURNI</text:p>
          </table:table-cell>
          <table:table-cell table:style-name="ce35" office:value-type="string">
            <text:p>26-AFFIDAMENTO DIRETTO IN ADESIONE AD ACCORDO QUADRO/CONVENZIONE</text:p>
          </table:table-cell>
          <table:table-cell table:style-name="ce46" office:value-type="string">
            <text:p>2016-04-01</text:p>
          </table:table-cell>
          <table:table-cell table:style-name="ce15" office:value-type="string">
            <text:p>2016-09-30</text:p>
          </table:table-cell>
          <table:table-cell table:style-name="ce65" office:value-type="string">
            <text:p>14812,00</text:p>
          </table:table-cell>
          <table:table-cell table:style-name="ce65" office:value-type="string">
            <text:p>14812</text:p>
          </table:table-cell>
          <table:table-cell table:style-name="ce5" office:value-type="string">
            <text:p>03105300101</text:p>
          </table:table-cell>
          <table:table-cell office:value-type="string">
            <text:p>QUI GROUP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E0193431A</text:p>
          </table:table-cell>
          <table:table-cell office:value-type="string">
            <text:p>146FORNITURA BUONI PASTO DIPENDENTI CIS</text:p>
          </table:table-cell>
          <table:table-cell table:style-name="ce35" office:value-type="string">
            <text:p>26-AFFIDAMENTO DIRETTO IN ADESIONE AD ACCORDO QUADRO/CONVENZIONE</text:p>
          </table:table-cell>
          <table:table-cell table:style-name="ce46" office:value-type="string">
            <text:p>2016-04-01</text:p>
          </table:table-cell>
          <table:table-cell table:style-name="ce15" office:value-type="string">
            <text:p>2016-06-30</text:p>
          </table:table-cell>
          <table:table-cell table:style-name="ce65" office:value-type="string">
            <text:p>8799,00</text:p>
          </table:table-cell>
          <table:table-cell table:style-name="ce65" office:value-type="string">
            <text:p>8799</text:p>
          </table:table-cell>
          <table:table-cell table:style-name="ce5" office:value-type="string">
            <text:p>03105300101</text:p>
          </table:table-cell>
          <table:table-cell office:value-type="string">
            <text:p>QUI GROUP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5F1945E01</text:p>
          </table:table-cell>
          <table:table-cell office:value-type="string">
            <text:p>152INSERIMENTO DI MINORE E MADRE IN COMUNITA'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3-25</text:p>
          </table:table-cell>
          <table:table-cell table:style-name="ce15" office:value-type="string">
            <text:p>2016-06-30</text:p>
          </table:table-cell>
          <table:table-cell table:style-name="ce65" office:value-type="string">
            <text:p>12544,00</text:p>
          </table:table-cell>
          <table:table-cell table:style-name="ce65" office:value-type="string">
            <text:p>7556</text:p>
          </table:table-cell>
          <table:table-cell table:style-name="ce79" office:value-type="string">
            <text:p>01871790018</text:p>
          </table:table-cell>
          <table:table-cell table:style-name="ce22" office:value-type="string">
            <text:p>ISTITUTO SUORE TERZIARIE SAN FRANCESC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481945DBO</text:p>
          </table:table-cell>
          <table:table-cell office:value-type="string">
            <text:p>153INSERIMENTO DI MINORE E MADRE IN COMUNITA'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2-17</text:p>
          </table:table-cell>
          <table:table-cell table:style-name="ce15" office:value-type="string">
            <text:p>2016-06-30</text:p>
          </table:table-cell>
          <table:table-cell table:style-name="ce65" office:value-type="string">
            <text:p>10125,00</text:p>
          </table:table-cell>
          <table:table-cell table:style-name="ce65" office:value-type="string">
            <text:p>2300</text:p>
          </table:table-cell>
          <table:table-cell table:style-name="ce79" office:value-type="string">
            <text:p>07262240018</text:p>
          </table:table-cell>
          <table:table-cell table:style-name="ce22" office:value-type="string">
            <text:p>C.I.S.S. 38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261906B77</text:p>
          </table:table-cell>
          <table:table-cell office:value-type="string">
            <text:p>157SERVIZIO MANUTENZIONE MECCANICA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7-01</text:p>
          </table:table-cell>
          <table:table-cell table:style-name="ce15" office:value-type="string">
            <text:p>2018-06-30</text:p>
          </table:table-cell>
          <table:table-cell table:style-name="ce65" office:value-type="string">
            <text:p>39900,00</text:p>
          </table:table-cell>
          <table:table-cell table:style-name="ce65" office:value-type="float" office:value="2337.52">
            <text:p>2337,52</text:p>
          </table:table-cell>
          <table:table-cell table:style-name="ce79" office:value-type="string">
            <text:p>09382490010</text:p>
          </table:table-cell>
          <table:table-cell office:value-type="string">
            <text:p>OME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141906B84</text:p>
          </table:table-cell>
          <table:table-cell office:value-type="string">
            <text:p>157SERVIZIO MANUTENZIONE CARROZZERIA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7-01</text:p>
          </table:table-cell>
          <table:table-cell table:style-name="ce15" office:value-type="string">
            <text:p>2018-06-30</text:p>
          </table:table-cell>
          <table:table-cell table:style-name="ce65" office:value-type="string">
            <text:p>10000</text:p>
          </table:table-cell>
          <table:table-cell table:style-name="ce65" office:value-type="float" office:value="612.53">
            <text:p>612,53</text:p>
          </table:table-cell>
          <table:table-cell table:style-name="ce79" office:value-type="string">
            <text:p>03806540013</text:p>
          </table:table-cell>
          <table:table-cell office:value-type="string">
            <text:p>CARROZZERIA ROBASSOMER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D2197ABC5</text:p>
          </table:table-cell>
          <table:table-cell office:value-type="string">
            <text:p>169SERVIZIO DI MANUTENZIONE GIARDINI E AREE VERDI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4-01</text:p>
          </table:table-cell>
          <table:table-cell table:style-name="ce15" office:value-type="string">
            <text:p>2016-12-31</text:p>
          </table:table-cell>
          <table:table-cell table:style-name="ce65" office:value-type="string">
            <text:p>11809,60</text:p>
          </table:table-cell>
          <table:table-cell table:style-name="ce65" office:value-type="float" office:value="6440">
            <text:p>6440,00</text:p>
          </table:table-cell>
          <table:table-cell office:value-type="string">
            <text:p>06291190012</text:p>
          </table:table-cell>
          <table:table-cell office:value-type="string">
            <text:p>FIORE VIVAI 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664383279A</text:p>
          </table:table-cell>
          <table:table-cell office:value-type="string">
            <text:p>181GESTIONE SERVIZIO UFFICIO RELAZIONI CON IL PUBBLICO PRESSO SEDE CENTRALE CIS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5-02</text:p>
          </table:table-cell>
          <table:table-cell table:style-name="ce15" office:value-type="string">
            <text:p>2019-04-30</text:p>
          </table:table-cell>
          <table:table-cell table:style-name="ce65" office:value-type="string">
            <text:p>147313,54</text:p>
          </table:table-cell>
          <table:table-cell table:style-name="ce65" office:value-type="float" office:value="23478.91">
            <text:p>23478,91</text:p>
          </table:table-cell>
          <table:table-cell office:value-type="string">
            <text:p>07628390010</text:p>
          </table:table-cell>
          <table:table-cell office:value-type="string">
            <text:p>CRISALIDE S.C.S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6318A34EB</text:p>
          </table:table-cell>
          <table:table-cell office:value-type="string">
            <text:p>184POLIZZA ELETTRICA </text:p>
          </table:table-cell>
          <table:table-cell table:style-name="ce1" office:value-type="string">
            <text:p>01-PROCEDURA APERTA</text:p>
          </table:table-cell>
          <table:table-cell table:style-name="ce46" office:value-type="string">
            <text:p>2016-03-31</text:p>
          </table:table-cell>
          <table:table-cell table:style-name="ce15" office:value-type="string">
            <text:p>2017-03-31</text:p>
          </table:table-cell>
          <table:table-cell table:style-name="ce65" office:value-type="string">
            <text:p>2310,00</text:p>
          </table:table-cell>
          <table:table-cell table:style-name="ce65" office:value-type="float" office:value="2310">
            <text:p>2310,00</text:p>
          </table:table-cell>
          <table:table-cell table:style-name="ce1" office:value-type="string">
            <text:p>00818570012</text:p>
          </table:table-cell>
          <table:table-cell office:value-type="string">
            <text:p>UNIPOLSAI ASSICURAZIONI S.P.A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5018A35AE</text:p>
          </table:table-cell>
          <table:table-cell office:value-type="string">
            <text:p>184TUTELA LEGALE</text:p>
          </table:table-cell>
          <table:table-cell table:style-name="ce1" office:value-type="string">
            <text:p>01-PROCEDURA APERTA</text:p>
          </table:table-cell>
          <table:table-cell table:style-name="ce46" office:value-type="string">
            <text:p>2016-03-31</text:p>
          </table:table-cell>
          <table:table-cell table:style-name="ce15" office:value-type="string">
            <text:p>2017-03-31</text:p>
          </table:table-cell>
          <table:table-cell table:style-name="ce65" office:value-type="string">
            <text:p>5672,93</text:p>
          </table:table-cell>
          <table:table-cell table:style-name="ce65" office:value-type="float" office:value="5672.93">
            <text:p>5672,93</text:p>
          </table:table-cell>
          <table:table-cell table:style-name="ce79" office:value-type="string">
            <text:p>05377040968</text:p>
          </table:table-cell>
          <table:table-cell office:value-type="string">
            <text:p>ROLAND RECHTSSCHUTZ VERSIC AG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3A18A34A7</text:p>
          </table:table-cell>
          <table:table-cell office:value-type="string">
            <text:p>184INCENDIO</text:p>
          </table:table-cell>
          <table:table-cell table:style-name="ce1" office:value-type="string">
            <text:p>01-PROCEDURA APERTA</text:p>
          </table:table-cell>
          <table:table-cell table:style-name="ce46" office:value-type="string">
            <text:p>2016-03-31</text:p>
          </table:table-cell>
          <table:table-cell table:style-name="ce15" office:value-type="string">
            <text:p>2017-03-31</text:p>
          </table:table-cell>
          <table:table-cell table:style-name="ce65" office:value-type="string">
            <text:p>2328,00</text:p>
          </table:table-cell>
          <table:table-cell table:style-name="ce65" office:value-type="float" office:value="2328">
            <text:p>2328,00</text:p>
          </table:table-cell>
          <table:table-cell table:style-name="ce1" office:value-type="string">
            <text:p>00818570012</text:p>
          </table:table-cell>
          <table:table-cell office:value-type="string">
            <text:p>UNIPOLSAI ASSICURAZIONI S.P.A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7618A3523</text:p>
          </table:table-cell>
          <table:table-cell office:value-type="string">
            <text:p>184INFORTUNI</text:p>
          </table:table-cell>
          <table:table-cell table:style-name="ce1" office:value-type="string">
            <text:p>01-PROCEDURA APERTA</text:p>
          </table:table-cell>
          <table:table-cell table:style-name="ce46" office:value-type="string">
            <text:p>2016-03-31</text:p>
          </table:table-cell>
          <table:table-cell table:style-name="ce15" office:value-type="string">
            <text:p>2017-03-31</text:p>
          </table:table-cell>
          <table:table-cell table:style-name="ce65" office:value-type="string">
            <text:p>3328,00</text:p>
          </table:table-cell>
          <table:table-cell table:style-name="ce65" office:value-type="float" office:value="3328">
            <text:p>3328,00</text:p>
          </table:table-cell>
          <table:table-cell table:style-name="ce1" office:value-type="string">
            <text:p>00818570012</text:p>
          </table:table-cell>
          <table:table-cell office:value-type="string">
            <text:p>UNIPOLSAI ASSICURAZIONI S.P.A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1E18A33F8</text:p>
          </table:table-cell>
          <table:table-cell office:value-type="string">
            <text:p>184RCT</text:p>
          </table:table-cell>
          <table:table-cell table:style-name="ce1" office:value-type="string">
            <text:p>01-PROCEDURA APERTA</text:p>
          </table:table-cell>
          <table:table-cell table:style-name="ce46" office:value-type="string">
            <text:p>2016-03-31</text:p>
          </table:table-cell>
          <table:table-cell table:style-name="ce15" office:value-type="string">
            <text:p>2016-30-06</text:p>
          </table:table-cell>
          <table:table-cell table:style-name="ce65" office:value-type="string">
            <text:p>1800,00</text:p>
          </table:table-cell>
          <table:table-cell table:style-name="ce65" office:value-type="float" office:value="1800">
            <text:p>1800,00</text:p>
          </table:table-cell>
          <table:table-cell table:style-name="ce79" office:value-type="string">
            <text:p>05032630963</text:p>
          </table:table-cell>
          <table:table-cell office:value-type="string">
            <text:p>ALLIANZ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BC18A3560</text:p>
          </table:table-cell>
          <table:table-cell office:value-type="string">
            <text:p>184KASKO</text:p>
          </table:table-cell>
          <table:table-cell table:style-name="ce1" office:value-type="string">
            <text:p>01-PROCEDURA APERTA</text:p>
          </table:table-cell>
          <table:table-cell table:style-name="ce46" office:value-type="string">
            <text:p>2016-03-31</text:p>
          </table:table-cell>
          <table:table-cell table:style-name="ce15" office:value-type="string">
            <text:p>2017-03-31</text:p>
          </table:table-cell>
          <table:table-cell table:style-name="ce65" office:value-type="string">
            <text:p>1500,00</text:p>
          </table:table-cell>
          <table:table-cell table:style-name="ce65" office:value-type="float" office:value="1500">
            <text:p>1500,00</text:p>
          </table:table-cell>
          <table:table-cell table:style-name="ce1" office:value-type="string">
            <text:p>00818570012</text:p>
          </table:table-cell>
          <table:table-cell office:value-type="string">
            <text:p>UNIPOLSAI ASSICURAZIONI S.P.A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E119B92FD</text:p>
          </table:table-cell>
          <table:table-cell office:value-type="string">
            <text:p>187SERVIZIO NOLEGGIO MULTIFUNZIONE FOTOCOPIATRICE STAMPANTE SEDE 1 – CIRIE' </text:p>
          </table:table-cell>
          <table:table-cell table:style-name="ce35" office:value-type="string">
            <text:p>26-AFFIDAMENTO DIRETTO IN ADESIONE AD ACCORDO QUADRO/CONVENZIONE</text:p>
          </table:table-cell>
          <table:table-cell table:style-name="ce46" office:value-type="string">
            <text:p>2016-05-01</text:p>
          </table:table-cell>
          <table:table-cell table:style-name="ce15" office:value-type="string">
            <text:p>2020-04-30</text:p>
          </table:table-cell>
          <table:table-cell table:style-name="ce65" office:value-type="string">
            <text:p>1873,92</text:p>
          </table:table-cell>
          <table:table-cell table:style-name="ce65" office:value-type="float" office:value="160">
            <text:p>160,00</text:p>
          </table:table-cell>
          <table:table-cell office:value-type="string">
            <text:p>02538760014</text:p>
          </table:table-cell>
          <table:table-cell office:value-type="string">
            <text:p>SYSTEM 3 SRL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2819B6702</text:p>
          </table:table-cell>
          <table:table-cell office:value-type="string">
            <text:p>188ADEGUAMENTO DELLE LINEE TELEFONICHE E CENTRALINO E APPARATI IP CENTRO DIURNO LANZO E D8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12-31</text:p>
          </table:table-cell>
          <table:table-cell table:style-name="ce65" office:value-type="string">
            <text:p>3525,80</text:p>
          </table:table-cell>
          <table:table-cell table:style-name="ce65" office:value-type="float" office:value="0">
            <text:p>0,00</text:p>
          </table:table-cell>
          <table:table-cell office:value-type="string">
            <text:p>04367511005</text:p>
          </table:table-cell>
          <table:table-cell office:value-type="string">
            <text:p>COMTEL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EB19B774A</text:p>
          </table:table-cell>
          <table:table-cell office:value-type="string">
            <text:p>192PROSECUZIONE INSERIMENTO MINORI IN CENTRI <text:s/>DIURNI 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4-01</text:p>
          </table:table-cell>
          <table:table-cell table:style-name="ce15" office:value-type="string">
            <text:p>2016-06-30</text:p>
          </table:table-cell>
          <table:table-cell table:style-name="ce65" office:value-type="float" office:value="28745.6">
            <text:p>28745,60</text:p>
          </table:table-cell>
          <table:table-cell table:style-name="ce65" office:value-type="float" office:value="27191.5">
            <text:p>27191,50</text:p>
          </table:table-cell>
          <table:table-cell office:value-type="string">
            <text:p>07628390010</text:p>
          </table:table-cell>
          <table:table-cell office:value-type="string">
            <text:p>CRISALIDE S.C.S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A019B75B4</text:p>
          </table:table-cell>
          <table:table-cell office:value-type="string">
            <text:p>192PROSECUZIONE INSERIMENTO MINORI IN CENTRI <text:s/>DIURNI 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4-01</text:p>
          </table:table-cell>
          <table:table-cell table:style-name="ce15" office:value-type="string">
            <text:p>2016-06-30</text:p>
          </table:table-cell>
          <table:table-cell table:style-name="ce65" office:value-type="string">
            <text:p>19654,84</text:p>
          </table:table-cell>
          <table:table-cell table:style-name="ce65" office:value-type="float" office:value="18898.88">
            <text:p>18898,88</text:p>
          </table:table-cell>
          <table:table-cell table:style-name="ce1" office:value-type="string">
            <text:p>03982610010</text:p>
          </table:table-cell>
          <table:table-cell office:value-type="string">
            <text:p>LA TENDA COMUNITA' ALLOGGI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D119B7B11</text:p>
          </table:table-cell>
          <table:table-cell office:value-type="string">
            <text:p>192PROSECUZIONE INSERIMENTO MINORI IN CENTRI <text:s/>DIURNI 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4-01</text:p>
          </table:table-cell>
          <table:table-cell table:style-name="ce15" office:value-type="string">
            <text:p>2016-06-30</text:p>
          </table:table-cell>
          <table:table-cell table:style-name="ce65" office:value-type="string">
            <text:p>3321,50</text:p>
          </table:table-cell>
          <table:table-cell table:style-name="ce65" office:value-type="float" office:value="3321.5">
            <text:p>3321,50</text:p>
          </table:table-cell>
          <table:table-cell office:value-type="string">
            <text:p>01359170188</text:p>
          </table:table-cell>
          <table:table-cell office:value-type="string">
            <text:p>FONDAZIONE ACCOGLIENZA ALLA VITA PAVIA 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D319B7AA0</text:p>
          </table:table-cell>
          <table:table-cell office:value-type="string">
            <text:p>192PROSECUZIONE INSERIMENTO MINORI IN CENTRI <text:s/>DIURNI 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4-01</text:p>
          </table:table-cell>
          <table:table-cell table:style-name="ce15" office:value-type="string">
            <text:p>2016-06-30</text:p>
          </table:table-cell>
          <table:table-cell table:style-name="ce65" office:value-type="string">
            <text:p>10049,44</text:p>
          </table:table-cell>
          <table:table-cell table:style-name="ce65" office:value-type="float" office:value="10013.44">
            <text:p>10013,44</text:p>
          </table:table-cell>
          <table:table-cell office:value-type="string">
            <text:p>02370510014</text:p>
          </table:table-cell>
          <table:table-cell office:value-type="string">
            <text:p>ASSOCIAZIONE CASA NOSTR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C119B77BC</text:p>
          </table:table-cell>
          <table:table-cell office:value-type="string">
            <text:p>192PROSECUZIONE INSERIMENTO MINORI IN CENTRI <text:s/>DIURNI 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4-01</text:p>
          </table:table-cell>
          <table:table-cell table:style-name="ce15" office:value-type="string">
            <text:p>2016-06-30</text:p>
          </table:table-cell>
          <table:table-cell table:style-name="ce65" office:value-type="string">
            <text:p>9841,65</text:p>
          </table:table-cell>
          <table:table-cell table:style-name="ce65" office:value-type="float" office:value="9373">
            <text:p>9373,00</text:p>
          </table:table-cell>
          <table:table-cell table:style-name="ce1" office:value-type="string">
            <text:p>05327770011</text:p>
          </table:table-cell>
          <table:table-cell office:value-type="string">
            <text:p>COOPERATIVA VALPIAN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CA19B697E</text:p>
          </table:table-cell>
          <table:table-cell office:value-type="string">
            <text:p>193PROSECUZIONE INSERIMENTO DI NUCLEI FAMILIARI IN COMUNITA'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4-01</text:p>
          </table:table-cell>
          <table:table-cell table:style-name="ce15" office:value-type="string">
            <text:p>2016-06-30</text:p>
          </table:table-cell>
          <table:table-cell table:style-name="ce65" office:value-type="string">
            <text:p>13650,00</text:p>
          </table:table-cell>
          <table:table-cell table:style-name="ce65" office:value-type="float" office:value="13650">
            <text:p>13650,00</text:p>
          </table:table-cell>
          <table:table-cell office:value-type="string">
            <text:p>00397700121</text:p>
          </table:table-cell>
          <table:table-cell office:value-type="string">
            <text:p>CASA PRONTA ACCOGLIENZ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5319B6AC1</text:p>
          </table:table-cell>
          <table:table-cell office:value-type="string">
            <text:p>193PROSECUZIONE INSERIMENTO DI NUCLEI FAMILIARI IN COMUNITA'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4-01</text:p>
          </table:table-cell>
          <table:table-cell table:style-name="ce15" office:value-type="string">
            <text:p>2016-06-30</text:p>
          </table:table-cell>
          <table:table-cell table:style-name="ce65" office:value-type="string">
            <text:p>1660,20</text:p>
          </table:table-cell>
          <table:table-cell table:style-name="ce65" office:value-type="float" office:value="1660.2">
            <text:p>1660,20</text:p>
          </table:table-cell>
          <table:table-cell office:value-type="string">
            <text:p>07720900013</text:p>
          </table:table-cell>
          <table:table-cell office:value-type="string">
            <text:p>Y.W.C.A. -U.C.D.G. UNIONE CRISTIANA DELLE GIOVANI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2B19B6BBD</text:p>
          </table:table-cell>
          <table:table-cell office:value-type="string">
            <text:p>193PROSECUZIONE INSERIMENTO DI NUCLEI FAMILIARI IN COMUNITA'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4-01</text:p>
          </table:table-cell>
          <table:table-cell table:style-name="ce15" office:value-type="string">
            <text:p>2016-06-30</text:p>
          </table:table-cell>
          <table:table-cell table:style-name="ce65" office:value-type="string">
            <text:p>19147,58</text:p>
          </table:table-cell>
          <table:table-cell table:style-name="ce65" office:value-type="float" office:value="18962.58">
            <text:p>18962,58</text:p>
          </table:table-cell>
          <table:table-cell office:value-type="string">
            <text:p>01209641008</text:p>
          </table:table-cell>
          <table:table-cell office:value-type="string">
            <text:p>CASA GEN.PIA SOCIETA' TORINESE S.GIUSEPP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6</text:p>
          </table:table-cell>
          <table:table-cell office:value-type="string">
            <text:p>Z9A17EBA92</text:p>
          </table:table-cell>
          <table:table-cell office:value-type="string">
            <text:p>193PROSECUZIONE INSERIMENTO DI NUCLEI FAMILIARI IN COMUNITA'</text:p>
          </table:table-cell>
          <table:table-cell office:value-type="string">
            <text:p>23-AFFIDAMENTO IN ECONOMIA - AFFIDAMENTO DIRETTO</text:p>
          </table:table-cell>
          <table:table-cell table:style-name="ce46" office:value-type="string">
            <text:p>2016-02-01</text:p>
          </table:table-cell>
          <table:table-cell table:style-name="ce15" office:value-type="string">
            <text:p>2016-03-12</text:p>
          </table:table-cell>
          <table:table-cell table:style-name="ce65" office:value-type="string">
            <text:p>9020,00</text:p>
          </table:table-cell>
          <table:table-cell table:style-name="ce65" office:value-type="float" office:value="8140">
            <text:p>8140,00</text:p>
          </table:table-cell>
          <table:table-cell table:style-name="ce53" office:value-type="string">
            <text:p>07939470014</text:p>
          </table:table-cell>
          <table:table-cell office:value-type="string">
            <text:p>ASSOCIAZIONE DONNE &amp; FUTURO O.N.L.U.S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B31996573</text:p>
          </table:table-cell>
          <table:table-cell office:value-type="string">
            <text:p>201FORNITURA GAS METANO PER AUTOTRAZIONE </text:p>
          </table:table-cell>
          <table:table-cell table:style-name="ce35" office:value-type="string">
            <text:p>04-PROCEDURA NEGOZIATA SENZA PREVIA PUBBLICAZIONE DEL BAND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12-31</text:p>
          </table:table-cell>
          <table:table-cell table:style-name="ce65" office:value-type="string">
            <text:p>1800,00</text:p>
          </table:table-cell>
          <table:table-cell table:style-name="ce65" office:value-type="float" office:value="1621.5">
            <text:p>1621,50</text:p>
          </table:table-cell>
          <table:table-cell table:style-name="ce4" office:value-type="string">
            <text:p>00303680011</text:p>
          </table:table-cell>
          <table:table-cell office:value-type="string">
            <text:p>EPINOT MARI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7119B7E9B</text:p>
          </table:table-cell>
          <table:table-cell office:value-type="string">
            <text:p>202PROSECUZIONE INSERIMENTO DI MINORI E ADULTI DISABILI IN CENTRIU DIURNI </text:p>
          </table:table-cell>
          <table:table-cell table:style-name="ce35" office:value-type="string">
            <text:p>04-PROCEDURA NEGOZIATA SENZA PREVIA PUBBLICAZIONE DEL BANDO</text:p>
          </table:table-cell>
          <table:table-cell table:style-name="ce46" office:value-type="string">
            <text:p>2016-04-01</text:p>
          </table:table-cell>
          <table:table-cell table:style-name="ce15" office:value-type="string">
            <text:p>2016-06-30</text:p>
          </table:table-cell>
          <table:table-cell table:style-name="ce65" office:value-type="string">
            <text:p>5646,05</text:p>
          </table:table-cell>
          <table:table-cell table:style-name="ce65" office:value-type="float" office:value="5237.71">
            <text:p>5237,71</text:p>
          </table:table-cell>
          <table:table-cell office:value-type="string">
            <text:p>05569090011</text:p>
          </table:table-cell>
          <table:table-cell office:value-type="string">
            <text:p>COOP. SOC. MIRAFIORI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A919B81EF</text:p>
          </table:table-cell>
          <table:table-cell office:value-type="string">
            <text:p>202PROSECUZIONE INSERIMENTO DI MINORI E ADULTI DISABILI IN CENTRIU DIURNI </text:p>
          </table:table-cell>
          <table:table-cell table:style-name="ce35" office:value-type="string">
            <text:p>05-PROCEDURA NEGOZIATA SENZA PREVIA PUBBLICAZIONE DEL BANDO</text:p>
          </table:table-cell>
          <table:table-cell table:style-name="ce46" office:value-type="string">
            <text:p>2016-04-01</text:p>
          </table:table-cell>
          <table:table-cell table:style-name="ce15" office:value-type="string">
            <text:p>2016-06-30</text:p>
          </table:table-cell>
          <table:table-cell table:style-name="ce65" office:value-type="string">
            <text:p>5288,55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0524480308</text:p>
          </table:table-cell>
          <table:table-cell office:value-type="string">
            <text:p>SERENI ORIZZONTI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6</text:p>
          </table:table-cell>
          <table:table-cell office:value-type="string">
            <text:p>ZBB19B82DD</text:p>
          </table:table-cell>
          <table:table-cell office:value-type="string">
            <text:p>202PROSECUZIONE INSERIMENTO DI MINORI E ADULTI DISABILI IN CENTRIU DIURNI </text:p>
          </table:table-cell>
          <table:table-cell table:style-name="ce35" office:value-type="string">
            <text:p>06-PROCEDURA NEGOZIATA SENZA PREVIA PUBBLICAZIONE DEL BANDO</text:p>
          </table:table-cell>
          <table:table-cell table:style-name="ce46" office:value-type="string">
            <text:p>2016-04-01</text:p>
          </table:table-cell>
          <table:table-cell table:style-name="ce15" office:value-type="string">
            <text:p>2016-06-30</text:p>
          </table:table-cell>
          <table:table-cell table:style-name="ce65" office:value-type="string">
            <text:p>6193,24</text:p>
          </table:table-cell>
          <table:table-cell table:style-name="ce65" office:value-type="float" office:value="1962">
            <text:p>1962,00</text:p>
          </table:table-cell>
          <table:table-cell table:style-name="ce53" office:value-type="string">
            <text:p>05396780016</text:p>
          </table:table-cell>
          <table:table-cell office:value-type="string">
            <text:p>COOPERATIVA PARADIGM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CB19B8923</text:p>
          </table:table-cell>
          <table:table-cell office:value-type="string">
            <text:p>202PROSECUZIONE INSERIMENTO DI MINORI E ADULTI DISABILI IN CENTRIU DIURNI </text:p>
          </table:table-cell>
          <table:table-cell table:style-name="ce35" office:value-type="string">
            <text:p>07-PROCEDURA NEGOZIATA SENZA PREVIA PUBBLICAZIONE DEL BANDO</text:p>
          </table:table-cell>
          <table:table-cell table:style-name="ce46" office:value-type="string">
            <text:p>2016-04-01</text:p>
          </table:table-cell>
          <table:table-cell table:style-name="ce15" office:value-type="string">
            <text:p>2016-06-30</text:p>
          </table:table-cell>
          <table:table-cell table:style-name="ce65" office:value-type="string">
            <text:p>18381,54</text:p>
          </table:table-cell>
          <table:table-cell table:style-name="ce65" office:value-type="float" office:value="18381.54">
            <text:p>18381,54</text:p>
          </table:table-cell>
          <table:table-cell office:value-type="string">
            <text:p>07628390010</text:p>
          </table:table-cell>
          <table:table-cell office:value-type="string">
            <text:p>CRISALIDE S.C.S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AD19B84F9</text:p>
          </table:table-cell>
          <table:table-cell office:value-type="string">
            <text:p>202PROSECUZIONE INSERIMENTO DI MINORI E ADULTI DISABILI IN CENTRIU DIURNI </text:p>
          </table:table-cell>
          <table:table-cell table:style-name="ce35" office:value-type="string">
            <text:p>08-PROCEDURA NEGOZIATA SENZA PREVIA PUBBLICAZIONE DEL BANDO</text:p>
          </table:table-cell>
          <table:table-cell table:style-name="ce46" office:value-type="string">
            <text:p>2016-04-01</text:p>
          </table:table-cell>
          <table:table-cell table:style-name="ce15" office:value-type="string">
            <text:p>2016-06-30</text:p>
          </table:table-cell>
          <table:table-cell table:style-name="ce65" office:value-type="string">
            <text:p>624,00</text:p>
          </table:table-cell>
          <table:table-cell table:style-name="ce65" office:value-type="float" office:value="624">
            <text:p>624,00</text:p>
          </table:table-cell>
          <table:table-cell table:style-name="ce1" office:value-type="string">
            <text:p>92513180015</text:p>
          </table:table-cell>
          <table:table-cell office:value-type="string">
            <text:p>UNA CASA PER GLI AMICI DI FRANCESC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48427916C7</text:p>
          </table:table-cell>
          <table:table-cell office:value-type="string">
            <text:p>210SERVIZIO RISTORAZIONE PER LE STRUTTURE PER ANZIANI- PROROGA</text:p>
          </table:table-cell>
          <table:table-cell table:style-name="ce35" office:value-type="string">
            <text:p>09-PROCEDURA NEGOZIATA SENZA PREVIA PUBBLICAZIONE DEL BANDO</text:p>
          </table:table-cell>
          <table:table-cell table:style-name="ce46" office:value-type="string">
            <text:p>2016-07-01</text:p>
          </table:table-cell>
          <table:table-cell table:style-name="ce15" office:value-type="string">
            <text:p>2016-12-31</text:p>
          </table:table-cell>
          <table:table-cell table:style-name="ce65" office:value-type="string">
            <text:p>104562,00</text:p>
          </table:table-cell>
          <table:table-cell table:style-name="ce65" office:value-type="float" office:value="46117.05">
            <text:p>46117,05</text:p>
          </table:table-cell>
          <table:table-cell office:value-type="string">
            <text:p>IT0874644018</text:p>
          </table:table-cell>
          <table:table-cell office:value-type="string">
            <text:p>ELIOR SP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6F19EE05CD</text:p>
          </table:table-cell>
          <table:table-cell office:value-type="string">
            <text:p>211VERIFICA PERIODICA ASCENSORI ORGANISMO CERTIFICATORE </text:p>
          </table:table-cell>
          <table:table-cell table:style-name="ce35" office:value-type="string">
            <text:p>10-PROCEDURA NEGOZIATA SENZA PREVIA PUBBLICAZIONE DEL BAND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12-31</text:p>
          </table:table-cell>
          <table:table-cell table:style-name="ce65" office:value-type="string">
            <text:p>468,48</text:p>
          </table:table-cell>
          <table:table-cell table:style-name="ce65" office:value-type="float" office:value="0">
            <text:p>0,00</text:p>
          </table:table-cell>
          <table:table-cell table:style-name="ce1" office:value-type="string">
            <text:p>01449620010</text:p>
          </table:table-cell>
          <table:table-cell office:value-type="string">
            <text:p>EUROFINS MODULO UNO SP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A919F3DE4</text:p>
          </table:table-cell>
          <table:table-cell office:value-type="string">
            <text:p>214SERVIZIO DI NOLEGGIO FOTOCOPIATRICE PER STRUTTURA CASA DEI PINI</text:p>
          </table:table-cell>
          <table:table-cell table:style-name="ce35" office:value-type="string">
            <text:p>11-PROCEDURA NEGOZIATA SENZA PREVIA PUBBLICAZIONE DEL BANDO</text:p>
          </table:table-cell>
          <table:table-cell table:style-name="ce46" office:value-type="string">
            <text:p>2016-06-01</text:p>
          </table:table-cell>
          <table:table-cell table:style-name="ce15" office:value-type="string">
            <text:p>2020-05-31</text:p>
          </table:table-cell>
          <table:table-cell table:style-name="ce65" office:value-type="string">
            <text:p>2869,44</text:p>
          </table:table-cell>
          <table:table-cell table:style-name="ce65" office:value-type="float" office:value="196">
            <text:p>196,00</text:p>
          </table:table-cell>
          <table:table-cell office:value-type="string">
            <text:p>02538760014</text:p>
          </table:table-cell>
          <table:table-cell office:value-type="string">
            <text:p>SYSTEM 3 SRL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E419C64A3</text:p>
          </table:table-cell>
          <table:table-cell office:value-type="string">
            <text:p>224SERVIZIO DI LABORATORI DI MANUALITA' PER GLI UTENTI DEI CENTRI DIURNI</text:p>
          </table:table-cell>
          <table:table-cell table:style-name="ce35" office:value-type="string">
            <text:p>12-PROCEDURA NEGOZIATA SENZA PREVIA PUBBLICAZIONE DEL BANDO</text:p>
          </table:table-cell>
          <table:table-cell table:style-name="ce46" office:value-type="string">
            <text:p>2016-06-01</text:p>
          </table:table-cell>
          <table:table-cell table:style-name="ce15" office:value-type="string">
            <text:p>2017-05-31</text:p>
          </table:table-cell>
          <table:table-cell table:style-name="ce65" office:value-type="string">
            <text:p>17412,15</text:p>
          </table:table-cell>
          <table:table-cell table:style-name="ce65" office:value-type="float" office:value="4111.63">
            <text:p>4111,63</text:p>
          </table:table-cell>
          <table:table-cell table:style-name="ce5" office:value-type="string">
            <text:p>04435240017</text:p>
          </table:table-cell>
          <table:table-cell office:value-type="string">
            <text:p>DALLA STESSA PARTE COOP SOCIAL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3A19F1B12</text:p>
          </table:table-cell>
          <table:table-cell office:value-type="string">
            <text:p>225SERVIZIO DI MONTAGGIO E SMONTAGGIO EQUILIBRATURA PNEUMATICI AUTOMEZZI CONSORZIO </text:p>
          </table:table-cell>
          <table:table-cell table:style-name="ce35" office:value-type="string">
            <text:p>13-PROCEDURA NEGOZIATA SENZA PREVIA PUBBLICAZIONE DEL BANDO</text:p>
          </table:table-cell>
          <table:table-cell table:style-name="ce46" office:value-type="string">
            <text:p>2016-06-01</text:p>
          </table:table-cell>
          <table:table-cell table:style-name="ce15" office:value-type="string">
            <text:p>2020-05-31</text:p>
          </table:table-cell>
          <table:table-cell table:style-name="ce65" office:value-type="string">
            <text:p>10000,00</text:p>
          </table:table-cell>
          <table:table-cell table:style-name="ce65" office:value-type="float" office:value="0">
            <text:p>0,00</text:p>
          </table:table-cell>
          <table:table-cell table:style-name="ce13" office:value-type="float" office:value="11256930014">
            <text:p>11256930014</text:p>
          </table:table-cell>
          <table:table-cell office:value-type="string">
            <text:p>LUPO MARC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461A0842D</text:p>
          </table:table-cell>
          <table:table-cell office:value-type="string">
            <text:p>226FORNITURA GRUPPO DI CONTINUITA' PER LA SEDE CENTRALE </text:p>
          </table:table-cell>
          <table:table-cell table:style-name="ce35" office:value-type="string">
            <text:p>14-PROCEDURA NEGOZIATA SENZA PREVIA PUBBLICAZIONE DEL BANDO</text:p>
          </table:table-cell>
          <table:table-cell table:style-name="ce46" office:value-type="string">
            <text:p>2016-05-26</text:p>
          </table:table-cell>
          <table:table-cell/>
          <table:table-cell table:number-columns-repeated="2" table:style-name="ce65" office:value-type="float" office:value="1050">
            <text:p>1050,00</text:p>
          </table:table-cell>
          <table:table-cell table:style-name="ce1" office:value-type="string">
            <text:p>05584990013</text:p>
          </table:table-cell>
          <table:table-cell office:value-type="string">
            <text:p>BIDUE SYSTEM S.R.L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101A138BC</text:p>
          </table:table-cell>
          <table:table-cell office:value-type="string">
            <text:p>231SERVIZIO DI WEB HOSTING E GESTIONE POSTA ELETTRONICA PER LE SEDI DEL CIS</text:p>
          </table:table-cell>
          <table:table-cell table:style-name="ce35" office:value-type="string">
            <text:p>14-PROCEDURA NEGOZIATA SENZA PREVIA PUBBLICAZIONE DEL BANDO</text:p>
          </table:table-cell>
          <table:table-cell table:style-name="ce46" office:value-type="string">
            <text:p>2016-07-01</text:p>
          </table:table-cell>
          <table:table-cell table:style-name="ce15" office:value-type="string">
            <text:p>2017-06-30</text:p>
          </table:table-cell>
          <table:table-cell table:style-name="ce65" office:value-type="string">
            <text:p>1268,80</text:p>
          </table:table-cell>
          <table:table-cell table:style-name="ce65" office:value-type="float" office:value="0">
            <text:p>0,00</text:p>
          </table:table-cell>
          <table:table-cell table:style-name="ce1" office:value-type="string">
            <text:p>05584990013</text:p>
          </table:table-cell>
          <table:table-cell office:value-type="string">
            <text:p>BIDUE SYSTEM S.R.L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B61A13860</text:p>
          </table:table-cell>
          <table:table-cell office:value-type="string">
            <text:p>232SERVIZI PER L'INFORMATICA E TELECOMUNICAZIONI AGGIORNAMENTI FIREWALL</text:p>
          </table:table-cell>
          <table:table-cell table:style-name="ce35" office:value-type="string">
            <text:p>14-PROCEDURA NEGOZIATA SENZA PREVIA PUBBLICAZIONE DEL BANDO</text:p>
          </table:table-cell>
          <table:table-cell table:style-name="ce46" office:value-type="string">
            <text:p>2016-07-31</text:p>
          </table:table-cell>
          <table:table-cell table:style-name="ce15" office:value-type="string">
            <text:p>2017-07-30</text:p>
          </table:table-cell>
          <table:table-cell table:style-name="ce65" office:value-type="string">
            <text:p>536,80</text:p>
          </table:table-cell>
          <table:table-cell table:style-name="ce65" office:value-type="float" office:value="0">
            <text:p>0,00</text:p>
          </table:table-cell>
          <table:table-cell table:style-name="ce1" office:value-type="string">
            <text:p>05584990013</text:p>
          </table:table-cell>
          <table:table-cell office:value-type="string">
            <text:p>BIDUE SYSTEM S.R.L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731A0C831</text:p>
          </table:table-cell>
          <table:table-cell office:value-type="string">
            <text:p>236INSERIMENTO DI MINORE E MADRE IN COMUNITA'</text:p>
          </table:table-cell>
          <table:table-cell table:style-name="ce35" office:value-type="string">
            <text:p>14-PROCEDURA NEGOZIATA SENZA PREVIA PUBBLICAZIONE DEL BANDO</text:p>
          </table:table-cell>
          <table:table-cell table:style-name="ce46" office:value-type="string">
            <text:p>2016-05-17</text:p>
          </table:table-cell>
          <table:table-cell table:style-name="ce15" office:value-type="string">
            <text:p>2016-06-30</text:p>
          </table:table-cell>
          <table:table-cell table:style-name="ce65" office:value-type="string">
            <text:p>4543,10</text:p>
          </table:table-cell>
          <table:table-cell table:style-name="ce65" office:value-type="float" office:value="4326.75">
            <text:p>4326,75</text:p>
          </table:table-cell>
          <table:table-cell office:value-type="string">
            <text:p>03747970014</text:p>
          </table:table-cell>
          <table:table-cell office:value-type="string">
            <text:p>COOPERATIVA ANIMAZIONE VALDOCCO S.C.S. O.N.L.U.S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561A0CA2E</text:p>
          </table:table-cell>
          <table:table-cell office:value-type="string">
            <text:p>237INSERIMENTO DI MINORE E MADRE IN COMUNITA'</text:p>
          </table:table-cell>
          <table:table-cell table:style-name="ce35" office:value-type="string">
            <text:p>14-PROCEDURA NEGOZIATA SENZA PREVIA PUBBLICAZIONE DEL BANDO</text:p>
          </table:table-cell>
          <table:table-cell table:style-name="ce46" office:value-type="string">
            <text:p>2016-04-28</text:p>
          </table:table-cell>
          <table:table-cell table:style-name="ce15" office:value-type="string">
            <text:p>2016-06-30</text:p>
          </table:table-cell>
          <table:table-cell table:style-name="ce65" office:value-type="string">
            <text:p>11283,20</text:p>
          </table:table-cell>
          <table:table-cell table:style-name="ce65" office:value-type="float" office:value="11283.2">
            <text:p>11283,20</text:p>
          </table:table-cell>
          <table:table-cell office:value-type="string">
            <text:p>11384760010</text:p>
          </table:table-cell>
          <table:table-cell office:value-type="string">
            <text:p>FONDAZIONE RUFFINI ONLUS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671A4F1AB</text:p>
          </table:table-cell>
          <table:table-cell office:value-type="string">
            <text:p>258AFFIDAMENTO TRASLOCO SEDE TERRITORIALE 4</text:p>
          </table:table-cell>
          <table:table-cell table:style-name="ce35" office:value-type="string">
            <text:p>14-PROCEDURA NEGOZIATA SENZA PREVIA PUBBLICAZIONE DEL BANDO</text:p>
          </table:table-cell>
          <table:table-cell table:style-name="ce46" office:value-type="string">
            <text:p>2016-06-10</text:p>
          </table:table-cell>
          <table:table-cell/>
          <table:table-cell table:number-columns-repeated="2" table:style-name="ce65" office:value-type="float" office:value="700">
            <text:p>700,00</text:p>
          </table:table-cell>
          <table:table-cell table:style-name="ce79" office:value-type="string">
            <text:p>06937260013</text:p>
          </table:table-cell>
          <table:table-cell office:value-type="string">
            <text:p>MASSA BOVA BOVAT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5A1A2575E</text:p>
          </table:table-cell>
          <table:table-cell office:value-type="string">
            <text:p>263SERVIZIO SUPPORTO PER MINORI ANZIANI E DISABILI </text:p>
          </table:table-cell>
          <table:table-cell table:style-name="ce35" office:value-type="string">
            <text:p>14-PROCEDURA NEGOZIATA SENZA PREVIA PUBBLICAZIONE DEL BANDO</text:p>
          </table:table-cell>
          <table:table-cell table:style-name="ce46" office:value-type="string">
            <text:p>2016-06-20</text:p>
          </table:table-cell>
          <table:table-cell table:style-name="ce15" office:value-type="string">
            <text:p>2016-12-31</text:p>
          </table:table-cell>
          <table:table-cell table:style-name="ce65" office:value-type="string">
            <text:p>18076,80</text:p>
          </table:table-cell>
          <table:table-cell table:style-name="ce65" office:value-type="float" office:value="11827.68">
            <text:p>11827,68</text:p>
          </table:table-cell>
          <table:table-cell office:value-type="string">
            <text:p>10200510013</text:p>
          </table:table-cell>
          <table:table-cell office:value-type="string">
            <text:p>NOVITA' PER LO SVILUPPO 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C01A49EC9</text:p>
          </table:table-cell>
          <table:table-cell office:value-type="string">
            <text:p>266SERVIZIO DI VERIFICA DI IMPIANTI MESSA A TERRA PER CENTRO DIURNO LANZO </text:p>
          </table:table-cell>
          <table:table-cell table:style-name="ce35" office:value-type="string">
            <text:p>14-PROCEDURA NEGOZIATA SENZA PREVIA PUBBLICAZIONE DEL BANDO</text:p>
          </table:table-cell>
          <table:table-cell table:style-name="ce46" office:value-type="string">
            <text:p>2016-01-01</text:p>
          </table:table-cell>
          <table:table-cell table:style-name="ce15" office:value-type="string">
            <text:p>2016-12-31</text:p>
          </table:table-cell>
          <table:table-cell table:style-name="ce65" office:value-type="string">
            <text:p>158,60</text:p>
          </table:table-cell>
          <table:table-cell table:style-name="ce65" office:value-type="float" office:value="0">
            <text:p>0,00</text:p>
          </table:table-cell>
          <table:table-cell table:style-name="ce85" office:value-type="string">
            <text:p>10532430013</text:p>
          </table:table-cell>
          <table:table-cell office:value-type="string">
            <text:p>INSPECTA SRL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131A50821</text:p>
          </table:table-cell>
          <table:table-cell office:value-type="string">
            <text:p>273INSERIMENTO NUCLEO FAMILIARE IN COMUNITA'</text:p>
          </table:table-cell>
          <table:table-cell table:style-name="ce35" office:value-type="string">
            <text:p>14-PROCEDURA NEGOZIATA SENZA PREVIA PUBBLICAZIONE DEL BANDO</text:p>
          </table:table-cell>
          <table:table-cell table:style-name="ce46" office:value-type="string">
            <text:p>2016-05-03</text:p>
          </table:table-cell>
          <table:table-cell table:style-name="ce15" office:value-type="string">
            <text:p>2016-09-30</text:p>
          </table:table-cell>
          <table:table-cell table:style-name="ce65" office:value-type="string">
            <text:p>16447,50</text:p>
          </table:table-cell>
          <table:table-cell table:style-name="ce65" office:value-type="float" office:value="11023">
            <text:p>11023,00</text:p>
          </table:table-cell>
          <table:table-cell office:value-type="string">
            <text:p>04795800012</text:p>
          </table:table-cell>
          <table:table-cell office:value-type="string">
            <text:p>I.P.A.B. CASA BENEFIC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C41A5F511</text:p>
          </table:table-cell>
          <table:table-cell office:value-type="string">
            <text:p>275TRASLOCO LINEE TELEFONICHE DALLA SEDE 4 ALLA NUOVA SEDE IN NOLE</text:p>
          </table:table-cell>
          <table:table-cell table:style-name="ce35" office:value-type="string">
            <text:p>14-PROCEDURA NEGOZIATA SENZA PREVIA PUBBLICAZIONE DEL BANDO</text:p>
          </table:table-cell>
          <table:table-cell table:style-name="ce46" office:value-type="string">
            <text:p>2016-06-22</text:p>
          </table:table-cell>
          <table:table-cell/>
          <table:table-cell table:style-name="ce65" office:value-type="string">
            <text:p>841,80</text:p>
          </table:table-cell>
          <table:table-cell table:style-name="ce65" office:value-type="float" office:value="0">
            <text:p>0,00</text:p>
          </table:table-cell>
          <table:table-cell table:style-name="ce5" office:value-type="string">
            <text:p>00488410010</text:p>
          </table:table-cell>
          <table:table-cell office:value-type="string">
            <text:p>TELECOM ITALI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6060844EAD</text:p>
          </table:table-cell>
          <table:table-cell office:value-type="string">
            <text:p>278SERVIZIO PULIZIA STRUTTURE PER ANZIANI – PROROGA</text:p>
          </table:table-cell>
          <table:table-cell table:style-name="ce35" office:value-type="string">
            <text:p>14-PROCEDURA NEGOZIATA SENZA PREVIA PUBBLICAZIONE DEL BANDO</text:p>
          </table:table-cell>
          <table:table-cell table:style-name="ce46" office:value-type="string">
            <text:p>2016-07-01</text:p>
          </table:table-cell>
          <table:table-cell table:style-name="ce15" office:value-type="string">
            <text:p>2016-09-30</text:p>
          </table:table-cell>
          <table:table-cell table:style-name="ce65" office:value-type="string">
            <text:p>38746,80</text:p>
          </table:table-cell>
          <table:table-cell table:style-name="ce65" office:value-type="float" office:value="38746.8">
            <text:p>38746,80</text:p>
          </table:table-cell>
          <table:table-cell table:style-name="ce1" office:value-type="string">
            <text:p>07213260016</text:p>
          </table:table-cell>
          <table:table-cell office:value-type="string">
            <text:p>COOPERATIVA SOCIALE CASA DI NAZARETH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02077471F49</text:p>
          </table:table-cell>
          <table:table-cell office:value-type="string">
            <text:p>283SERVIZI RESIDENZIALI CONSORTILI PER DISABILI PROROGA</text:p>
          </table:table-cell>
          <table:table-cell table:style-name="ce35" office:value-type="string">
            <text:p>14-PROCEDURA NEGOZIATA SENZA PREVIA PUBBLICAZIONE DEL BANDO</text:p>
          </table:table-cell>
          <table:table-cell table:style-name="ce46" office:value-type="string">
            <text:p>2016-07-01</text:p>
          </table:table-cell>
          <table:table-cell table:style-name="ce15" office:value-type="string">
            <text:p>2016-12-31</text:p>
          </table:table-cell>
          <table:table-cell table:style-name="ce65" office:value-type="string">
            <text:p>244701,01</text:p>
          </table:table-cell>
          <table:table-cell table:style-name="ce65" office:value-type="float" office:value="39623.27">
            <text:p>39623,27</text:p>
          </table:table-cell>
          <table:table-cell table:style-name="ce79" office:value-type="string">
            <text:p>05845550010</text:p>
          </table:table-cell>
          <table:table-cell office:value-type="string">
            <text:p>COOP RES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5C1A66639</text:p>
          </table:table-cell>
          <table:table-cell office:value-type="string">
            <text:p>288SERVIZIO MEDIAZIONE LINGUISTICO CULTURALE PER PROGETTO SPRAR</text:p>
          </table:table-cell>
          <table:table-cell table:style-name="ce35" office:value-type="string">
            <text:p>14-PROCEDURA NEGOZIATA SENZA PREVIA PUBBLICAZIONE DEL BANDO</text:p>
          </table:table-cell>
          <table:table-cell table:style-name="ce47" office:value-type="string">
            <text:p>2016- 07-01</text:p>
          </table:table-cell>
          <table:table-cell table:style-name="ce15" office:value-type="string">
            <text:p>2017-12-31</text:p>
          </table:table-cell>
          <table:table-cell table:style-name="ce65" office:value-type="string">
            <text:p>26712,00</text:p>
          </table:table-cell>
          <table:table-cell table:style-name="ce65" office:value-type="float" office:value="8612">
            <text:p>8612,00</text:p>
          </table:table-cell>
          <table:table-cell office:value-type="string">
            <text:p>97670650015</text:p>
          </table:table-cell>
          <table:table-cell office:value-type="string">
            <text:p>ASSOCIAZIONE AMMI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DD1A63993</text:p>
          </table:table-cell>
          <table:table-cell office:value-type="string">
            <text:p>290PROSECUZIONE INSERIMENTO DI UN MINORE IN COMUNITA’ </text:p>
          </table:table-cell>
          <table:table-cell table:style-name="ce35" office:value-type="string">
            <text:p>14-PROCEDURA NEGOZIATA SENZA PREVIA PUBBLICAZIONE DEL BANDO</text:p>
          </table:table-cell>
          <table:table-cell table:style-name="ce47" office:value-type="date" office:date-value="2016-06-01">
            <text:p>2016-06-01</text:p>
          </table:table-cell>
          <table:table-cell table:style-name="ce48" office:value-type="date" office:date-value="2016-09-30">
            <text:p>2016-09-30</text:p>
          </table:table-cell>
          <table:table-cell table:style-name="ce65" office:value-type="float" office:value="13653">
            <text:p>13653,00</text:p>
          </table:table-cell>
          <table:table-cell table:style-name="ce65" office:value-type="float" office:value="7149">
            <text:p>7149,00</text:p>
          </table:table-cell>
          <table:table-cell office:value-type="string">
            <text:p>07628390010</text:p>
          </table:table-cell>
          <table:table-cell office:value-type="string">
            <text:p>COOP. SOC. CRISALID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6">
          <table:table-cell office:value-type="string">
            <text:p>2016</text:p>
          </table:table-cell>
          <table:table-cell office:value-type="string">
            <text:p><text:s/>Z581A67F9E</text:p>
          </table:table-cell>
          <table:table-cell office:value-type="string">
            <text:p>292 <text:span text:style-name="T2">INSERIMENTO SEMIRESIDENZIALE DI MINORE DISABILE IN COMUNITA’</text:span></text:p>
          </table:table-cell>
          <table:table-cell office:value-type="string">
            <text:p>14-PROCEDURA NEGOZIATA SENZA PREVIA PUBBLICAZIONE DEL BANDO</text:p>
          </table:table-cell>
          <table:table-cell table:style-name="ce47" office:value-type="date" office:date-value="2016-07-01">
            <text:p>2016-07-01</text:p>
          </table:table-cell>
          <table:table-cell table:style-name="ce48" office:value-type="date" office:date-value="2016-09-14">
            <text:p>2016-09-14</text:p>
          </table:table-cell>
          <table:table-cell table:style-name="ce65" office:value-type="float" office:value="3837.9">
            <text:p>3837,90</text:p>
          </table:table-cell>
          <table:table-cell table:style-name="ce65" office:value-type="float" office:value="359.1">
            <text:p>359,10</text:p>
          </table:table-cell>
          <table:table-cell office:value-type="string">
            <text:p>07628390010</text:p>
          </table:table-cell>
          <table:table-cell office:value-type="string">
            <text:p>COOP. SOC. CRISALID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231A94BC8</text:p>
          </table:table-cell>
          <table:table-cell office:value-type="string">
            <text:p>301 FORNITURA ARREDI PER SEDE DISTRETTUALE 4 E PER SEDE CENTRALE</text:p>
          </table:table-cell>
          <table:table-cell office:value-type="string">
            <text:p>14-PROCEDURA NEGOZIATA SENZA PREVIA PUBBLICAZIONE DEL BANDO</text:p>
          </table:table-cell>
          <table:table-cell table:style-name="ce47" office:value-type="date" office:date-value="2016-06-24">
            <text:p>2016-06-24</text:p>
          </table:table-cell>
          <table:table-cell table:style-name="ce48"/>
          <table:table-cell table:style-name="ce65" office:value-type="float" office:value="3726.05">
            <text:p>3726,05</text:p>
          </table:table-cell>
          <table:table-cell table:style-name="ce65" office:value-type="float" office:value="3054.14">
            <text:p>3054,14</text:p>
          </table:table-cell>
          <table:table-cell table:style-name="ce79" office:value-type="string">
            <text:p>08397890586</text:p>
          </table:table-cell>
          <table:table-cell office:value-type="string">
            <text:p>ERREBIAN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F51A686A3</text:p>
          </table:table-cell>
          <table:table-cell office:value-type="string">
            <text:p>302 SERVIZIO DI GESTIONE CALORE PRESSO LA STRUTTURA RESIDENZIALE PER ANZIANI “IL GIRASOLE”- <text:s/>BONIFICA IMPIANTO</text:p>
          </table:table-cell>
          <table:table-cell office:value-type="string">
            <text:p>14-PROCEDURA NEGOZIATA SENZA PREVIA PUBBLICAZIONE DEL BANDO</text:p>
          </table:table-cell>
          <table:table-cell table:style-name="ce47" office:value-type="date" office:date-value="2016-06-24">
            <text:p>2016-06-24</text:p>
          </table:table-cell>
          <table:table-cell table:style-name="ce48"/>
          <table:table-cell table:style-name="ce65" office:value-type="float" office:value="2028">
            <text:p>2028,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7149930583</text:p>
          </table:table-cell>
          <table:table-cell office:value-type="string">
            <text:p>COFELY ITALI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9B1A61041</text:p>
          </table:table-cell>
          <table:table-cell office:value-type="string">
            <text:p>303FORNITURA PNEUMATICI PER SEDE TERRITOIALE 5 <text:s/></text:p>
          </table:table-cell>
          <table:table-cell table:style-name="ce1" office:value-type="string">
            <text:p>07-SISTEMA DINAMICO DI ACQUISIZIONE</text:p>
          </table:table-cell>
          <table:table-cell table:style-name="ce47" office:value-type="date" office:date-value="2016-06-24">
            <text:p>2016-06-24</text:p>
          </table:table-cell>
          <table:table-cell table:style-name="ce48"/>
          <table:table-cell table:number-columns-repeated="2" table:style-name="ce65" office:value-type="float" office:value="141.4">
            <text:p>141,40</text:p>
          </table:table-cell>
          <table:table-cell table:style-name="ce13" office:value-type="float" office:value="11256930014">
            <text:p>11256930014</text:p>
          </table:table-cell>
          <table:table-cell table:style-name="Default" office:value-type="string">
            <text:p>LUPO MARC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8F1A6D11D</text:p>
          </table:table-cell>
          <table:table-cell office:value-type="string">
            <text:p>304 AUTORIZZAZIONE AI DIPENDENTI DELL’UFFICIO RAGIONERIA DEL CONSORZIO A PARTECIPARE AD UNA GIORNATA DI FORMAZIONE SU PROCEDURA JSERFIN</text:p>
          </table:table-cell>
          <table:table-cell office:value-type="string">
            <text:p>14-PROCEDURA NEGOZIATA SENZA PREVIA PUBBLICAZIONE DEL BANDO</text:p>
          </table:table-cell>
          <table:table-cell table:style-name="ce47" office:value-type="date" office:date-value="2016-06-28">
            <text:p>2016-06-28</text:p>
          </table:table-cell>
          <table:table-cell table:style-name="ce48"/>
          <table:table-cell table:style-name="ce65" office:value-type="float" office:value="602">
            <text:p>602,00</text:p>
          </table:table-cell>
          <table:table-cell table:style-name="ce65" office:value-type="float" office:value="0">
            <text:p>0,00</text:p>
          </table:table-cell>
          <table:table-cell table:style-name="ce5" office:value-type="string">
            <text:p>00815250402</text:p>
          </table:table-cell>
          <table:table-cell office:value-type="string">
            <text:p>DITTA MAGGIOLI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651A96C47</text:p>
          </table:table-cell>
          <table:table-cell office:value-type="string">
            <text:p>332 LAVORO DI SOSTITUZIONE LINOEUM PAVIMENTAZIONE CABINE ASCENSORI DELLA CASA DEI PINI - AFFIDAMENTO DIRETTO </text:p>
          </table:table-cell>
          <table:table-cell office:value-type="string">
            <text:p>14-PROCEDURA NEGOZIATA SENZA PREVIA PUBBLICAZIONE DEL BANDO</text:p>
          </table:table-cell>
          <table:table-cell table:style-name="ce47" office:value-type="date" office:date-value="2016-07-15">
            <text:p>2016-07-15</text:p>
          </table:table-cell>
          <table:table-cell table:style-name="ce48"/>
          <table:table-cell table:style-name="ce65" office:value-type="float" office:value="912">
            <text:p>912,00</text:p>
          </table:table-cell>
          <table:table-cell table:style-name="ce65" office:value-type="float" office:value="0">
            <text:p>0,00</text:p>
          </table:table-cell>
          <table:table-cell office:value-type="string">
            <text:p>03205520129</text:p>
          </table:table-cell>
          <table:table-cell office:value-type="string">
            <text:p>NORD ELEVATOR SRL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CE1A982B2</text:p>
          </table:table-cell>
          <table:table-cell office:value-type="string">
            <text:p>334 FORNITURA DIVISE PER DIPENDENTI DELLA CUCINA DELLA CASA DEI PINI - AFFIDAMENTO DIRETTO <text:s/></text:p>
          </table:table-cell>
          <table:table-cell office:value-type="string">
            <text:p>14-PROCEDURA NEGOZIATA SENZA PREVIA PUBBLICAZIONE DEL BANDO</text:p>
          </table:table-cell>
          <table:table-cell table:style-name="ce47" office:value-type="date" office:date-value="2016-07-15">
            <text:p>2016-07-15</text:p>
          </table:table-cell>
          <table:table-cell table:style-name="ce48"/>
          <table:table-cell table:number-columns-repeated="2" table:style-name="ce65" office:value-type="float" office:value="487.11">
            <text:p>487,11</text:p>
          </table:table-cell>
          <table:table-cell office:value-type="string">
            <text:p>09043430017</text:p>
          </table:table-cell>
          <table:table-cell office:value-type="string">
            <text:p>PULLSERVIC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D31AAC69E</text:p>
          </table:table-cell>
          <table:table-cell office:value-type="string">
            <text:p>345 FORNITURA PRODOTTI DI PULIZIA PER LE STRUTTURE PER ANZIANI “IL GIRASOLE” E “CASA DEI PINI” - </text:p>
          </table:table-cell>
          <table:table-cell office:value-type="string">
            <text:p>14-PROCEDURA NEGOZIATA SENZA PREVIA PUBBLICAZIONE DEL BANDO</text:p>
          </table:table-cell>
          <table:table-cell table:style-name="ce47" office:value-type="date" office:date-value="2016-07-19">
            <text:p>2016-07-19</text:p>
          </table:table-cell>
          <table:table-cell table:style-name="ce48"/>
          <table:table-cell table:number-columns-repeated="2" table:style-name="ce65" office:value-type="float" office:value="1373.67">
            <text:p>1373,67</text:p>
          </table:table-cell>
          <table:table-cell table:style-name="ce1" office:value-type="string">
            <text:p>00314470121</text:p>
          </table:table-cell>
          <table:table-cell office:value-type="string">
            <text:p>VIRCOL S.R.L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691AC2482</text:p>
          </table:table-cell>
          <table:table-cell office:value-type="string">
            <text:p>354 INTERVENTO SU PORTE REI <text:s/>DELLA CASA DEI PINI - AFFIDAMENTO DIRETTO <text:s/></text:p>
          </table:table-cell>
          <table:table-cell office:value-type="string">
            <text:p>14-PROCEDURA NEGOZIATA SENZA PREVIA PUBBLICAZIONE DEL BANDO</text:p>
          </table:table-cell>
          <table:table-cell table:style-name="ce47" office:value-type="date" office:date-value="2016-07-27">
            <text:p>2016-07-27</text:p>
          </table:table-cell>
          <table:table-cell table:style-name="ce48"/>
          <table:table-cell table:style-name="ce65" office:value-type="float" office:value="437">
            <text:p>437,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10402420011</text:p>
          </table:table-cell>
          <table:table-cell office:value-type="string">
            <text:p>CRA GROUP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6</text:p>
          </table:table-cell>
          <table:table-cell office:value-type="string">
            <text:p>Z1F1AC2527</text:p>
          </table:table-cell>
          <table:table-cell office:value-type="string">
            <text:p>355 INTERVENTO SU CANCELLO <text:s/>DELLA CASA DEI PINI - AFFIDAMENTO DIRETTO</text:p>
          </table:table-cell>
          <table:table-cell office:value-type="string">
            <text:p>14-PROCEDURA NEGOZIATA SENZA PREVIA PUBBLICAZIONE DEL BANDO</text:p>
          </table:table-cell>
          <table:table-cell table:style-name="ce47" office:value-type="date" office:date-value="2016-07-27">
            <text:p>2016-07-27</text:p>
          </table:table-cell>
          <table:table-cell table:style-name="ce48"/>
          <table:table-cell table:style-name="ce65" office:value-type="float" office:value="175">
            <text:p>175,00</text:p>
          </table:table-cell>
          <table:table-cell table:style-name="ce65" office:value-type="float" office:value="0">
            <text:p>0,00</text:p>
          </table:table-cell>
          <table:table-cell table:style-name="ce53" office:value-type="string">
            <text:p>03661340012</text:p>
          </table:table-cell>
          <table:table-cell office:value-type="string">
            <text:p>CASTAGNO &amp; TOGLIATTO S.N.C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331ACC284</text:p>
          </table:table-cell>
          <table:table-cell office:value-type="string">
            <text:p>357 INSERIMENTO DI MINORE IN COMUNITÀ - <text:s/></text:p>
          </table:table-cell>
          <table:table-cell office:value-type="string">
            <text:p>14-PROCEDURA NEGOZIATA SENZA PREVIA PUBBLICAZIONE DEL BANDO</text:p>
          </table:table-cell>
          <table:table-cell table:style-name="ce47" office:value-type="date" office:date-value="2016-06-27">
            <text:p>2016-06-27</text:p>
          </table:table-cell>
          <table:table-cell table:style-name="ce48" office:value-type="date" office:date-value="2016-09-30">
            <text:p>2016-09-30</text:p>
          </table:table-cell>
          <table:table-cell table:style-name="ce65" office:value-type="float" office:value="8640">
            <text:p>8640,00</text:p>
          </table:table-cell>
          <table:table-cell table:style-name="ce65" office:value-type="float" office:value="0">
            <text:p>0,00</text:p>
          </table:table-cell>
          <table:table-cell office:value-type="string">
            <text:p>05077930013</text:p>
          </table:table-cell>
          <table:table-cell office:value-type="string">
            <text:p>CEME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<text:s/>Z831ACDCFB</text:p>
          </table:table-cell>
          <table:table-cell office:value-type="string">
            <text:p>359 INTERVENTO EXTRA DI DISINFESTAZIONE PRESSO “LA CASA DEI PINI” – INTEGRAZIONE <text:s/>IMPEGNO DI SPESA – </text:p>
          </table:table-cell>
          <table:table-cell office:value-type="string">
            <text:p>14-PROCEDURA NEGOZIATA SENZA PREVIA PUBBLICAZIONE DEL BANDO</text:p>
          </table:table-cell>
          <table:table-cell table:style-name="ce47" office:value-type="date" office:date-value="2016-08-02">
            <text:p>2016-08-02</text:p>
          </table:table-cell>
          <table:table-cell table:style-name="ce48"/>
          <table:table-cell table:style-name="ce65" office:value-type="float" office:value="220">
            <text:p>220,00</text:p>
          </table:table-cell>
          <table:table-cell table:style-name="ce65" office:value-type="float" office:value="0">
            <text:p>0,00</text:p>
          </table:table-cell>
          <table:table-cell office:value-type="string">
            <text:p>10052070017</text:p>
          </table:table-cell>
          <table:table-cell office:value-type="string">
            <text:p>L'IMPRESA OSTORERO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EA1AD8DC6</text:p>
          </table:table-cell>
          <table:table-cell office:value-type="string">
            <text:p>362 INTERVENTO PER LA SOSTITUZIONE DI BATTERIE A TAMPONE SU <text:s/>TERMINALI MICRONTEL DELLE SEDI DI CIRIE’ E VAUDA – </text:p>
          </table:table-cell>
          <table:table-cell office:value-type="string">
            <text:p>14-PROCEDURA NEGOZIATA SENZA PREVIA PUBBLICAZIONE DEL BANDO</text:p>
          </table:table-cell>
          <table:table-cell table:style-name="ce47" office:value-type="date" office:date-value="2016-08-03">
            <text:p>2016-08-03</text:p>
          </table:table-cell>
          <table:table-cell table:style-name="ce48"/>
          <table:table-cell table:style-name="ce65" office:value-type="float" office:value="332">
            <text:p>332,00</text:p>
          </table:table-cell>
          <table:table-cell table:style-name="ce65" office:value-type="float" office:value="0">
            <text:p>0,00</text:p>
          </table:table-cell>
          <table:table-cell table:style-name="ce1" office:value-type="string">
            <text:p>05095330014</text:p>
          </table:table-cell>
          <table:table-cell office:value-type="string">
            <text:p>MICRONTEL SPA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6</text:p>
          </table:table-cell>
          <table:table-cell office:value-type="string">
            <text:p>ZC81AD79D3</text:p>
          </table:table-cell>
          <table:table-cell office:value-type="string">
            <text:p>364 PROSECUZIONE ASSUNZIONE IMPEGNO DI SPESA PER <text:s/>INSERIMENTO DI N. 11 MINORI DISABILE E N. 2 ADULTE DISABILI IN CENTRI DIURNI E COMUNITA’ DIVERSE – PERIODO 1/7/2016-30/9/2016</text:p>
          </table:table-cell>
          <table:table-cell office:value-type="string">
            <text:p>14-PROCEDURA NEGOZIATA SENZA PREVIA PUBBLICAZIONE DEL BANDO</text:p>
          </table:table-cell>
          <table:table-cell table:style-name="ce47" office:value-type="date" office:date-value="2016-07-01">
            <text:p>2016-07-01</text:p>
          </table:table-cell>
          <table:table-cell table:style-name="ce48" office:value-type="date" office:date-value="2016-09-30">
            <text:p>2016-09-30</text:p>
          </table:table-cell>
          <table:table-cell table:style-name="ce65" office:value-type="float" office:value="1248">
            <text:p>1248,00</text:p>
          </table:table-cell>
          <table:table-cell table:style-name="ce77" office:value-type="float" office:value="168">
            <text:p>168,00</text:p>
          </table:table-cell>
          <table:table-cell table:style-name="ce53" office:value-type="string">
            <text:p>92513180015</text:p>
          </table:table-cell>
          <table:table-cell office:value-type="string">
            <text:p>ASSOCIAZIONE UNA CASA PER GLI AMICI DI FRANCESCO ONLUS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7C1AD79EE</text:p>
          </table:table-cell>
          <table:table-cell office:value-type="string">
            <text:p>364 PROSECUZIONE ASSUNZIONE IMPEGNO DI SPESA PER <text:s/>INSERIMENTO DI N. 11 MINORI DISABILE E N. 2 ADULTE DISABILI IN CENTRI DIURNI E COMUNITA’ DIVERSE – PERIODO 1/7/2016-30/9/2016</text:p>
          </table:table-cell>
          <table:table-cell office:value-type="string">
            <text:p>14-PROCEDURA NEGOZIATA SENZA PREVIA PUBBLICAZIONE DEL BANDO</text:p>
          </table:table-cell>
          <table:table-cell table:style-name="ce47" office:value-type="date" office:date-value="2016-07-01">
            <text:p>2016-07-01</text:p>
          </table:table-cell>
          <table:table-cell table:style-name="ce48" office:value-type="date" office:date-value="2016-09-30">
            <text:p>2016-09-30</text:p>
          </table:table-cell>
          <table:table-cell table:style-name="ce65" office:value-type="float" office:value="26884.45">
            <text:p>26884,45</text:p>
          </table:table-cell>
          <table:table-cell table:style-name="ce65" office:value-type="float" office:value="1528.55">
            <text:p>1528,55</text:p>
          </table:table-cell>
          <table:table-cell office:value-type="string">
            <text:p>07628390010</text:p>
          </table:table-cell>
          <table:table-cell office:value-type="string">
            <text:p>COOP. SOC. CRISALIDE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631AD7A0E</text:p>
          </table:table-cell>
          <table:table-cell office:value-type="string">
            <text:p>364 PROSECUZIONE ASSUNZIONE IMPEGNO DI SPESA PER <text:s/>INSERIMENTO DI N. 11 MINORI DISABILE E N. 2 ADULTE DISABILI IN CENTRI DIURNI E COMUNITA’ DIVERSE – PERIODO 1/7/2016-30/9/2016</text:p>
          </table:table-cell>
          <table:table-cell office:value-type="string">
            <text:p>14-PROCEDURA NEGOZIATA SENZA PREVIA PUBBLICAZIONE DEL BANDO</text:p>
          </table:table-cell>
          <table:table-cell table:style-name="ce47" office:value-type="date" office:date-value="2016-07-01">
            <text:p>2016-07-01</text:p>
          </table:table-cell>
          <table:table-cell table:style-name="ce48" office:value-type="date" office:date-value="2016-09-30">
            <text:p>2016-09-30</text:p>
          </table:table-cell>
          <table:table-cell table:style-name="ce65" office:value-type="float" office:value="10728.6">
            <text:p>10728,60</text:p>
          </table:table-cell>
          <table:table-cell table:style-name="ce65" office:value-type="float" office:value="1815.5">
            <text:p>1815,50</text:p>
          </table:table-cell>
          <table:table-cell table:style-name="ce79" office:value-type="string">
            <text:p>00524480308</text:p>
          </table:table-cell>
          <table:table-cell office:value-type="string">
            <text:p>SERENI ORIZZONTI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5">
          <table:table-cell office:value-type="string">
            <text:p>2016</text:p>
          </table:table-cell>
          <table:table-cell office:value-type="string">
            <text:p>Z9C1AD79BB</text:p>
          </table:table-cell>
          <table:table-cell office:value-type="string">
            <text:p>364 PROSECUZIONE ASSUNZIONE IMPEGNO DI SPESA PER <text:s/>INSERIMENTO DI N. 11 MINORI DISABILE E N. 2 ADULTE DISABILI IN CENTRI DIURNI E COMUNITA’ DIVERSE – PERIODO 1/7/2016-30/9/2016</text:p>
          </table:table-cell>
          <table:table-cell office:value-type="string">
            <text:p>14-PROCEDURA NEGOZIATA SENZA PREVIA PUBBLICAZIONE DEL BANDO</text:p>
          </table:table-cell>
          <table:table-cell table:style-name="ce47" office:value-type="date" office:date-value="2016-07-01">
            <text:p>2016-07-01</text:p>
          </table:table-cell>
          <table:table-cell table:style-name="ce48" office:value-type="date" office:date-value="2016-09-30">
            <text:p>2016-09-30</text:p>
          </table:table-cell>
          <table:table-cell table:style-name="ce65" office:value-type="float" office:value="6261.3">
            <text:p>6261,30</text:p>
          </table:table-cell>
          <table:table-cell table:style-name="ce65" office:value-type="float" office:value="0">
            <text:p>0,00</text:p>
          </table:table-cell>
          <table:table-cell table:style-name="ce53" office:value-type="string">
            <text:p>05396780016</text:p>
          </table:table-cell>
          <table:table-cell office:value-type="string">
            <text:p>COOPERATIVA PARADIGMA S.C.S.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office:value-type="string">
            <text:p>2016</text:p>
          </table:table-cell>
          <table:table-cell office:value-type="string">
            <text:p>Z861AD79AF</text:p>
          </table:table-cell>
          <table:table-cell office:value-type="string">
            <text:p>364 PROSECUZIONE ASSUNZIONE IMPEGNO DI SPESA PER <text:s/>INSERIMENTO DI N. 11 MINORI DISABILE E N. 2 ADULTE DISABILI IN CENTRI DIURNI E COMUNITA’ DIVERSE – PERIODO 1/7/2016-30/9/2016</text:p>
          </table:table-cell>
          <table:table-cell office:value-type="string">
            <text:p>14-PROCEDURA NEGOZIATA SENZA PREVIA PUBBLICAZIONE DEL BANDO</text:p>
          </table:table-cell>
          <table:table-cell table:style-name="ce47" office:value-type="date" office:date-value="2016-07-01">
            <text:p>2016-07-01</text:p>
          </table:table-cell>
          <table:table-cell table:style-name="ce48" office:value-type="date" office:date-value="2016-09-30">
            <text:p>2016-09-30</text:p>
          </table:table-cell>
          <table:table-cell table:style-name="ce65" office:value-type="float" office:value="5436.28">
            <text:p>5436,28</text:p>
          </table:table-cell>
          <table:table-cell table:style-name="ce65" office:value-type="float" office:value="1824.38">
            <text:p>1824,38</text:p>
          </table:table-cell>
          <table:table-cell office:value-type="string">
            <text:p>05569090011</text:p>
          </table:table-cell>
          <table:table-cell office:value-type="string">
            <text:p>COOP.SOCIALE MIRAFIORI</text:p>
          </table:table-cell>
          <table:table-cell office:value-type="string">
            <text:p>Italia</text:p>
          </table:table-cell>
          <table:table-cell table:number-columns-repeated="1013"/>
        </table:table-row>
        <table:table-row table:style-name="ro1">
          <table:table-cell table:style-name="ce16" office:value-type="string">
            <text:p>2016</text:p>
          </table:table-cell>
          <table:table-cell table:style-name="ce16" office:value-type="string">
            <text:p><text:s/>ZB21AD8395</text:p>
          </table:table-cell>
          <table:table-cell table:style-name="ce33" office:value-type="string">
            <text:p>365 FORNITURA CARRELLI PER BIANCHERIA E IGIENE PAZIENTE PER LA CASA DEI PINI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08-03">
            <text:p>2016-08-03</text:p>
          </table:table-cell>
          <table:table-cell table:style-name="ce56"/>
          <table:table-cell table:style-name="ce72" office:value-type="float" office:value="2000">
            <text:p>2000,00</text:p>
          </table:table-cell>
          <table:table-cell table:style-name="ce65" office:value-type="float" office:value="2000">
            <text:p>2000,00</text:p>
          </table:table-cell>
          <table:table-cell table:style-name="ce86" office:value-type="string">
            <text:p>01359800214</text:p>
          </table:table-cell>
          <table:table-cell table:style-name="ce87" office:value-type="string">
            <text:p>FINEX S.R.L.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8D1AD3DCD</text:p>
          </table:table-cell>
          <table:table-cell table:style-name="ce33" office:value-type="string">
            <text:p>366 PROSECUZIONE ASSUNZIONE IMPEGNO DI SPESA PER INTERVENTI EDUCATIVI A FAVORE DI N. 2 DISABILI (DI CUI UNO MINORE) – PERIODO ANNO 2016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01-01">
            <text:p>2016-01-01</text:p>
          </table:table-cell>
          <table:table-cell table:style-name="ce56" office:value-type="date" office:date-value="2016-12-31">
            <text:p>2016-12-31</text:p>
          </table:table-cell>
          <table:table-cell table:style-name="ce72" office:value-type="float" office:value="4656.96">
            <text:p>4656,96</text:p>
          </table:table-cell>
          <table:table-cell table:style-name="ce65" office:value-type="float" office:value="0">
            <text:p>0,00</text:p>
          </table:table-cell>
          <table:table-cell table:style-name="ce1" office:value-type="string">
            <text:p>02892580040</text:p>
          </table:table-cell>
          <table:table-cell office:value-type="string">
            <text:p>MOMO S.C.S.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E21ADDBA9</text:p>
          </table:table-cell>
          <table:table-cell table:style-name="ce33" office:value-type="string">
            <text:p>368 SERVIZIO DI SPURGO E DISOTTURAZIONE DI SCARICO FOGNATURA PRESSO LA STRUTTURA RESIDENZIALE PER ANZIANI “IL GIRASOLE” DI CIRIE’, “CASA DEI PINI” DI SAN MAURIZIO E CENTRI DIURNI PER DISABILI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08-01">
            <text:p>2016-08-01</text:p>
          </table:table-cell>
          <table:table-cell table:style-name="ce56" office:value-type="date" office:date-value="2017-12-31">
            <text:p>2017-12-31</text:p>
          </table:table-cell>
          <table:table-cell table:style-name="ce72" office:value-type="float" office:value="2440">
            <text:p>2440,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7325920010</text:p>
          </table:table-cell>
          <table:table-cell office:value-type="string">
            <text:p>SPURGO FLASH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561ADE45D</text:p>
          </table:table-cell>
          <table:table-cell table:style-name="ce33" office:value-type="string">
            <text:p>369 INSERIMENTO SEMIRESIDENZIALE DI MINORE IN COMUNITA’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08-01">
            <text:p>2016-08-01</text:p>
          </table:table-cell>
          <table:table-cell table:style-name="ce56" office:value-type="date" office:date-value="2016-09-30">
            <text:p>2016-09-30</text:p>
          </table:table-cell>
          <table:table-cell table:style-name="ce72" office:value-type="float" office:value="4906.44">
            <text:p>4906,44</text:p>
          </table:table-cell>
          <table:table-cell table:style-name="ce65" office:value-type="float" office:value="0">
            <text:p>0,00</text:p>
          </table:table-cell>
          <table:table-cell office:value-type="string">
            <text:p>07628390010</text:p>
          </table:table-cell>
          <table:table-cell office:value-type="string">
            <text:p>COOP. SOC. CRISALIDE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7C1AD77F8</text:p>
          </table:table-cell>
          <table:table-cell table:style-name="ce33" office:value-type="string">
            <text:p>369 INSERIMENTO SEMIRESIDENZIALE DI MINORE IN COMUNITA’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08-01">
            <text:p>2016-08-01</text:p>
          </table:table-cell>
          <table:table-cell table:style-name="ce56" office:value-type="date" office:date-value="2016-09-30">
            <text:p>2016-09-30</text:p>
          </table:table-cell>
          <table:table-cell table:style-name="ce72" office:value-type="float" office:value="19106.56">
            <text:p>19106,56</text:p>
          </table:table-cell>
          <table:table-cell table:style-name="ce65" office:value-type="float" office:value="18878.09">
            <text:p>18878,09</text:p>
          </table:table-cell>
          <table:table-cell table:style-name="ce1" office:value-type="string">
            <text:p>03982610010</text:p>
          </table:table-cell>
          <table:table-cell office:value-type="string">
            <text:p>COOPERATIVA LA TENDA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2D1AD783F</text:p>
          </table:table-cell>
          <table:table-cell table:style-name="ce33" office:value-type="string">
            <text:p>370 PROSECUZIONE ASSUNZIONE IMPEGNO DI SPESA PER L’INSERIMENTO DI N. 5 MINORI E 1 ADULTA IN CENTRI DIURNI E COMUNITA’ DIVERSE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07-01">
            <text:p>2016-07-01</text:p>
          </table:table-cell>
          <table:table-cell table:style-name="ce56" office:value-type="date" office:date-value="2016-09-30">
            <text:p>2016-09-30</text:p>
          </table:table-cell>
          <table:table-cell table:style-name="ce72" office:value-type="float" office:value="19812">
            <text:p>19812,00</text:p>
          </table:table-cell>
          <table:table-cell table:style-name="ce65" office:value-type="float" office:value="0">
            <text:p>0,00</text:p>
          </table:table-cell>
          <table:table-cell office:value-type="string">
            <text:p>07628390010</text:p>
          </table:table-cell>
          <table:table-cell office:value-type="string">
            <text:p>COOP. SOC. CRISALIDE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3C1AD785E</text:p>
          </table:table-cell>
          <table:table-cell table:style-name="ce33" office:value-type="string">
            <text:p>370 PROSECUZIONE ASSUNZIONE IMPEGNO DI SPESA PER L’INSERIMENTO DI N. 5 MINORI E 1 ADULTA IN CENTRI DIURNI E COMUNITA’ DIVERSE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07-01">
            <text:p>2016-07-01</text:p>
          </table:table-cell>
          <table:table-cell table:style-name="ce56" office:value-type="date" office:date-value="2016-09-30">
            <text:p>2016-09-30</text:p>
          </table:table-cell>
          <table:table-cell table:style-name="ce72" office:value-type="float" office:value="10119.44">
            <text:p>10119,44</text:p>
          </table:table-cell>
          <table:table-cell table:style-name="ce65" office:value-type="float" office:value="3408.48">
            <text:p>3408,48</text:p>
          </table:table-cell>
          <table:table-cell office:value-type="string">
            <text:p>02370510014</text:p>
          </table:table-cell>
          <table:table-cell office:value-type="string">
            <text:p>ASSOCIAZIONE CASA NOSTRA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26" office:value-type="string">
            <text:p>ZC31AD787A</text:p>
          </table:table-cell>
          <table:table-cell table:style-name="ce33" office:value-type="string">
            <text:p>370 PROSECUZIONE ASSUNZIONE IMPEGNO DI SPESA PER L’INSERIMENTO DI N. 5 MINORI E 1 ADULTA IN CENTRI DIURNI E COMUNITA’ DIVERSE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07-01">
            <text:p>2016-07-01</text:p>
          </table:table-cell>
          <table:table-cell table:style-name="ce56" office:value-type="date" office:date-value="2016-09-30">
            <text:p>2016-09-30</text:p>
          </table:table-cell>
          <table:table-cell table:style-name="ce72" office:value-type="float" office:value="9949.8">
            <text:p>9949,80</text:p>
          </table:table-cell>
          <table:table-cell table:style-name="ce65" office:value-type="float" office:value="0">
            <text:p>0,00</text:p>
          </table:table-cell>
          <table:table-cell table:style-name="ce1" office:value-type="string">
            <text:p>05327770011</text:p>
          </table:table-cell>
          <table:table-cell office:value-type="string">
            <text:p>VALPIANA SOC. COOP. SOC.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28" office:value-type="string">
            <text:p>ZB31AD742A</text:p>
          </table:table-cell>
          <table:table-cell table:style-name="ce33" office:value-type="string">
            <text:p>371 PROSECUZIONE ASSUNZIONE IMPEGNO DI SPESA A CARICO DEL BILANCIO CONSORTILE PER INSERIMENTO DI N. 6 NUCLEI FAMIGLIARI IN COMUNITA’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07-01">
            <text:p>2016-07-01</text:p>
          </table:table-cell>
          <table:table-cell table:style-name="ce56" office:value-type="date" office:date-value="2016-09-30">
            <text:p>2016-09-30</text:p>
          </table:table-cell>
          <table:table-cell table:style-name="ce72" office:value-type="float" office:value="13800">
            <text:p>13800,00</text:p>
          </table:table-cell>
          <table:table-cell table:style-name="ce65" office:value-type="float" office:value="4650">
            <text:p>4650,00</text:p>
          </table:table-cell>
          <table:table-cell office:value-type="string">
            <text:p>00397700121</text:p>
          </table:table-cell>
          <table:table-cell office:value-type="string">
            <text:p>CASA PRONTA ACCOGLIENZA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29" office:value-type="string">
            <text:p>ZB91AD77BE</text:p>
          </table:table-cell>
          <table:table-cell table:style-name="ce33" office:value-type="string">
            <text:p>371 PROSECUZIONE ASSUNZIONE IMPEGNO DI SPESA A CARICO DEL BILANCIO CONSORTILE PER INSERIMENTO DI N. 6 NUCLEI FAMIGLIARI IN COMUNITA’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07-01">
            <text:p>2016-07-01</text:p>
          </table:table-cell>
          <table:table-cell table:style-name="ce56" office:value-type="date" office:date-value="2016-08-01">
            <text:p>2016-08-01</text:p>
          </table:table-cell>
          <table:table-cell table:style-name="ce72" office:value-type="float" office:value="5641.6">
            <text:p>5641,60</text:p>
          </table:table-cell>
          <table:table-cell table:style-name="ce65" office:value-type="float" office:value="5641.6">
            <text:p>5641,60</text:p>
          </table:table-cell>
          <table:table-cell office:value-type="string">
            <text:p>11384760010</text:p>
          </table:table-cell>
          <table:table-cell office:value-type="string">
            <text:p>FONDAZIONE RUFFINI ONLUS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29" office:value-type="string">
            <text:p>Z1E1AD7725</text:p>
          </table:table-cell>
          <table:table-cell table:style-name="ce33" office:value-type="string">
            <text:p>371 PROSECUZIONE ASSUNZIONE IMPEGNO DI SPESA A CARICO DEL BILANCIO CONSORTILE PER INSERIMENTO DI N. 6 NUCLEI FAMIGLIARI IN COMUNITA’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07-01">
            <text:p>2016-07-01</text:p>
          </table:table-cell>
          <table:table-cell table:style-name="ce56" office:value-type="date" office:date-value="2016-08-02">
            <text:p>2016-08-02</text:p>
          </table:table-cell>
          <table:table-cell table:style-name="ce72" office:value-type="float" office:value="2475">
            <text:p>2475,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7262240018</text:p>
          </table:table-cell>
          <table:table-cell table:style-name="ce22" office:value-type="string">
            <text:p>C.I.S.S. 38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29" office:value-type="string">
            <text:p>ZA21AD776D</text:p>
          </table:table-cell>
          <table:table-cell table:style-name="ce33" office:value-type="string">
            <text:p>371 PROSECUZIONE ASSUNZIONE IMPEGNO DI SPESA A CARICO DEL BILANCIO CONSORTILE PER INSERIMENTO DI N. 6 NUCLEI FAMIGLIARI IN COMUNITA’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07-01">
            <text:p>2016-07-01</text:p>
          </table:table-cell>
          <table:table-cell table:style-name="ce56" office:value-type="date" office:date-value="2016-09-30">
            <text:p>2016-09-30</text:p>
          </table:table-cell>
          <table:table-cell table:style-name="ce72" office:value-type="float" office:value="1635">
            <text:p>1635,00</text:p>
          </table:table-cell>
          <table:table-cell table:style-name="ce65" office:value-type="float" office:value="0">
            <text:p>0,00</text:p>
          </table:table-cell>
          <table:table-cell office:value-type="string">
            <text:p>07720900013</text:p>
          </table:table-cell>
          <table:table-cell office:value-type="string">
            <text:p>Y.W.C.A. -U.C.D.G. UNIONE CRISTIANA DELLE GIOVANI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29" office:value-type="string">
            <text:p>ZEF1AD7797</text:p>
          </table:table-cell>
          <table:table-cell table:style-name="ce33" office:value-type="string">
            <text:p>371 PROSECUZIONE ASSUNZIONE IMPEGNO DI SPESA A CARICO DEL BILANCIO CONSORTILE PER INSERIMENTO DI N. 6 NUCLEI FAMIGLIARI IN COMUNITA’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07-01">
            <text:p>2016-07-01</text:p>
          </table:table-cell>
          <table:table-cell table:style-name="ce56" office:value-type="date" office:date-value="2016-09-30">
            <text:p>2016-09-30</text:p>
          </table:table-cell>
          <table:table-cell table:style-name="ce72" office:value-type="float" office:value="21405.14">
            <text:p>21405,14</text:p>
          </table:table-cell>
          <table:table-cell table:style-name="ce65" office:value-type="float" office:value="15072.93">
            <text:p>15072,93</text:p>
          </table:table-cell>
          <table:table-cell office:value-type="string">
            <text:p>01209641008</text:p>
          </table:table-cell>
          <table:table-cell office:value-type="string">
            <text:p>CASA GEN.PIA SOCIETA' TORINESE S.GIUSEPPE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29" office:value-type="string">
            <text:p>Z551AD7743</text:p>
          </table:table-cell>
          <table:table-cell table:style-name="ce33" office:value-type="string">
            <text:p>371 PROSECUZIONE ASSUNZIONE IMPEGNO DI SPESA A CARICO DEL BILANCIO CONSORTILE PER INSERIMENTO DI N. 6 NUCLEI FAMIGLIARI IN COMUNITA’ -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07-01">
            <text:p>2016-07-01</text:p>
          </table:table-cell>
          <table:table-cell table:style-name="ce56" office:value-type="date" office:date-value="2016-09-30">
            <text:p>2016-09-30</text:p>
          </table:table-cell>
          <table:table-cell table:style-name="ce72" office:value-type="float" office:value="9288.1">
            <text:p>9288,10</text:p>
          </table:table-cell>
          <table:table-cell table:style-name="ce65" office:value-type="float" office:value="2980.65">
            <text:p>2980,65</text:p>
          </table:table-cell>
          <table:table-cell office:value-type="string">
            <text:p>03747970014</text:p>
          </table:table-cell>
          <table:table-cell office:value-type="string">
            <text:p>COOPERATIVA ANIMAZIONE VALDOCCO S.C.S. O.N.L.U.S.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<text:s/>ZF01AE9FF6 </text:p>
          </table:table-cell>
          <table:table-cell table:style-name="ce33" office:value-type="string">
            <text:p>380 INSERIMENTO DI DUE MINORI E DELLA MADRE IN COMUNITA’ - PERIODO 05/08/2016-30/09/2016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08-05">
            <text:p>2016-08-05</text:p>
          </table:table-cell>
          <table:table-cell table:style-name="ce56" office:value-type="date" office:date-value="2016-09-30">
            <text:p>2016-09-30</text:p>
          </table:table-cell>
          <table:table-cell table:style-name="ce72" office:value-type="float" office:value="10374">
            <text:p>10374,00</text:p>
          </table:table-cell>
          <table:table-cell table:style-name="ce65" office:value-type="float" office:value="10374">
            <text:p>10374,00</text:p>
          </table:table-cell>
          <table:table-cell table:style-name="ce86" office:value-type="string">
            <text:p>01871790018</text:p>
          </table:table-cell>
          <table:table-cell table:style-name="ce87" office:value-type="string">
            <text:p>ISTITUTO SUORE TERZIARIE SAN FRANCESCO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6649463E71</text:p>
          </table:table-cell>
          <table:table-cell table:style-name="ce33" office:value-type="string">
            <text:p>405 PROCEDURA APERTA RELATIVA ALL’AFFIDAMENTO DEI SERVIZI SOCIO SANITARI, SOCIO ASSISTENZIALI ED ALBERGHIERI PRESSO LA STRUTTURA RESIDENZIALE PER ANZIANI CASA DEI PINI</text:p>
          </table:table-cell>
          <table:table-cell table:style-name="ce1" office:value-type="string">
            <text:p>01-PROCEDURA APERTA</text:p>
          </table:table-cell>
          <table:table-cell table:style-name="ce49" office:value-type="date" office:date-value="2016-10-01">
            <text:p>2016-10-01</text:p>
          </table:table-cell>
          <table:table-cell table:style-name="ce56" office:value-type="date" office:date-value="2019-09-30">
            <text:p>2019-09-30</text:p>
          </table:table-cell>
          <table:table-cell table:style-name="ce72" office:value-type="float" office:value="2417011.38">
            <text:p>2417011,38</text:p>
          </table:table-cell>
          <table:table-cell table:style-name="ce65" office:value-type="float" office:value="0">
            <text:p>0,00</text:p>
          </table:table-cell>
          <table:table-cell office:value-type="string">
            <text:p>IT01684780032</text:p>
          </table:table-cell>
          <table:table-cell office:value-type="string">
            <text:p>NUOVA ASSISTENZA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641B1288E</text:p>
          </table:table-cell>
          <table:table-cell table:style-name="ce33" office:value-type="string">
            <text:p>431 INSERIMENTO DI MINORE IN COMUNITÀ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09-01">
            <text:p>2016-09-01</text:p>
          </table:table-cell>
          <table:table-cell table:style-name="ce56" office:value-type="date" office:date-value="2016-09-30">
            <text:p>2016-09-30</text:p>
          </table:table-cell>
          <table:table-cell table:style-name="ce72" office:value-type="float" office:value="3074.72">
            <text:p>3074,72</text:p>
          </table:table-cell>
          <table:table-cell table:style-name="ce65" office:value-type="float" office:value="0">
            <text:p>0,00</text:p>
          </table:table-cell>
          <table:table-cell office:value-type="string">
            <text:p>07628390010</text:p>
          </table:table-cell>
          <table:table-cell office:value-type="string">
            <text:p>COOP. SOC. CRISALIDE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831B1BA2D</text:p>
          </table:table-cell>
          <table:table-cell table:style-name="ce33" office:value-type="string">
            <text:p>438 FORNITURA MONITOR PER LA SEDE CENTRALE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09-09">
            <text:p>2016-09-09</text:p>
          </table:table-cell>
          <table:table-cell table:style-name="ce56"/>
          <table:table-cell table:number-columns-repeated="2" table:style-name="ce72" office:value-type="float" office:value="360">
            <text:p>360,00</text:p>
          </table:table-cell>
          <table:table-cell table:style-name="ce1" office:value-type="string">
            <text:p>05584990013</text:p>
          </table:table-cell>
          <table:table-cell office:value-type="string">
            <text:p>BIDUE SYSTEM S.R.L.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<text:s/>Z601AD32A7</text:p>
          </table:table-cell>
          <table:table-cell table:style-name="ce33" office:value-type="string">
            <text:p>442 SERVIZIO DI MANUTENZIONE SOFTWARE SISA WEB (ORA DENOMINATO CISONWEB) PER LA GESTIONE DELLA CARTELLA UTENTI DEI SERVIZI TERRITORIALI <text:s/>Z601AD32A7.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09-15">
            <text:p>2016-09-15</text:p>
          </table:table-cell>
          <table:table-cell table:style-name="ce56"/>
          <table:table-cell table:style-name="ce72" office:value-type="float" office:value="4270">
            <text:p>4270,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9745190018</text:p>
          </table:table-cell>
          <table:table-cell office:value-type="string">
            <text:p>TC WEB</text:p>
          </table:table-cell>
          <table:table-cell table:style-name="ce1"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<text:s/>Z6D1B1BE0D</text:p>
          </table:table-cell>
          <table:table-cell table:style-name="ce33" office:value-type="string">
            <text:p>443 INTERVENTO SU MEZZO CITROEN JUMPER DEL CDI DI CIRIE’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09-15">
            <text:p>2016-09-15</text:p>
          </table:table-cell>
          <table:table-cell table:style-name="ce56"/>
          <table:table-cell table:style-name="ce72" office:value-type="float" office:value="80">
            <text:p>80,00</text:p>
          </table:table-cell>
          <table:table-cell table:style-name="ce65" office:value-type="float" office:value="0">
            <text:p>0,00</text:p>
          </table:table-cell>
          <table:table-cell table:style-name="ce53" office:value-type="string">
            <text:p>08022130010</text:p>
          </table:table-cell>
          <table:table-cell office:value-type="string">
            <text:p>EVO DRIVE <text:s/>S.N.C. DI BALDI ALESSANDRO</text:p>
          </table:table-cell>
          <table:table-cell table:style-name="ce1"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3E1B4E50E</text:p>
          </table:table-cell>
          <table:table-cell table:style-name="ce33" office:value-type="string">
            <text:p>446 CENTRI DIURNI PER DISABILI DEL CONSORZIO. AFFIDAMENTO DI ATTIVITA' STRUTTURATE DI ACQUATICITA’, EQUITAZIONE E PSICOMOTORIE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09-01">
            <text:p>2016-09-01</text:p>
          </table:table-cell>
          <table:table-cell table:style-name="ce56" office:value-type="date" office:date-value="2016-12-31">
            <text:p>2016-12-31</text:p>
          </table:table-cell>
          <table:table-cell table:style-name="ce72" office:value-type="float" office:value="1024.8">
            <text:p>1024,80</text:p>
          </table:table-cell>
          <table:table-cell table:style-name="ce65" office:value-type="float" office:value="0">
            <text:p>0,00</text:p>
          </table:table-cell>
          <table:table-cell table:style-name="ce85" office:value-type="string">
            <text:p>08991520019</text:p>
          </table:table-cell>
          <table:table-cell office:value-type="string">
            <text:p>IL GRANDE RANCH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4D1B4E52D</text:p>
          </table:table-cell>
          <table:table-cell table:style-name="ce33" office:value-type="string">
            <text:p>446 CENTRI DIURNI PER DISABILI DEL CONSORZIO. AFFIDAMENTO DI ATTIVITA' STRUTTURATE DI ACQUATICITA’, EQUITAZIONE E PSICOMOTORIE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09-01">
            <text:p>2016-09-01</text:p>
          </table:table-cell>
          <table:table-cell table:style-name="ce56" office:value-type="date" office:date-value="2016-12-31">
            <text:p>2016-12-31</text:p>
          </table:table-cell>
          <table:table-cell table:style-name="ce72" office:value-type="float" office:value="190">
            <text:p>190,00</text:p>
          </table:table-cell>
          <table:table-cell table:style-name="ce65" office:value-type="float" office:value="0">
            <text:p>0,00</text:p>
          </table:table-cell>
          <table:table-cell office:value-type="string">
            <text:p>07068220016</text:p>
          </table:table-cell>
          <table:table-cell office:value-type="string">
            <text:p>PALESTRA VITTORIA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6A1B4E526</text:p>
          </table:table-cell>
          <table:table-cell table:style-name="ce33" office:value-type="string">
            <text:p>446 CENTRI DIURNI PER DISABILI DEL CONSORZIO. AFFIDAMENTO DI ATTIVITA' STRUTTURATE DI ACQUATICITA’, EQUITAZIONE E PSICOMOTORIE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09-01">
            <text:p>2016-09-01</text:p>
          </table:table-cell>
          <table:table-cell table:style-name="ce56" office:value-type="date" office:date-value="2016-12-31">
            <text:p>2016-12-31</text:p>
          </table:table-cell>
          <table:table-cell table:style-name="ce72" office:value-type="float" office:value="1122.76">
            <text:p>1122,76</text:p>
          </table:table-cell>
          <table:table-cell table:style-name="ce65" office:value-type="float" office:value="0">
            <text:p>0,00</text:p>
          </table:table-cell>
          <table:table-cell table:style-name="ce1" office:value-type="string">
            <text:p>92036080015</text:p>
          </table:table-cell>
          <table:table-cell office:value-type="string">
            <text:p>A.S.D. CENTRO FORMA E BENESSERE</text:p>
          </table:table-cell>
          <table:table-cell table:style-name="ce1"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301B4E534</text:p>
          </table:table-cell>
          <table:table-cell table:style-name="ce33" office:value-type="string">
            <text:p>446 CENTRI DIURNI PER DISABILI DEL CONSORZIO. AFFIDAMENTO DI ATTIVITA' STRUTTURATE DI ACQUATICITA’, EQUITAZIONE E PSICOMOTORIE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09-01">
            <text:p>2016-09-01</text:p>
          </table:table-cell>
          <table:table-cell table:style-name="ce56" office:value-type="date" office:date-value="2016-12-31">
            <text:p>2016-12-31</text:p>
          </table:table-cell>
          <table:table-cell table:style-name="ce72" office:value-type="float" office:value="221.85">
            <text:p>221,85</text:p>
          </table:table-cell>
          <table:table-cell table:style-name="ce65" office:value-type="float" office:value="0">
            <text:p>0,00</text:p>
          </table:table-cell>
          <table:table-cell table:style-name="ce85" office:value-type="string">
            <text:p>08229880011</text:p>
          </table:table-cell>
          <table:table-cell office:value-type="string">
            <text:p>FITLAND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E61B4E53C</text:p>
          </table:table-cell>
          <table:table-cell table:style-name="ce33" office:value-type="string">
            <text:p>446 CENTRI DIURNI PER DISABILI DEL CONSORZIO. AFFIDAMENTO DI ATTIVITA' STRUTTURATE DI ACQUATICITA’, EQUITAZIONE E PSICOMOTORIE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09-01">
            <text:p>2016-09-01</text:p>
          </table:table-cell>
          <table:table-cell table:style-name="ce56" office:value-type="date" office:date-value="2016-12-31">
            <text:p>2016-12-31</text:p>
          </table:table-cell>
          <table:table-cell table:style-name="ce72" office:value-type="float" office:value="3300.1">
            <text:p>3300,10</text:p>
          </table:table-cell>
          <table:table-cell table:style-name="ce65" office:value-type="float" office:value="0">
            <text:p>0,00</text:p>
          </table:table-cell>
          <table:table-cell table:style-name="ce1" office:value-type="string">
            <text:p>92016020015</text:p>
          </table:table-cell>
          <table:table-cell office:value-type="string">
            <text:p>POL. UISP RIVER BORGARO</text:p>
          </table:table-cell>
          <table:table-cell table:style-name="ce1"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4C1AA4611</text:p>
          </table:table-cell>
          <table:table-cell table:style-name="ce33" office:value-type="string">
            <text:p>502 SERVIZIO DI DERATTIZZAZIONE E DISINFESTAZIONE TRAMITE R.D.O. MERCATO ELETTRONICO P.A. (ME.PA) – </text:p>
          </table:table-cell>
          <table:table-cell table:style-name="ce1" office:value-type="string">
            <text:p>01-PROCEDURA APERTA</text:p>
          </table:table-cell>
          <table:table-cell table:style-name="ce49" office:value-type="date" office:date-value="2017-01-01">
            <text:p>2017-01-01</text:p>
          </table:table-cell>
          <table:table-cell table:style-name="ce56" office:value-type="date" office:date-value="2019-12-31">
            <text:p>2019-12-31</text:p>
          </table:table-cell>
          <table:table-cell table:style-name="ce72" office:value-type="float" office:value="4200">
            <text:p>4200,00</text:p>
          </table:table-cell>
          <table:table-cell table:style-name="ce65" office:value-type="float" office:value="0">
            <text:p>0,00</text:p>
          </table:table-cell>
          <table:table-cell table:style-name="ce1" office:value-type="float" office:value="2321730018">
            <text:p>2321730018</text:p>
          </table:table-cell>
          <table:table-cell table:style-name="ce87" office:value-type="string">
            <text:p>FIA DISINFESTAZIONI </text:p>
          </table:table-cell>
          <table:table-cell table:style-name="ce1"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9F1B91366</text:p>
          </table:table-cell>
          <table:table-cell table:style-name="ce33" office:value-type="string">
            <text:p>507 FORNITURA CARRELLI PER SERVIZIO CUCINA PER LA STRUTTURA RESIDENZIALE PER ANZIANI “CASA DEI PINI” DI SAN MAURIZIO C.SE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10-13">
            <text:p>2016-10-13</text:p>
          </table:table-cell>
          <table:table-cell table:style-name="ce56"/>
          <table:table-cell table:style-name="ce73" office:value-type="float" office:value="1400.56">
            <text:p>1.400,56</text:p>
          </table:table-cell>
          <table:table-cell table:style-name="ce65" office:value-type="float" office:value="0">
            <text:p>0,00</text:p>
          </table:table-cell>
          <table:table-cell table:style-name="ce1" office:value-type="string">
            <text:p>06544550012</text:p>
          </table:table-cell>
          <table:table-cell office:value-type="string">
            <text:p>BORUS SRL</text:p>
          </table:table-cell>
          <table:table-cell table:style-name="ce1"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431BA48</text:p>
          </table:table-cell>
          <table:table-cell table:style-name="ce33" office:value-type="string">
            <text:p>512 ADESIONE ALLA CONVENZIONE CONSIP PER LA FORNITURA IN ACQUISTO DI AUTOVEICOLI E DEI SERVIZI CONNESSI ED OPZIONALI PER LE PUBBLICHE AMMINISTRAZIONI – LOTTO 1 - PER LA FORNITURA DI N. 1 AUTOMEZZO PER I SERVIZI CONSORTILI (N. 1 FIAT PANDA)</text:p>
          </table:table-cell>
          <table:table-cell table:style-name="ce1" office:value-type="string">
            <text:p>26-AFFIDAMENTO DIRETTO IN ADESIONE AD ACCORDO QUADRO/CONVENZIONE</text:p>
          </table:table-cell>
          <table:table-cell table:style-name="ce49" office:value-type="date" office:date-value="2016-10-20">
            <text:p>2016-10-20</text:p>
          </table:table-cell>
          <table:table-cell table:style-name="ce56"/>
          <table:table-cell table:style-name="ce73" office:value-type="float" office:value="8108.94">
            <text:p>8.108,94</text:p>
          </table:table-cell>
          <table:table-cell table:style-name="ce65" office:value-type="float" office:value="0">
            <text:p>0,00</text:p>
          </table:table-cell>
          <table:table-cell table:style-name="ce4" office:value-type="string">
            <text:p>06908900019</text:p>
          </table:table-cell>
          <table:table-cell office:value-type="string">
            <text:p>FIAT AUTO VAR (FCA)</text:p>
          </table:table-cell>
          <table:table-cell table:style-name="ce1"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C41BA07B4</text:p>
          </table:table-cell>
          <table:table-cell table:style-name="ce33" office:value-type="string">
            <text:p>515 FORNITURA ED INSTALLAZIONE GRUPPO DI CONTINUITA’ PER IL CENTRALINO PRESSO LA STRUTTURA PER ANZIANI “IL GIRASOLE” DI CIRIE’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10-20">
            <text:p>2016-10-20</text:p>
          </table:table-cell>
          <table:table-cell table:style-name="ce56"/>
          <table:table-cell table:style-name="ce73" office:value-type="float" office:value="1365.91">
            <text:p>1.365,91</text:p>
          </table:table-cell>
          <table:table-cell table:style-name="ce65" office:value-type="float" office:value="0">
            <text:p>0,00</text:p>
          </table:table-cell>
          <table:table-cell office:value-type="string">
            <text:p>04367511005</text:p>
          </table:table-cell>
          <table:table-cell office:value-type="string">
            <text:p>COMTEL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181B85BF1</text:p>
          </table:table-cell>
          <table:table-cell table:style-name="ce33" office:value-type="string">
            <text:p>521 INSERIMENTO IN ALBERGO DI UTENTI PRIVI DI ADEGUATA SISTEMAZIONE ABITATIVA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09-28">
            <text:p>2016-09-28</text:p>
          </table:table-cell>
          <table:table-cell table:style-name="ce56" office:value-type="date" office:date-value="2016-10-28">
            <text:p>2016-10-28</text:p>
          </table:table-cell>
          <table:table-cell table:style-name="ce73" office:value-type="float" office:value="1000">
            <text:p>1.000,00</text:p>
          </table:table-cell>
          <table:table-cell table:style-name="ce65" office:value-type="float" office:value="0">
            <text:p>0,00</text:p>
          </table:table-cell>
          <table:table-cell table:style-name="ce85" office:value-type="string">
            <text:p>03904740010</text:p>
          </table:table-cell>
          <table:table-cell office:value-type="string">
            <text:p>ALBERGO ANTICO TRE VALLI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691BB4D34</text:p>
          </table:table-cell>
          <table:table-cell table:style-name="ce33" office:value-type="string">
            <text:p>523 FORNITURA PELAPATATE PER IL SERVIZIO CUCINA DELLA STRUTTURA RESIDENZIALE PER ANZIANI “CASA DEI PINI” DI SAN MAURIZIO C.SE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10-24">
            <text:p>2016-10-24</text:p>
          </table:table-cell>
          <table:table-cell table:style-name="ce57"/>
          <table:table-cell table:style-name="ce73" office:value-type="float" office:value="1947.12">
            <text:p>1.947,12</text:p>
          </table:table-cell>
          <table:table-cell table:style-name="ce65" office:value-type="float" office:value="0">
            <text:p>0,00</text:p>
          </table:table-cell>
          <table:table-cell table:style-name="ce86"/>
          <table:table-cell table:style-name="ce87" office:value-type="string">
            <text:p>PULSAR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A70F53C4E</text:p>
          </table:table-cell>
          <table:table-cell table:style-name="ce33" office:value-type="string">
            <text:p>532 SERVIZIO DI REALIZZAZIONE LABORATORI DI MANUALITA’ A FAVORE DEGLI UTENTI DEI CENTRI DIURNI INTEGRATI <text:s/>- INTEGRAZIONE IMPEGNO DI SPESA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01-01">
            <text:p>2016-01-01</text:p>
          </table:table-cell>
          <table:table-cell table:style-name="ce56" office:value-type="date" office:date-value="2016-05-30">
            <text:p>2016-05-30</text:p>
          </table:table-cell>
          <table:table-cell table:style-name="ce73" office:value-type="float" office:value="600">
            <text:p>600,00</text:p>
          </table:table-cell>
          <table:table-cell table:style-name="ce65" office:value-type="float" office:value="600">
            <text:p>600,00</text:p>
          </table:table-cell>
          <table:table-cell table:style-name="ce5" office:value-type="string">
            <text:p>04435240017</text:p>
          </table:table-cell>
          <table:table-cell office:value-type="string">
            <text:p>DALLA STESSA PARTE COOP SOCIALE</text:p>
          </table:table-cell>
          <table:table-cell table:style-name="ce1"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9D169D3FB</text:p>
          </table:table-cell>
          <table:table-cell table:style-name="ce33" office:value-type="string">
            <text:p>533 CENTRO DIURNO PER DISABILI DI BORGARO: AFFIDAMENTO ATTIVITA’ CORSUALI E DIDATTICHE A FAVORE DEGLI UTENTI IN CARICO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10-01">
            <text:p>2016-10-01</text:p>
          </table:table-cell>
          <table:table-cell table:style-name="ce56" office:value-type="date" office:date-value="2016-12-31">
            <text:p>2016-12-31</text:p>
          </table:table-cell>
          <table:table-cell table:style-name="ce73" office:value-type="float" office:value="90">
            <text:p>90,00</text:p>
          </table:table-cell>
          <table:table-cell table:style-name="ce65" office:value-type="float" office:value="0">
            <text:p>0,00</text:p>
          </table:table-cell>
          <table:table-cell office:value-type="string">
            <text:p>92015790014</text:p>
          </table:table-cell>
          <table:table-cell office:value-type="string">
            <text:p>UNIVERSITA' DELLA TERZA ETA'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2C1BD4F32</text:p>
          </table:table-cell>
          <table:table-cell table:style-name="ce33" office:value-type="string">
            <text:p>541 PROSECUZIONE ASSUNZIONE IMPEGNO DI SPESA A CARICO DEL BILANCIO CONSORTILE PER INSERIMENTO DI N. 4 NUCLEI FAMIGLIARI E 1 ADULTA IN COMUNITA’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10-01">
            <text:p>2016-10-01</text:p>
          </table:table-cell>
          <table:table-cell table:style-name="ce56" office:value-type="date" office:date-value="2016-12-31">
            <text:p>2016-12-31</text:p>
          </table:table-cell>
          <table:table-cell table:style-name="ce73" office:value-type="float" office:value="6722">
            <text:p>6.722,00</text:p>
          </table:table-cell>
          <table:table-cell table:style-name="ce65" office:value-type="float" office:value="0">
            <text:p>0,00</text:p>
          </table:table-cell>
          <table:table-cell office:value-type="string">
            <text:p>04795800012</text:p>
          </table:table-cell>
          <table:table-cell office:value-type="string">
            <text:p>IPAB CASA BENEFICA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DC18D4F92</text:p>
          </table:table-cell>
          <table:table-cell table:style-name="ce33" office:value-type="string">
            <text:p>541 PROSECUZIONE ASSUNZIONE IMPEGNO DI SPESA A CARICO DEL BILANCIO CONSORTILE PER INSERIMENTO DI N. 4 NUCLEI FAMIGLIARI E 1 ADULTA IN COMUNITA’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10-01">
            <text:p>2016-10-01</text:p>
          </table:table-cell>
          <table:table-cell table:style-name="ce56" office:value-type="date" office:date-value="2016-12-31">
            <text:p>2016-12-31</text:p>
          </table:table-cell>
          <table:table-cell table:style-name="ce73" office:value-type="float" office:value="16750">
            <text:p>16.750,00</text:p>
          </table:table-cell>
          <table:table-cell table:style-name="ce65" office:value-type="float" office:value="0">
            <text:p>0,00</text:p>
          </table:table-cell>
          <table:table-cell office:value-type="string">
            <text:p>01871790018</text:p>
          </table:table-cell>
          <table:table-cell office:value-type="string">
            <text:p>ISTITUTO SUORE TERZIARIE SAN FRANCESCO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841BD4F62</text:p>
          </table:table-cell>
          <table:table-cell table:style-name="ce33" office:value-type="string">
            <text:p>541 PROSECUZIONE ASSUNZIONE IMPEGNO DI SPESA A CARICO DEL BILANCIO CONSORTILE PER INSERIMENTO DI N. 4 NUCLEI FAMIGLIARI E 1 ADULTA IN COMUNITA’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10-01">
            <text:p>2016-10-01</text:p>
          </table:table-cell>
          <table:table-cell table:style-name="ce56" office:value-type="date" office:date-value="2016-12-31">
            <text:p>2016-12-31</text:p>
          </table:table-cell>
          <table:table-cell table:style-name="ce73" office:value-type="float" office:value="13800">
            <text:p>13.800,00</text:p>
          </table:table-cell>
          <table:table-cell table:style-name="ce65" office:value-type="float" office:value="0">
            <text:p>0,00</text:p>
          </table:table-cell>
          <table:table-cell office:value-type="string">
            <text:p>00397700121</text:p>
          </table:table-cell>
          <table:table-cell office:value-type="string">
            <text:p>CASA PRONTA ACCOGLIENZA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F61BD4FB7</text:p>
          </table:table-cell>
          <table:table-cell table:style-name="ce33" office:value-type="string">
            <text:p>541 PROSECUZIONE ASSUNZIONE IMPEGNO DI SPESA A CARICO DEL BILANCIO CONSORTILE PER INSERIMENTO DI N. 4 NUCLEI FAMIGLIARI E 1 ADULTA IN COMUNITA’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10-01">
            <text:p>2016-10-01</text:p>
          </table:table-cell>
          <table:table-cell table:style-name="ce56" office:value-type="date" office:date-value="2016-12-31">
            <text:p>2016-12-31</text:p>
          </table:table-cell>
          <table:table-cell table:style-name="ce73" office:value-type="float" office:value="9288.1">
            <text:p>9.288,10</text:p>
          </table:table-cell>
          <table:table-cell table:style-name="ce65" office:value-type="float" office:value="0">
            <text:p>0,00</text:p>
          </table:table-cell>
          <table:table-cell office:value-type="string">
            <text:p>03747970014</text:p>
          </table:table-cell>
          <table:table-cell office:value-type="string">
            <text:p>COOPERATIVA ANIMAZIONE VALDOCCO S.C.S. O.N.L.U.S.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711BD5025</text:p>
          </table:table-cell>
          <table:table-cell table:style-name="ce33" office:value-type="string">
            <text:p>541 PROSECUZIONE ASSUNZIONE IMPEGNO DI SPESA A CARICO DEL BILANCIO CONSORTILE PER INSERIMENTO DI N. 4 NUCLEI FAMIGLIARI E 1 ADULTA IN COMUNITA’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10-01">
            <text:p>2016-10-01</text:p>
          </table:table-cell>
          <table:table-cell table:style-name="ce56" office:value-type="date" office:date-value="2016-12-31">
            <text:p>2016-12-31</text:p>
          </table:table-cell>
          <table:table-cell table:style-name="ce73" office:value-type="float" office:value="1635">
            <text:p>1.635,00</text:p>
          </table:table-cell>
          <table:table-cell table:style-name="ce65" office:value-type="float" office:value="0">
            <text:p>0,00</text:p>
          </table:table-cell>
          <table:table-cell office:value-type="string">
            <text:p>07720900013</text:p>
          </table:table-cell>
          <table:table-cell office:value-type="string">
            <text:p>Y.W.C.A. -U.C.D.G. UNIONE CRISTIANA DELLE GIOVANI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C61BD5277</text:p>
          </table:table-cell>
          <table:table-cell table:style-name="ce33" office:value-type="string">
            <text:p>542 PROSECUZIONE ASSUNZIONE IMPEGNO DI SPESA PER L’INSERIMENTO DI N. 9 MINORI IN CENTRI DIURNI E COMUNITA’ DIVERSE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10-01">
            <text:p>2016-10-01</text:p>
          </table:table-cell>
          <table:table-cell table:style-name="ce56" office:value-type="date" office:date-value="2016-12-31">
            <text:p>2016-12-31</text:p>
          </table:table-cell>
          <table:table-cell table:style-name="ce73" office:value-type="float" office:value="8694">
            <text:p>8.694,00</text:p>
          </table:table-cell>
          <table:table-cell table:style-name="ce65" office:value-type="float" office:value="0">
            <text:p>0,00</text:p>
          </table:table-cell>
          <table:table-cell office:value-type="string">
            <text:p>05077930013</text:p>
          </table:table-cell>
          <table:table-cell office:value-type="string">
            <text:p>CEMEA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B71BD5353</text:p>
          </table:table-cell>
          <table:table-cell table:style-name="ce33" office:value-type="string">
            <text:p>542 PROSECUZIONE ASSUNZIONE IMPEGNO DI SPESA PER L’INSERIMENTO DI N. 9 MINORI IN CENTRI DIURNI E COMUNITA’ DIVERSE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10-01">
            <text:p>2016-10-01</text:p>
          </table:table-cell>
          <table:table-cell table:style-name="ce56" office:value-type="date" office:date-value="2016-12-31">
            <text:p>2016-12-31</text:p>
          </table:table-cell>
          <table:table-cell table:style-name="ce73" office:value-type="float" office:value="34931.36">
            <text:p>34.931,36</text:p>
          </table:table-cell>
          <table:table-cell table:style-name="ce65" office:value-type="float" office:value="0">
            <text:p>0,00</text:p>
          </table:table-cell>
          <table:table-cell office:value-type="string">
            <text:p>07628390010</text:p>
          </table:table-cell>
          <table:table-cell office:value-type="string">
            <text:p>COOP. SOC. CRISALIDE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461BD5248</text:p>
          </table:table-cell>
          <table:table-cell table:style-name="ce33" office:value-type="string">
            <text:p>542 PROSECUZIONE ASSUNZIONE IMPEGNO DI SPESA PER L’INSERIMENTO DI N. 9 MINORI IN CENTRI DIURNI E COMUNITA’ DIVERSE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10-01">
            <text:p>2016-10-01</text:p>
          </table:table-cell>
          <table:table-cell table:style-name="ce56" office:value-type="date" office:date-value="2016-12-31">
            <text:p>2016-12-31</text:p>
          </table:table-cell>
          <table:table-cell table:style-name="ce73" office:value-type="float" office:value="14795.12">
            <text:p>14.795,12</text:p>
          </table:table-cell>
          <table:table-cell table:style-name="ce65" office:value-type="float" office:value="0">
            <text:p>0,00</text:p>
          </table:table-cell>
          <table:table-cell table:style-name="ce1" office:value-type="string">
            <text:p>03982610010</text:p>
          </table:table-cell>
          <table:table-cell office:value-type="string">
            <text:p>COOPERATIVA LA TENDA</text:p>
          </table:table-cell>
          <table:table-cell table:style-name="ce1"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AA1BD52C3</text:p>
          </table:table-cell>
          <table:table-cell table:style-name="ce33" office:value-type="string">
            <text:p>542 PROSECUZIONE ASSUNZIONE IMPEGNO DI SPESA PER L’INSERIMENTO DI N. 9 MINORI IN CENTRI DIURNI E COMUNITA’ DIVERSE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10-01">
            <text:p>2016-10-01</text:p>
          </table:table-cell>
          <table:table-cell table:style-name="ce56" office:value-type="date" office:date-value="2016-12-31">
            <text:p>2016-12-31</text:p>
          </table:table-cell>
          <table:table-cell table:style-name="ce73" office:value-type="float" office:value="10119.44">
            <text:p>10.119,44</text:p>
          </table:table-cell>
          <table:table-cell table:style-name="ce65" office:value-type="float" office:value="0">
            <text:p>0,00</text:p>
          </table:table-cell>
          <table:table-cell office:value-type="string">
            <text:p>02370510014</text:p>
          </table:table-cell>
          <table:table-cell office:value-type="string">
            <text:p>ASSOCIAZIONE CASA NOSTRA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261BD5376</text:p>
          </table:table-cell>
          <table:table-cell table:style-name="ce33" office:value-type="string">
            <text:p>542 PROSECUZIONE ASSUNZIONE IMPEGNO DI SPESA PER L’INSERIMENTO DI N. 9 MINORI IN CENTRI DIURNI E COMUNITA’ DIVERSE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10-01">
            <text:p>2016-10-01</text:p>
          </table:table-cell>
          <table:table-cell table:style-name="ce56" office:value-type="date" office:date-value="2016-12-31">
            <text:p>2016-12-31</text:p>
          </table:table-cell>
          <table:table-cell table:style-name="ce73" office:value-type="float" office:value="9949.8">
            <text:p>9.949,80</text:p>
          </table:table-cell>
          <table:table-cell table:style-name="ce65" office:value-type="float" office:value="0">
            <text:p>0,00</text:p>
          </table:table-cell>
          <table:table-cell table:style-name="ce1" office:value-type="string">
            <text:p>05327770011</text:p>
          </table:table-cell>
          <table:table-cell office:value-type="string">
            <text:p>VALPIANA SOC. COOP. SOC.</text:p>
          </table:table-cell>
          <table:table-cell table:style-name="ce1"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181B85BF1</text:p>
          </table:table-cell>
          <table:table-cell table:style-name="ce33" office:value-type="string">
            <text:p>543 PROROGA INSERIMENTO IN ALBERGO DI UTENTI PRIVI DI ADEGUATA SISTEMAZIONE ABITATIVA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10-29">
            <text:p>2016-10-29</text:p>
          </table:table-cell>
          <table:table-cell table:style-name="ce56" office:value-type="date" office:date-value="2016-11-10">
            <text:p>2016-11-10</text:p>
          </table:table-cell>
          <table:table-cell table:style-name="ce73" office:value-type="float" office:value="520">
            <text:p>520,00</text:p>
          </table:table-cell>
          <table:table-cell table:style-name="ce65" office:value-type="float" office:value="0">
            <text:p>0,00</text:p>
          </table:table-cell>
          <table:table-cell table:style-name="ce85" office:value-type="string">
            <text:p>03904740010</text:p>
          </table:table-cell>
          <table:table-cell office:value-type="string">
            <text:p>ALBERGO ANTICO TRE VALLI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361BD50E9</text:p>
          </table:table-cell>
          <table:table-cell table:style-name="ce33" office:value-type="string">
            <text:p>546 PROSECUZIONE ASSUNZIONE IMPEGNO DI SPESA PER INSERIMENTO DI N. 11 MINORI DISABILI E N. 2 ADULTI DISABILI IN CENTRI DIURNI E COMUNITA’ DIVERSE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10-01">
            <text:p>2016-10-01</text:p>
          </table:table-cell>
          <table:table-cell table:style-name="ce56" office:value-type="date" office:date-value="2016-12-31">
            <text:p>2016-12-31</text:p>
          </table:table-cell>
          <table:table-cell table:style-name="ce73" office:value-type="float" office:value="28534.39">
            <text:p>28.534,39</text:p>
          </table:table-cell>
          <table:table-cell table:style-name="ce65" office:value-type="float" office:value="0">
            <text:p>0,00</text:p>
          </table:table-cell>
          <table:table-cell office:value-type="string">
            <text:p>07628390010</text:p>
          </table:table-cell>
          <table:table-cell office:value-type="string">
            <text:p>COOP. SOC. CRISALIDE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BC1BD51BB</text:p>
          </table:table-cell>
          <table:table-cell table:style-name="ce33" office:value-type="string">
            <text:p>546 PROSECUZIONE ASSUNZIONE IMPEGNO DI SPESA PER INSERIMENTO DI N. 11 MINORI DISABILI E N. 2 ADULTI DISABILI IN CENTRI DIURNI E COMUNITA’ DIVERSE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10-01">
            <text:p>2016-10-01</text:p>
          </table:table-cell>
          <table:table-cell table:style-name="ce56" office:value-type="date" office:date-value="2016-12-31">
            <text:p>2016-12-31</text:p>
          </table:table-cell>
          <table:table-cell table:style-name="ce73" office:value-type="float" office:value="1248">
            <text:p>1.248,00</text:p>
          </table:table-cell>
          <table:table-cell table:style-name="ce65" office:value-type="float" office:value="0">
            <text:p>0,00</text:p>
          </table:table-cell>
          <table:table-cell table:style-name="ce1" office:value-type="string">
            <text:p>92513180015</text:p>
          </table:table-cell>
          <table:table-cell office:value-type="string">
            <text:p>ASSOCIAZIONE UNA CASA PER GLI AMICI DI FRANCESCO</text:p>
          </table:table-cell>
          <table:table-cell table:style-name="ce1"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DF1BD515C</text:p>
          </table:table-cell>
          <table:table-cell table:style-name="ce33" office:value-type="string">
            <text:p>546 PROSECUZIONE ASSUNZIONE IMPEGNO DI SPESA PER INSERIMENTO DI N. 11 MINORI DISABILI E N. 2 ADULTI DISABILI IN CENTRI DIURNI E COMUNITA’ DIVERSE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10-01">
            <text:p>2016-10-01</text:p>
          </table:table-cell>
          <table:table-cell table:style-name="ce56" office:value-type="date" office:date-value="2016-12-31">
            <text:p>2016-12-31</text:p>
          </table:table-cell>
          <table:table-cell table:style-name="ce73" office:value-type="float" office:value="10728.6">
            <text:p>10.728,6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0524480308</text:p>
          </table:table-cell>
          <table:table-cell office:value-type="string">
            <text:p>SERENI ORIZZONTI</text:p>
          </table:table-cell>
          <table:table-cell table:style-name="ce1"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A91BD5183</text:p>
          </table:table-cell>
          <table:table-cell table:style-name="ce33" office:value-type="string">
            <text:p>546 PROSECUZIONE ASSUNZIONE IMPEGNO DI SPESA PER INSERIMENTO DI N. 11 MINORI DISABILI E N. 2 ADULTI DISABILI IN CENTRI DIURNI E COMUNITA’ DIVERSE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10-01">
            <text:p>2016-10-01</text:p>
          </table:table-cell>
          <table:table-cell table:style-name="ce56" office:value-type="date" office:date-value="2016-12-31">
            <text:p>2016-12-31</text:p>
          </table:table-cell>
          <table:table-cell table:style-name="ce73" office:value-type="float" office:value="6261.3">
            <text:p>6.261,30</text:p>
          </table:table-cell>
          <table:table-cell table:style-name="ce65" office:value-type="float" office:value="0">
            <text:p>0,00</text:p>
          </table:table-cell>
          <table:table-cell table:style-name="ce53" office:value-type="string">
            <text:p>05396780016</text:p>
          </table:table-cell>
          <table:table-cell office:value-type="string">
            <text:p>COOPERATIVA PARADIGMA S.C.S.</text:p>
          </table:table-cell>
          <table:table-cell table:style-name="ce1"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C51BFA361</text:p>
          </table:table-cell>
          <table:table-cell table:style-name="ce33" office:value-type="string">
            <text:p>554 RINNOVO CASELLA POSTA ELETTRONICA CERTIFICATA LEGALMAIL – AFFIDAMENTO DIRETTO. ANNO 2017.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11-11">
            <text:p>2016-11-11</text:p>
          </table:table-cell>
          <table:table-cell table:style-name="ce57"/>
          <table:table-cell table:number-columns-repeated="2" table:style-name="ce74" office:value-type="string">
            <text:p>25,00</text:p>
          </table:table-cell>
          <table:table-cell table:style-name="ce5" office:value-type="string">
            <text:p>12158781000</text:p>
          </table:table-cell>
          <table:table-cell office:value-type="string">
            <text:p>SHOP-GOV S.R.L.</text:p>
          </table:table-cell>
          <table:table-cell table:style-name="ce1"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661C02D83</text:p>
          </table:table-cell>
          <table:table-cell table:style-name="ce33" office:value-type="string">
            <text:p>564 SERVIZIO DI MANUTENZIONE E ASSISTENZA TECNICA SOFTWARE E HARDWARE TERMINALI RILEVAZIONE PRESENZE – ANNO 2017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7-01-01">
            <text:p>2017-01-01</text:p>
          </table:table-cell>
          <table:table-cell table:style-name="ce56" office:value-type="date" office:date-value="2017-12-31">
            <text:p>2017-12-31</text:p>
          </table:table-cell>
          <table:table-cell table:style-name="ce74" office:value-type="string">
            <text:p>5292,36</text:p>
          </table:table-cell>
          <table:table-cell table:style-name="ce65" office:value-type="float" office:value="0">
            <text:p>0,00</text:p>
          </table:table-cell>
          <table:table-cell table:style-name="ce1" office:value-type="string">
            <text:p>05095330014</text:p>
          </table:table-cell>
          <table:table-cell office:value-type="string">
            <text:p>MICRONTEL SPA</text:p>
          </table:table-cell>
          <table:table-cell table:style-name="ce1"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2A1C16DA4</text:p>
          </table:table-cell>
          <table:table-cell table:style-name="ce33" office:value-type="string">
            <text:p>572 FORNITURA PC – MONITOR – TASTIERE E MOUSE PER LA SEDE CENTRALE E LE SEDI DISTACCATE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11-21">
            <text:p>2016-11-21</text:p>
          </table:table-cell>
          <table:table-cell table:style-name="ce57"/>
          <table:table-cell table:style-name="ce74" office:value-type="string">
            <text:p>4909,50</text:p>
          </table:table-cell>
          <table:table-cell table:style-name="ce65" office:value-type="float" office:value="0">
            <text:p>0,00</text:p>
          </table:table-cell>
          <table:table-cell table:style-name="ce1" office:value-type="string">
            <text:p>05584990013</text:p>
          </table:table-cell>
          <table:table-cell office:value-type="string">
            <text:p>BIDUE SYSTEM S.R.L.</text:p>
          </table:table-cell>
          <table:table-cell table:style-name="ce1"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DB1BB6802</text:p>
          </table:table-cell>
          <table:table-cell table:style-name="ce33" office:value-type="string">
            <text:p>579SERVIZIO DI MANUTENZIONE DEI PRESIDI ANTINCENDIO E DEGLI IMPIANTI ANTINCENDIO INSTALLATI NEGLI EDIFICI DI COMPETENZA DEL CONSORZIO TRAMITE R.D.O. MERCATO ELETTRONICO P.A. (ME.PA) – PERIODO 01.01.2017 – 31.12.2021 ZDB1BB6802.</text:p>
          </table:table-cell>
          <table:table-cell table:style-name="ce1" office:value-type="string">
            <text:p>01-PROCEDURA APERTA</text:p>
          </table:table-cell>
          <table:table-cell table:style-name="ce49" office:value-type="date" office:date-value="2017-01-01">
            <text:p>2017-01-01</text:p>
          </table:table-cell>
          <table:table-cell table:style-name="ce57" office:value-type="date" office:date-value="2021-12-31">
            <text:p>2021-12-31</text:p>
          </table:table-cell>
          <table:table-cell table:style-name="ce74" office:value-type="string">
            <text:p>15402,5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10402420011</text:p>
          </table:table-cell>
          <table:table-cell office:value-type="string">
            <text:p>CRA GROUP</text:p>
          </table:table-cell>
          <table:table-cell table:style-name="ce1"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181B85BF1</text:p>
          </table:table-cell>
          <table:table-cell table:style-name="ce33" office:value-type="string">
            <text:p>585 SECONDA PROROGA INSERIMENTO IN ALBERGO DI UTENTI PRIVI DI ADEGUATA SISTEMAZIONE ABITATIVA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11-11">
            <text:p>2016-11-11</text:p>
          </table:table-cell>
          <table:table-cell table:style-name="ce56" office:value-type="date" office:date-value="2016-11-13">
            <text:p>2016-11-13</text:p>
          </table:table-cell>
          <table:table-cell table:style-name="ce74" office:value-type="string">
            <text:p>120,00</text:p>
          </table:table-cell>
          <table:table-cell table:style-name="ce65" office:value-type="float" office:value="0">
            <text:p>0,00</text:p>
          </table:table-cell>
          <table:table-cell table:style-name="ce85" office:value-type="string">
            <text:p>03904740010</text:p>
          </table:table-cell>
          <table:table-cell office:value-type="string">
            <text:p>ALBERGO ANTICO TRE VALLI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CA1C1231C</text:p>
          </table:table-cell>
          <table:table-cell table:style-name="ce33" office:value-type="string">
            <text:p>586 FORNITURA APPLICATIVO PER LA TRASMISSIONE DEI DATI DI BILANCIO E RENDICONTO ALLA BANCA DATI DELLE AMMINISTRAZIONI PUBBLICHE – MODULO INTEGRATIVO SOFTWARE APPLICATIVO MAGGIOLI CONTABILITA’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11-25">
            <text:p>2016-11-25</text:p>
          </table:table-cell>
          <table:table-cell table:style-name="ce57"/>
          <table:table-cell table:style-name="ce74" office:value-type="string">
            <text:p>732,00</text:p>
          </table:table-cell>
          <table:table-cell table:style-name="ce65" office:value-type="float" office:value="0">
            <text:p>0,00</text:p>
          </table:table-cell>
          <table:table-cell table:style-name="ce5" office:value-type="string">
            <text:p>00815250402</text:p>
          </table:table-cell>
          <table:table-cell office:value-type="string">
            <text:p>DITTA MAGGIOLI</text:p>
          </table:table-cell>
          <table:table-cell table:style-name="ce1"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664383279A</text:p>
          </table:table-cell>
          <table:table-cell table:style-name="ce33" office:value-type="string">
            <text:p>599 GESTIONE DEL SERVIZIO UFFICIO RELAZIONI CON IL PUBBLICO DA REALIZZARSI PRESSO LA SEDE CENTRALE DEL C.I.S. DI CIRIE’. INTEGRAZIONE MONTE ORE PER IL PERIODO 05.12.2016 -30.04.2019 - AFFIDAMENTO. C.I.G. N. 664383279A.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12-05">
            <text:p>2016-12-05</text:p>
          </table:table-cell>
          <table:table-cell table:style-name="ce56" office:value-type="date" office:date-value="2019-04-30">
            <text:p>2019-04-30</text:p>
          </table:table-cell>
          <table:table-cell table:style-name="ce74" office:value-type="string">
            <text:p>4223,63</text:p>
          </table:table-cell>
          <table:table-cell table:style-name="ce65" office:value-type="float" office:value="0">
            <text:p>0,00</text:p>
          </table:table-cell>
          <table:table-cell office:value-type="string">
            <text:p>07628390010</text:p>
          </table:table-cell>
          <table:table-cell office:value-type="string">
            <text:p>COOP. SOC. CRISALIDE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D51C7F072</text:p>
          </table:table-cell>
          <table:table-cell table:style-name="ce33" office:value-type="string">
            <text:p>623 PROSECUZIONE ASSUNZIONE IMPEGNO DI SPESA A CARICO DEL BILANCIO CONSORTILE PER INSERIMENTO DI N. 1 NUCLEO FAMIGLIARE IN COMUNITA’ - 4° TRIMESTRE 2016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10-01">
            <text:p>2016-10-01</text:p>
          </table:table-cell>
          <table:table-cell table:style-name="ce56" office:value-type="date" office:date-value="2016-12-31">
            <text:p>2016-12-31</text:p>
          </table:table-cell>
          <table:table-cell table:style-name="ce74" office:value-type="string">
            <text:p>20429,51</text:p>
          </table:table-cell>
          <table:table-cell table:style-name="ce65" office:value-type="float" office:value="0">
            <text:p>0,00</text:p>
          </table:table-cell>
          <table:table-cell office:value-type="string">
            <text:p>01209641008</text:p>
          </table:table-cell>
          <table:table-cell office:value-type="string">
            <text:p>COMUNITA' MURIALDO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700FA0AAD</text:p>
          </table:table-cell>
          <table:table-cell table:style-name="ce33" office:value-type="string">
            <text:p>624 SERVIZIO RELATIVO ALLE ATTIVITA’ DELLO SPORTELLO STRANIERI - PERIODO 01.01.2017 – 31.12.2017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7-01-01">
            <text:p>2017-01-01</text:p>
          </table:table-cell>
          <table:table-cell table:style-name="ce56" office:value-type="date" office:date-value="2017-12-31">
            <text:p>2017-12-31</text:p>
          </table:table-cell>
          <table:table-cell table:style-name="ce74" office:value-type="string">
            <text:p>5711,44</text:p>
          </table:table-cell>
          <table:table-cell table:style-name="ce65" office:value-type="float" office:value="0">
            <text:p>0,00</text:p>
          </table:table-cell>
          <table:table-cell office:value-type="string">
            <text:p>97670650015</text:p>
          </table:table-cell>
          <table:table-cell office:value-type="string">
            <text:p>ASSOCIAZIONE AMMI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CF1C98AA0</text:p>
          </table:table-cell>
          <table:table-cell table:style-name="ce33" office:value-type="string">
            <text:p>642 SERVIZIO DI CONSERVAZIONE A NORMA DOCUMENTI INFORMATICI (REGISTRO GIORNALIERO DI PROTOCOLLO – FATTURE ELETTRONICHE) <text:s/>ZCF1C98AA0.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7-01-01">
            <text:p>2017-01-01</text:p>
          </table:table-cell>
          <table:table-cell table:style-name="ce57" office:value-type="date" office:date-value="2018-12-31">
            <text:p>2018-12-31</text:p>
          </table:table-cell>
          <table:table-cell table:style-name="ce74" office:value-type="string">
            <text:p>1738,50</text:p>
          </table:table-cell>
          <table:table-cell table:style-name="ce65" office:value-type="float" office:value="0">
            <text:p>0,00</text:p>
          </table:table-cell>
          <table:table-cell table:style-name="ce5" office:value-type="string">
            <text:p>00815250402</text:p>
          </table:table-cell>
          <table:table-cell office:value-type="string">
            <text:p>DITTA MAGGIOLI</text:p>
          </table:table-cell>
          <table:table-cell table:style-name="ce1"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091CBB817</text:p>
          </table:table-cell>
          <table:table-cell table:style-name="ce33" office:value-type="string">
            <text:p>657 FORNITURA ARREDI PER SEDE DISTRETTUALE 3 DI VAUDA CANAVESE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12-28">
            <text:p>2016-12-28</text:p>
          </table:table-cell>
          <table:table-cell table:style-name="ce57"/>
          <table:table-cell table:style-name="ce74" office:value-type="string">
            <text:p>680,59</text:p>
          </table:table-cell>
          <table:table-cell table:style-name="ce65" office:value-type="float" office:value="0">
            <text:p>0,00</text:p>
          </table:table-cell>
          <table:table-cell table:style-name="ce86"/>
          <table:table-cell table:style-name="ce87" office:value-type="string">
            <text:p>STAPLES MONDOFFICE</text:p>
          </table:table-cell>
          <table:table-cell table:style-name="ce1"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<text:s/>Z611CBF125</text:p>
          </table:table-cell>
          <table:table-cell table:style-name="ce33" office:value-type="string">
            <text:p>658 INSERIMENTO DI MINORE IN COMUNITÀ - PERIODO 17/12/2016 -30/04/2017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12-17">
            <text:p>2016-12-17</text:p>
          </table:table-cell>
          <table:table-cell table:style-name="ce56" office:value-type="date" office:date-value="2017-04-30">
            <text:p>2017-04-30</text:p>
          </table:table-cell>
          <table:table-cell table:style-name="ce74" office:value-type="string">
            <text:p>15592,34</text:p>
          </table:table-cell>
          <table:table-cell table:style-name="ce65" office:value-type="float" office:value="0">
            <text:p>0,00</text:p>
          </table:table-cell>
          <table:table-cell table:style-name="ce1" office:value-type="string">
            <text:p>02467680019</text:p>
          </table:table-cell>
          <table:table-cell office:value-type="string">
            <text:p>CRESCERE INSIEME COOPERATIVA SOCIALE</text:p>
          </table:table-cell>
          <table:table-cell table:style-name="ce1"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F01AE9FF6</text:p>
          </table:table-cell>
          <table:table-cell table:style-name="ce33" office:value-type="string">
            <text:p>665 INSERIMENTO DI DUE MINORI E DELLA MADRE IN COMUNITA’ - INTEGRAZIONE PER SPESE DI TRASPORTO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12-29">
            <text:p>2016-12-29</text:p>
          </table:table-cell>
          <table:table-cell table:style-name="ce57"/>
          <table:table-cell table:style-name="ce74" office:value-type="string">
            <text:p>1000,00</text:p>
          </table:table-cell>
          <table:table-cell table:style-name="ce65" office:value-type="float" office:value="0">
            <text:p>0,00</text:p>
          </table:table-cell>
          <table:table-cell table:style-name="ce86" office:value-type="string">
            <text:p>01871790018</text:p>
          </table:table-cell>
          <table:table-cell table:style-name="ce87" office:value-type="string">
            <text:p>ISTITUTO SUORE TERZIARIE SAN FRANCESCO</text:p>
          </table:table-cell>
          <table:table-cell table:style-name="ce16" table:number-columns-repeated="1008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331CD9B04</text:p>
          </table:table-cell>
          <table:table-cell table:style-name="ce33" office:value-type="string">
            <text:p>676 INSERIMENTO DI MINORE IN COMUNITA’ PERIODO 20/12/2016-30/4/2017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6-12-20">
            <text:p>2016-12-20</text:p>
          </table:table-cell>
          <table:table-cell table:style-name="ce56" office:value-type="date" office:date-value="2017-04-30">
            <text:p>2017-04-30</text:p>
          </table:table-cell>
          <table:table-cell table:style-name="ce74" office:value-type="string">
            <text:p>11910,00</text:p>
          </table:table-cell>
          <table:table-cell table:style-name="ce65" office:value-type="float" office:value="0">
            <text:p>0,00</text:p>
          </table:table-cell>
          <table:table-cell table:style-name="ce86" office:value-type="string">
            <text:p>08983810014</text:p>
          </table:table-cell>
          <table:table-cell table:style-name="ce87" office:value-type="string">
            <text:p>CASA FAMIGLIA FAMILIARMENTE</text:p>
          </table:table-cell>
          <table:table-cell table:style-name="ce16" table:number-columns-repeated="1008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4A1CD9769</text:p>
          </table:table-cell>
          <table:table-cell table:style-name="ce33" office:value-type="string">
            <text:p>677 PROSECUZIONE ASSUNZIONE IMPEGNO DI SPESA A CARICO DEL BILANCIO CONSORTILE PER INSERIMENTO DI N. 3 NUCLEI FAMIGLIARI E 2 ADULTI IN COMUNITA’ - 1° QUADRIMESTRE 2017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7-01-01">
            <text:p>2017-01-01</text:p>
          </table:table-cell>
          <table:table-cell table:style-name="ce56" office:value-type="date" office:date-value="2017-04-30">
            <text:p>2017-04-30</text:p>
          </table:table-cell>
          <table:table-cell table:style-name="ce74" office:value-type="string">
            <text:p>8768,00</text:p>
          </table:table-cell>
          <table:table-cell table:style-name="ce65" office:value-type="float" office:value="0">
            <text:p>0,00</text:p>
          </table:table-cell>
          <table:table-cell office:value-type="string">
            <text:p>04795800012</text:p>
          </table:table-cell>
          <table:table-cell office:value-type="string">
            <text:p>IPAB CASA BENEFICA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901CD98A1</text:p>
          </table:table-cell>
          <table:table-cell table:style-name="ce33" office:value-type="string">
            <text:p>677 PROSECUZIONE ASSUNZIONE IMPEGNO DI SPESA A CARICO DEL BILANCIO CONSORTILE PER INSERIMENTO DI N. 3 NUCLEI FAMIGLIARI E 2 ADULTI IN COMUNITA’ - 1° QUADRIMESTRE 2017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7-01-01">
            <text:p>2017-01-01</text:p>
          </table:table-cell>
          <table:table-cell table:style-name="ce56" office:value-type="date" office:date-value="2017-04-30">
            <text:p>2017-04-30</text:p>
          </table:table-cell>
          <table:table-cell table:style-name="ce74" office:value-type="string">
            <text:p>26655,88</text:p>
          </table:table-cell>
          <table:table-cell table:style-name="ce65" office:value-type="float" office:value="0">
            <text:p>0,00</text:p>
          </table:table-cell>
          <table:table-cell office:value-type="string">
            <text:p>01209641008</text:p>
          </table:table-cell>
          <table:table-cell office:value-type="string">
            <text:p>COMUNITA' MURIALDO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9F1CD97C5</text:p>
          </table:table-cell>
          <table:table-cell table:style-name="ce33" office:value-type="string">
            <text:p>677 PROSECUZIONE ASSUNZIONE IMPEGNO DI SPESA A CARICO DEL BILANCIO CONSORTILE PER INSERIMENTO DI N. 3 NUCLEI FAMIGLIARI E 2 ADULTI IN COMUNITA’ - 1° QUADRIMESTRE 2017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7-01-01">
            <text:p>2017-01-01</text:p>
          </table:table-cell>
          <table:table-cell table:style-name="ce56" office:value-type="date" office:date-value="2017-04-30">
            <text:p>2017-04-30</text:p>
          </table:table-cell>
          <table:table-cell table:style-name="ce74" office:value-type="string">
            <text:p>22848,00</text:p>
          </table:table-cell>
          <table:table-cell table:style-name="ce65" office:value-type="float" office:value="0">
            <text:p>0,00</text:p>
          </table:table-cell>
          <table:table-cell table:style-name="ce86" office:value-type="string">
            <text:p>01871790018</text:p>
          </table:table-cell>
          <table:table-cell table:style-name="ce87" office:value-type="string">
            <text:p>ISTITUTO SUORE TERZIARIE SAN FRANCESCO</text:p>
          </table:table-cell>
          <table:table-cell/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6F1CD9794</text:p>
          </table:table-cell>
          <table:table-cell table:style-name="ce33" office:value-type="string">
            <text:p>677 PROSECUZIONE ASSUNZIONE IMPEGNO DI SPESA A CARICO DEL BILANCIO CONSORTILE PER INSERIMENTO DI N. 3 NUCLEI FAMIGLIARI E 2 ADULTI IN COMUNITA’ - 1° QUADRIMESTRE 2017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7-01-01">
            <text:p>2017-01-01</text:p>
          </table:table-cell>
          <table:table-cell table:style-name="ce56" office:value-type="date" office:date-value="2017-04-30">
            <text:p>2017-04-30</text:p>
          </table:table-cell>
          <table:table-cell table:style-name="ce74" office:value-type="string">
            <text:p>18000,00</text:p>
          </table:table-cell>
          <table:table-cell table:style-name="ce65" office:value-type="float" office:value="0">
            <text:p>0,00</text:p>
          </table:table-cell>
          <table:table-cell office:value-type="string">
            <text:p>00397700121</text:p>
          </table:table-cell>
          <table:table-cell office:value-type="string">
            <text:p>CASA PRONTA ACCOGLIENZA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751CD973C</text:p>
          </table:table-cell>
          <table:table-cell table:style-name="ce33" office:value-type="string">
            <text:p>677 PROSECUZIONE ASSUNZIONE IMPEGNO DI SPESA A CARICO DEL BILANCIO CONSORTILE PER INSERIMENTO DI N. 3 NUCLEI FAMIGLIARI E 2 ADULTI IN COMUNITA’ - 1° QUADRIMESTRE 2017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7-01-01">
            <text:p>2017-01-01</text:p>
          </table:table-cell>
          <table:table-cell table:style-name="ce56" office:value-type="date" office:date-value="2017-04-30">
            <text:p>2017-04-30</text:p>
          </table:table-cell>
          <table:table-cell table:style-name="ce74" office:value-type="string">
            <text:p>2929,50</text:p>
          </table:table-cell>
          <table:table-cell table:style-name="ce65" office:value-type="float" office:value="0">
            <text:p>0,00</text:p>
          </table:table-cell>
          <table:table-cell office:value-type="string">
            <text:p>05077930013</text:p>
          </table:table-cell>
          <table:table-cell office:value-type="string">
            <text:p>CEMEA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8A1CD98F9</text:p>
          </table:table-cell>
          <table:table-cell table:style-name="ce33" office:value-type="string">
            <text:p>678 PROSECUZIONE ASSUNZIONE IMPEGNO DI SPESA PER L’INSERIMENTO DI N. 5 MINORI IN CENTRI DIURNI E COMUNITA’ DIVERSE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7-01-01">
            <text:p>2017-01-01</text:p>
          </table:table-cell>
          <table:table-cell table:style-name="ce56" office:value-type="date" office:date-value="2017-04-30">
            <text:p>2017-04-30</text:p>
          </table:table-cell>
          <table:table-cell table:style-name="ce74" office:value-type="string">
            <text:p>12959,23</text:p>
          </table:table-cell>
          <table:table-cell table:style-name="ce65" office:value-type="float" office:value="0">
            <text:p>0,00</text:p>
          </table:table-cell>
          <table:table-cell table:style-name="ce1" office:value-type="string">
            <text:p>03982610010</text:p>
          </table:table-cell>
          <table:table-cell office:value-type="string">
            <text:p>COOPERATIVA LA TENDA</text:p>
          </table:table-cell>
          <table:table-cell table:style-name="ce1"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B01CD9969</text:p>
          </table:table-cell>
          <table:table-cell table:style-name="ce33" office:value-type="string">
            <text:p>678 PROSECUZIONE ASSUNZIONE IMPEGNO DI SPESA PER L’INSERIMENTO DI N. 5 MINORI IN CENTRI DIURNI E COMUNITA’ DIVERSE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7-01-01">
            <text:p>2017-01-01</text:p>
          </table:table-cell>
          <table:table-cell table:style-name="ce56" office:value-type="date" office:date-value="2017-04-30">
            <text:p>2017-04-30</text:p>
          </table:table-cell>
          <table:table-cell table:style-name="ce74" office:value-type="string">
            <text:p>33292,11</text:p>
          </table:table-cell>
          <table:table-cell table:style-name="ce65" office:value-type="float" office:value="0">
            <text:p>0,00</text:p>
          </table:table-cell>
          <table:table-cell office:value-type="string">
            <text:p>07628390010</text:p>
          </table:table-cell>
          <table:table-cell office:value-type="string">
            <text:p>COOP. SOC. CRISALIDE</text:p>
          </table:table-cell>
          <table:table-cell table:style-name="ce1"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871CE2F28</text:p>
          </table:table-cell>
          <table:table-cell table:style-name="ce33" office:value-type="string">
            <text:p>684 CENTRI DIURNI PER DISABILI DEL CONSORZIO - AFFIDAMENTO DIRETTO SERVIZIO DI CONDUZIONE GRUPPO DI AUTO MUTUO AIUTO PER IL PERIODO GENNAIO - GIUGNO 2017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7-01-01">
            <text:p>2017-01-01</text:p>
          </table:table-cell>
          <table:table-cell table:style-name="ce56" office:value-type="date" office:date-value="2017-06-30">
            <text:p>2017-06-30</text:p>
          </table:table-cell>
          <table:table-cell table:style-name="ce74" office:value-type="string">
            <text:p>1689,12</text:p>
          </table:table-cell>
          <table:table-cell table:style-name="ce65" office:value-type="float" office:value="0">
            <text:p>0,00</text:p>
          </table:table-cell>
          <table:table-cell table:style-name="ce1" office:value-type="string">
            <text:p>07324060016</text:p>
          </table:table-cell>
          <table:table-cell office:value-type="string">
            <text:p>CAMPUS MARIA GIOVANNA – BALANGERO (TO) – VIA VALLE DI SEA <text:s/>n. 18/a</text:p>
          </table:table-cell>
          <table:table-cell table:style-name="ce1"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8D1CE5703</text:p>
          </table:table-cell>
          <table:table-cell table:style-name="ce33" office:value-type="string">
            <text:p>691 PROSECUZIONE ASSUNZIONE IMPEGNO DI SPESA PER INSERIMENTO DI N. 11 MINORI DISABILI E N. 2 ADULTI DISABILI IN CENTRI DIURNI E COMUNITA’ DIVERSE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7-01-01">
            <text:p>2017-01-01</text:p>
          </table:table-cell>
          <table:table-cell table:style-name="ce56" office:value-type="date" office:date-value="2017-04-30">
            <text:p>2017-04-30</text:p>
          </table:table-cell>
          <table:table-cell table:style-name="ce74" office:value-type="string">
            <text:p>41101,84</text:p>
          </table:table-cell>
          <table:table-cell table:style-name="ce65" office:value-type="float" office:value="0">
            <text:p>0,00</text:p>
          </table:table-cell>
          <table:table-cell office:value-type="string">
            <text:p>07628390010</text:p>
          </table:table-cell>
          <table:table-cell office:value-type="string">
            <text:p>COOP. SOC. CRISALIDE</text:p>
          </table:table-cell>
          <table:table-cell table:style-name="ce16" table:number-columns-repeated="1008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961CE5584</text:p>
          </table:table-cell>
          <table:table-cell table:style-name="ce33" office:value-type="string">
            <text:p>691 PROSECUZIONE ASSUNZIONE IMPEGNO DI SPESA PER INSERIMENTO DI N. 11 MINORI DISABILI E N. 2 ADULTI DISABILI IN CENTRI DIURNI E COMUNITA’ DIVERSE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7-01-01">
            <text:p>2017-01-01</text:p>
          </table:table-cell>
          <table:table-cell table:style-name="ce56" office:value-type="date" office:date-value="2017-04-30">
            <text:p>2017-04-30</text:p>
          </table:table-cell>
          <table:table-cell table:style-name="ce74" office:value-type="string">
            <text:p>1632,00</text:p>
          </table:table-cell>
          <table:table-cell table:style-name="ce65" office:value-type="float" office:value="0">
            <text:p>0,00</text:p>
          </table:table-cell>
          <table:table-cell table:style-name="ce1" office:value-type="string">
            <text:p>92513180015</text:p>
          </table:table-cell>
          <table:table-cell office:value-type="string">
            <text:p>ASSOCIAZIONE UNA CASA PER GLI AMICI DI FRANCESCO</text:p>
          </table:table-cell>
          <table:table-cell table:style-name="ce1"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CB1CE5613</text:p>
          </table:table-cell>
          <table:table-cell table:style-name="ce33" office:value-type="string">
            <text:p>691 PROSECUZIONE ASSUNZIONE IMPEGNO DI SPESA PER INSERIMENTO DI N. 11 MINORI DISABILI E N. 2 ADULTI DISABILI IN CENTRI DIURNI E COMUNITA’ DIVERSE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7-01-01">
            <text:p>2017-01-01</text:p>
          </table:table-cell>
          <table:table-cell table:style-name="ce56" office:value-type="date" office:date-value="2017-04-30">
            <text:p>2017-04-30</text:p>
          </table:table-cell>
          <table:table-cell table:style-name="ce74" office:value-type="string">
            <text:p>13994,00</text:p>
          </table:table-cell>
          <table:table-cell table:style-name="ce65" office:value-type="float" office:value="0">
            <text:p>0,00</text:p>
          </table:table-cell>
          <table:table-cell table:style-name="ce79" office:value-type="string">
            <text:p>00524480308</text:p>
          </table:table-cell>
          <table:table-cell office:value-type="string">
            <text:p>SERENI ORIZZONTI</text:p>
          </table:table-cell>
          <table:table-cell table:style-name="ce1"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DF1CE5690</text:p>
          </table:table-cell>
          <table:table-cell table:style-name="ce33" office:value-type="string">
            <text:p>691 PROSECUZIONE ASSUNZIONE IMPEGNO DI SPESA PER INSERIMENTO DI N. 11 MINORI DISABILI E N. 2 ADULTI DISABILI IN CENTRI DIURNI E COMUNITA’ DIVERSE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7-01-01">
            <text:p>2017-01-01</text:p>
          </table:table-cell>
          <table:table-cell table:style-name="ce56" office:value-type="date" office:date-value="2017-04-30">
            <text:p>2017-04-30</text:p>
          </table:table-cell>
          <table:table-cell table:style-name="ce74" office:value-type="string">
            <text:p>8166,91</text:p>
          </table:table-cell>
          <table:table-cell table:style-name="ce65" office:value-type="float" office:value="0">
            <text:p>0,00</text:p>
          </table:table-cell>
          <table:table-cell table:style-name="ce53" office:value-type="string">
            <text:p>05396780016</text:p>
          </table:table-cell>
          <table:table-cell office:value-type="string">
            <text:p>COOPERATIVA PARADIGMA S.C.S.</text:p>
          </table:table-cell>
          <table:table-cell table:style-name="ce1"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<text:s/>6358624684</text:p>
          </table:table-cell>
          <table:table-cell table:style-name="ce33" office:value-type="string">
            <text:p>701 PROROGA SERVIZIO DI TRASPORTO CON ACCOMPAGNAMENTO DI SOGGETTI PORTATORI DI HANDICAP AI CENTRI DIURNI INTEGRATI DI CIRIE’, BORGARO E MATHI E ALLE STRUTTURE SCOLASTICHE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7-01-01">
            <text:p>2017-01-01</text:p>
          </table:table-cell>
          <table:table-cell table:style-name="ce57" office:value-type="date" office:date-value="2017-07-30">
            <text:p>2017-07-30</text:p>
          </table:table-cell>
          <table:table-cell table:style-name="ce74" office:value-type="string">
            <text:p>64533,96</text:p>
          </table:table-cell>
          <table:table-cell table:style-name="ce65" office:value-type="float" office:value="0">
            <text:p>0,00</text:p>
          </table:table-cell>
          <table:table-cell table:style-name="ce5" office:value-type="string">
            <text:p>03733040756</text:p>
          </table:table-cell>
          <table:table-cell office:value-type="string">
            <text:p>DITTA TUNDO S.R.L.</text:p>
          </table:table-cell>
          <table:table-cell table:style-name="ce1"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/>
          <table:table-cell table:style-name="ce33" office:value-type="string">
            <text:p>702 PROROGA INERENTE LA GESTIONE DEI SERVIZI PER LA REALIZZAZIONE DI INTERVENTI SOCIO-EDUCATIVI TERRITORIALI A FAVORE DI PERSONE CON HANDICAP NEL TERRITORIO CONSORTILE – PERIODO 1/01/2017-30/06/2017. - CIG. N. 6213856C2D, N. 6213835AD9, N. 6087178232.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7-01-01">
            <text:p>2017-01-01</text:p>
          </table:table-cell>
          <table:table-cell table:style-name="ce58" office:value-type="string">
            <text:p>2017-06-30</text:p>
          </table:table-cell>
          <table:table-cell table:style-name="ce74"/>
          <table:table-cell table:style-name="ce65" office:value-type="float" office:value="0">
            <text:p>0,00</text:p>
          </table:table-cell>
          <table:table-cell table:style-name="ce86"/>
          <table:table-cell table:style-name="ce87"/>
          <table:table-cell table:style-name="ce16" table:number-columns-repeated="1008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AC1D14C72</text:p>
          </table:table-cell>
          <table:table-cell table:style-name="ce33" office:value-type="string">
            <text:p>705AFFIDAMENTO ATTIVITA' STRUTTURATE PER CENTRI DIURNI.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7-01-01">
            <text:p>2017-01-01</text:p>
          </table:table-cell>
          <table:table-cell table:style-name="ce58" office:value-type="string">
            <text:p>2017-06-30</text:p>
          </table:table-cell>
          <table:table-cell table:style-name="ce74" office:value-type="string">
            <text:p>3432,00</text:p>
          </table:table-cell>
          <table:table-cell table:style-name="ce65" office:value-type="float" office:value="0">
            <text:p>0,00</text:p>
          </table:table-cell>
          <table:table-cell table:style-name="ce1" office:value-type="string">
            <text:p>92016020015</text:p>
          </table:table-cell>
          <table:table-cell office:value-type="string">
            <text:p>POL. UISP RIVER BORGARO</text:p>
          </table:table-cell>
          <table:table-cell table:style-name="ce1"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C11D14D34</text:p>
          </table:table-cell>
          <table:table-cell table:style-name="ce33" office:value-type="string">
            <text:p>705AFFIDAMENTO ATTIVITA' STRUTTURATE PER CENTRI DIURNI.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7-01-01">
            <text:p>2017-01-01</text:p>
          </table:table-cell>
          <table:table-cell table:style-name="ce58" office:value-type="string">
            <text:p>2017-06-30</text:p>
          </table:table-cell>
          <table:table-cell table:style-name="ce74" office:value-type="string">
            <text:p>420,00</text:p>
          </table:table-cell>
          <table:table-cell table:style-name="ce65" office:value-type="float" office:value="0">
            <text:p>0,00</text:p>
          </table:table-cell>
          <table:table-cell office:value-type="string">
            <text:p>07068220016</text:p>
          </table:table-cell>
          <table:table-cell office:value-type="string">
            <text:p>PALESTRA VITTORIA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961D14D61</text:p>
          </table:table-cell>
          <table:table-cell table:style-name="ce33" office:value-type="string">
            <text:p>705AFFIDAMENTO ATTIVITA' STRUTTURATE PER CENTRI DIURNI.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7-01-01">
            <text:p>2017-01-01</text:p>
          </table:table-cell>
          <table:table-cell table:style-name="ce58" office:value-type="string">
            <text:p>2017-06-30</text:p>
          </table:table-cell>
          <table:table-cell table:style-name="ce74" office:value-type="string">
            <text:p>305,00</text:p>
          </table:table-cell>
          <table:table-cell table:style-name="ce65" office:value-type="float" office:value="0">
            <text:p>0,00</text:p>
          </table:table-cell>
          <table:table-cell table:style-name="ce85" office:value-type="string">
            <text:p>08229880011</text:p>
          </table:table-cell>
          <table:table-cell office:value-type="string">
            <text:p>FITLAND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551D14D82</text:p>
          </table:table-cell>
          <table:table-cell table:style-name="ce33" office:value-type="string">
            <text:p>705AFFIDAMENTO ATTIVITA' STRUTTURATE PER CENTRI DIURNI.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7-01-01">
            <text:p>2017-01-01</text:p>
          </table:table-cell>
          <table:table-cell table:style-name="ce58" office:value-type="string">
            <text:p>2017-06-30</text:p>
          </table:table-cell>
          <table:table-cell table:style-name="ce74" office:value-type="string">
            <text:p>2400,00</text:p>
          </table:table-cell>
          <table:table-cell table:style-name="ce65" office:value-type="float" office:value="0">
            <text:p>0,00</text:p>
          </table:table-cell>
          <table:table-cell table:style-name="ce1" office:value-type="string">
            <text:p>92036080015</text:p>
          </table:table-cell>
          <table:table-cell office:value-type="string">
            <text:p>A.S.D. CENTRO FORMA E BENESSERE</text:p>
          </table:table-cell>
          <table:table-cell table:style-name="ce1"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471D14DA8</text:p>
          </table:table-cell>
          <table:table-cell table:style-name="ce33" office:value-type="string">
            <text:p>705AFFIDAMENTO ATTIVITA' STRUTTURATE PER CENTRI DIURNI.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7-01-01">
            <text:p>2017-01-01</text:p>
          </table:table-cell>
          <table:table-cell table:style-name="ce58" office:value-type="string">
            <text:p>2017-06-30</text:p>
          </table:table-cell>
          <table:table-cell table:style-name="ce74" office:value-type="string">
            <text:p>330,00</text:p>
          </table:table-cell>
          <table:table-cell table:style-name="ce65" office:value-type="float" office:value="0">
            <text:p>0,00</text:p>
          </table:table-cell>
          <table:table-cell table:style-name="ce85" office:value-type="string">
            <text:p>92046320013</text:p>
          </table:table-cell>
          <table:table-cell office:value-type="string">
            <text:p>OASI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7">
          <table:table-cell table:style-name="ce16" office:value-type="string">
            <text:p>2016</text:p>
          </table:table-cell>
          <table:table-cell table:style-name="ce16" office:value-type="string">
            <text:p>Z5E1D14DF9</text:p>
          </table:table-cell>
          <table:table-cell table:style-name="ce33" office:value-type="string">
            <text:p>705AFFIDAMENTO ATTIVITA' STRUTTURATE PER CENTRI DIURNI.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7-01-01">
            <text:p>2017-01-01</text:p>
          </table:table-cell>
          <table:table-cell table:style-name="ce58" office:value-type="string">
            <text:p>2017-06-30</text:p>
          </table:table-cell>
          <table:table-cell table:style-name="ce74" office:value-type="string">
            <text:p>1440,00</text:p>
          </table:table-cell>
          <table:table-cell table:style-name="ce65" office:value-type="float" office:value="0">
            <text:p>0,00</text:p>
          </table:table-cell>
          <table:table-cell table:style-name="ce85" office:value-type="string">
            <text:p>08991520019</text:p>
          </table:table-cell>
          <table:table-cell office:value-type="string">
            <text:p>IL GRANDE RANCH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1">
          <table:table-cell table:style-name="ce16" office:value-type="string">
            <text:p>2016</text:p>
          </table:table-cell>
          <table:table-cell table:style-name="ce16" office:value-type="string">
            <text:p>Z3A1D14E13</text:p>
          </table:table-cell>
          <table:table-cell table:style-name="ce33" office:value-type="string">
            <text:p>705AFFIDAMENTO ATTIVITA' STRUTTURATE PER CENTRI DIURNI.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7-01-01">
            <text:p>2017-01-01</text:p>
          </table:table-cell>
          <table:table-cell table:style-name="ce58" office:value-type="string">
            <text:p>2017-06-30</text:p>
          </table:table-cell>
          <table:table-cell table:style-name="ce74" office:value-type="string">
            <text:p>168,00</text:p>
          </table:table-cell>
          <table:table-cell table:style-name="ce65" office:value-type="float" office:value="0">
            <text:p>0,00</text:p>
          </table:table-cell>
          <table:table-cell table:style-name="ce85" office:value-type="string">
            <text:p>1098160010</text:p>
          </table:table-cell>
          <table:table-cell office:value-type="string">
            <text:p>ZAPP'IN ZAPPIAMO INSIEME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1">
          <table:table-cell table:style-name="ce16" office:value-type="string">
            <text:p>2016</text:p>
          </table:table-cell>
          <table:table-cell table:style-name="ce16" office:value-type="string">
            <text:p>ZE91D14E2E</text:p>
          </table:table-cell>
          <table:table-cell table:style-name="ce33" office:value-type="string">
            <text:p>705AFFIDAMENTO ATTIVITA' STRUTTURATE PER CENTRI DIURNI.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7-01-01">
            <text:p>2017-01-01</text:p>
          </table:table-cell>
          <table:table-cell table:style-name="ce58" office:value-type="string">
            <text:p>2017-06-30</text:p>
          </table:table-cell>
          <table:table-cell table:style-name="ce74" office:value-type="string">
            <text:p>1600,00</text:p>
          </table:table-cell>
          <table:table-cell table:style-name="ce65" office:value-type="float" office:value="0">
            <text:p>0,00</text:p>
          </table:table-cell>
          <table:table-cell office:value-type="string">
            <text:p>97730800014</text:p>
          </table:table-cell>
          <table:table-cell office:value-type="string">
            <text:p>ASSOCIAZIONE CULTURALE ALTRE ARTI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1">
          <table:table-cell table:style-name="ce16" office:value-type="string">
            <text:p>2016</text:p>
          </table:table-cell>
          <table:table-cell table:style-name="ce16" office:value-type="string">
            <text:p>ZBA1D14E42</text:p>
          </table:table-cell>
          <table:table-cell table:style-name="ce33" office:value-type="string">
            <text:p>705AFFIDAMENTO ATTIVITA' STRUTTURATE PER CENTRI DIURNI.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7-01-01">
            <text:p>2017-01-01</text:p>
          </table:table-cell>
          <table:table-cell table:style-name="ce58" office:value-type="string">
            <text:p>2017-06-30</text:p>
          </table:table-cell>
          <table:table-cell table:style-name="ce74" office:value-type="string">
            <text:p>840,00</text:p>
          </table:table-cell>
          <table:table-cell table:style-name="ce65" office:value-type="float" office:value="0">
            <text:p>0,00</text:p>
          </table:table-cell>
          <table:table-cell table:style-name="ce5" office:value-type="string">
            <text:p>07584510015</text:p>
          </table:table-cell>
          <table:table-cell office:value-type="string">
            <text:p>ASSOCIAZIONE P.U.N.T.O. DIAPASON ONLUS</text:p>
          </table:table-cell>
          <table:table-cell table:style-name="ce1"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1">
          <table:table-cell table:style-name="ce16" office:value-type="string">
            <text:p>2016</text:p>
          </table:table-cell>
          <table:table-cell table:style-name="ce16" office:value-type="string">
            <text:p>Z791D14E63</text:p>
          </table:table-cell>
          <table:table-cell table:style-name="ce33" office:value-type="string">
            <text:p>705AFFIDAMENTO ATTIVITA' STRUTTURATE PER CENTRI DIURNI.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7-01-01">
            <text:p>2017-01-01</text:p>
          </table:table-cell>
          <table:table-cell table:style-name="ce58" office:value-type="string">
            <text:p>2017-06-30</text:p>
          </table:table-cell>
          <table:table-cell table:style-name="ce74" office:value-type="string">
            <text:p>375,00</text:p>
          </table:table-cell>
          <table:table-cell table:style-name="ce65" office:value-type="float" office:value="0">
            <text:p>0,00</text:p>
          </table:table-cell>
          <table:table-cell table:style-name="ce5" office:value-type="string">
            <text:p>97702110012</text:p>
          </table:table-cell>
          <table:table-cell table:style-name="ce31" office:value-type="string">
            <text:p>ARCHIMENTE ASSOCIAZIONE CULTURALE</text:p>
          </table:table-cell>
          <table:table-cell table:style-name="ce1"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1">
          <table:table-cell table:style-name="ce16" office:value-type="string">
            <text:p>2016</text:p>
          </table:table-cell>
          <table:table-cell table:style-name="ce16" office:value-type="string">
            <text:p>Z551D14E7D</text:p>
          </table:table-cell>
          <table:table-cell table:style-name="ce33" office:value-type="string">
            <text:p>705AFFIDAMENTO ATTIVITA' STRUTTURATE PER CENTRI DIURNI.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7-01-01">
            <text:p>2017-01-01</text:p>
          </table:table-cell>
          <table:table-cell table:style-name="ce58" office:value-type="string">
            <text:p>2017-06-30</text:p>
          </table:table-cell>
          <table:table-cell table:style-name="ce74" office:value-type="string">
            <text:p>360,00</text:p>
          </table:table-cell>
          <table:table-cell table:style-name="ce65" office:value-type="float" office:value="0">
            <text:p>0,00</text:p>
          </table:table-cell>
          <table:table-cell office:value-type="string">
            <text:p>10322920017</text:p>
          </table:table-cell>
          <table:table-cell office:value-type="string">
            <text:p>CASCINA DEI TIGLI</text:p>
          </table:table-cell>
          <table:table-cell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1">
          <table:table-cell table:style-name="ce16" office:value-type="string">
            <text:p>2016</text:p>
          </table:table-cell>
          <table:table-cell table:style-name="ce16" office:value-type="string">
            <text:p>Z3C1D14E9D</text:p>
          </table:table-cell>
          <table:table-cell table:style-name="ce33" office:value-type="string">
            <text:p>705AFFIDAMENTO ATTIVITA' STRUTTURATE PER CENTRI DIURNI. </text:p>
          </table:table-cell>
          <table:table-cell office:value-type="string">
            <text:p>14-PROCEDURA NEGOZIATA SENZA PREVIA PUBBLICAZIONE DEL BANDO</text:p>
          </table:table-cell>
          <table:table-cell table:style-name="ce49" office:value-type="date" office:date-value="2017-01-01">
            <text:p>2017-01-01</text:p>
          </table:table-cell>
          <table:table-cell table:style-name="ce58" office:value-type="string">
            <text:p>2017-06-30</text:p>
          </table:table-cell>
          <table:table-cell table:style-name="ce74" office:value-type="string">
            <text:p>336,00</text:p>
          </table:table-cell>
          <table:table-cell table:style-name="ce65" office:value-type="float" office:value="0">
            <text:p>0,00</text:p>
          </table:table-cell>
          <table:table-cell table:style-name="ce1" office:value-type="string">
            <text:p>92017360014</text:p>
          </table:table-cell>
          <table:table-cell office:value-type="string">
            <text:p>ASS. CULTURALE PAROLE &amp; MUSICA ONLUS</text:p>
          </table:table-cell>
          <table:table-cell table:style-name="ce1" office:value-type="string">
            <text:p>Italia</text:p>
          </table:table-cell>
          <table:table-cell table:style-name="ce16" table:number-columns-repeated="1007"/>
          <table:table-cell table:style-name="ce87" table:number-columns-repeated="6"/>
        </table:table-row>
        <table:table-row table:style-name="ro1" table:number-rows-repeated="36">
          <table:table-cell table:style-name="ce16" table:number-columns-repeated="2"/>
          <table:table-cell table:style-name="ce33"/>
          <table:table-cell table:style-name="ce16"/>
          <table:table-cell table:style-name="ce50"/>
          <table:table-cell table:style-name="ce16"/>
          <table:table-cell table:style-name="ce74" table:number-columns-repeated="2"/>
          <table:table-cell table:style-name="ce86"/>
          <table:table-cell table:style-name="ce87"/>
          <table:table-cell table:style-name="ce16" table:number-columns-repeated="1008"/>
          <table:table-cell table:style-name="ce87" table:number-columns-repeated="6"/>
        </table:table-row>
        <table:table-row table:style-name="ro1" table:number-rows-repeated="233">
          <table:table-cell table:number-columns-repeated="2"/>
          <table:table-cell table:style-name="ce33"/>
          <table:table-cell table:number-columns-repeated="1021"/>
        </table:table-row>
        <table:table-row table:style-name="ro1" table:number-rows-repeated="1047226">
          <table:table-cell table:number-columns-repeated="1024"/>
        </table:table-row>
        <table:table-row table:style-name="ro1">
          <table:table-cell table:number-columns-repeated="1024"/>
        </table:table-row>
        <table:named-expressions/>
      </table:table>
      <table:table table:name="Foglio_2" table:style-name="ta2">
        <table:table-column table:style-name="co14" table:default-cell-style-name="ce1"/>
        <table:table-column table:style-name="co12" table:number-columns-repeated="1022" table:default-cell-style-name="ce1"/>
        <table:table-column table:style-name="co13" table:default-cell-style-name="ce1"/>
        <table:table-row table:style-name="ro1">
          <table:table-cell office:value-type="string">
            <text:p>01-PROCEDURA APERTA</text:p>
          </table:table-cell>
          <table:table-cell table:number-columns-repeated="1023"/>
        </table:table-row>
        <table:table-row table:style-name="ro1">
          <table:table-cell office:value-type="string">
            <text:p>02-PROCEDURA RISTRETTA</text:p>
          </table:table-cell>
          <table:table-cell table:number-columns-repeated="1023"/>
        </table:table-row>
        <table:table-row table:style-name="ro1">
          <table:table-cell office:value-type="string">
            <text:p>03-PROCEDURA NEGOZIATA PREVIA PUBBLICAZIONE DEL BANDO</text:p>
          </table:table-cell>
          <table:table-cell table:number-columns-repeated="1023"/>
        </table:table-row>
        <table:table-row table:style-name="ro1">
          <table:table-cell office:value-type="string">
            <text:p>04-PROCEDURA NEGOZIATA SENZA PREVIA PUBBLICAZIONE DEL BANDO</text:p>
          </table:table-cell>
          <table:table-cell table:number-columns-repeated="1023"/>
        </table:table-row>
        <table:table-row table:style-name="ro1">
          <table:table-cell office:value-type="string">
            <text:p>05-DIALOGO COMPETITIVO</text:p>
          </table:table-cell>
          <table:table-cell table:number-columns-repeated="1023"/>
        </table:table-row>
        <table:table-row table:style-name="ro1">
          <table:table-cell office:value-type="string">
            <text:p>06-PROCEDURA NEGOZIATA SENZA PREVIA INDIZIONE DI GARA ART. 221 D.LGS. 163/2006</text:p>
          </table:table-cell>
          <table:table-cell table:number-columns-repeated="1023"/>
        </table:table-row>
        <table:table-row table:style-name="ro1">
          <table:table-cell office:value-type="string">
            <text:p>07-SISTEMA DINAMICO DI ACQUISIZIONE</text:p>
          </table:table-cell>
          <table:table-cell table:number-columns-repeated="1023"/>
        </table:table-row>
        <table:table-row table:style-name="ro1">
          <table:table-cell office:value-type="string">
            <text:p>08-AFFIDAMENTO IN ECONOMIA - COTTIMO FIDUCIARIO</text:p>
          </table:table-cell>
          <table:table-cell table:number-columns-repeated="1023"/>
        </table:table-row>
        <table:table-row table:style-name="ro1">
          <table:table-cell office:value-type="string">
            <text:p>14-PROCEDURA SELETTIVA EX ART 238 C.7, D.LGS. 163/2006</text:p>
          </table:table-cell>
          <table:table-cell table:number-columns-repeated="1023"/>
        </table:table-row>
        <table:table-row table:style-name="ro1">
          <table:table-cell office:value-type="string">
            <text:p>17-AFFIDAMENTO DIRETTO EX ART. 5 DELLA LEGGE N.381/91</text:p>
          </table:table-cell>
          <table:table-cell table:number-columns-repeated="1023"/>
        </table:table-row>
        <table:table-row table:style-name="ro1">
          <table:table-cell office:value-type="string">
            <text:p>21-PROCEDURA RISTRETTA DERIVANTE DA AVVISI CON CUI SI INDICE LA GARA</text:p>
          </table:table-cell>
          <table:table-cell table:number-columns-repeated="1023"/>
        </table:table-row>
        <table:table-row table:style-name="ro1">
          <table:table-cell office:value-type="string">
            <text:p>22-PROCEDURA NEGOZIATA DERIVANTE DA AVVISI CON CUI SI INDICE LA GARA</text:p>
          </table:table-cell>
          <table:table-cell table:number-columns-repeated="1023"/>
        </table:table-row>
        <table:table-row table:style-name="ro1">
          <table:table-cell office:value-type="string">
            <text:p>23-AFFIDAMENTO IN ECONOMIA - AFFIDAMENTO DIRETTO</text:p>
          </table:table-cell>
          <table:table-cell table:number-columns-repeated="1023"/>
        </table:table-row>
        <table:table-row table:style-name="ro1">
          <table:table-cell office:value-type="string">
            <text:p>24-AFFIDAMENTO DIRETTO A SOCIETA' IN HOUSE</text:p>
          </table:table-cell>
          <table:table-cell table:number-columns-repeated="1023"/>
        </table:table-row>
        <table:table-row table:style-name="ro1">
          <table:table-cell office:value-type="string">
            <text:p>25-AFFIDAMENTO DIRETTO A SOCIETA' RAGGRUPPATE/CONSORZIATE O CONTROLLATE NELLE CONCESSIONI DI LL.PP</text:p>
          </table:table-cell>
          <table:table-cell table:number-columns-repeated="1023"/>
        </table:table-row>
        <table:table-row table:style-name="ro1">
          <table:table-cell office:value-type="string">
            <text:p>26-AFFIDAMENTO DIRETTO IN ADESIONE AD ACCORDO QUADRO/CONVENZIONE</text:p>
          </table:table-cell>
          <table:table-cell table:number-columns-repeated="1023"/>
        </table:table-row>
        <table:table-row table:style-name="ro1">
          <table:table-cell office:value-type="string">
            <text:p>27-CONFRONTO COMPETITIVO IN ADESIONE AD ACCORDO QUADRO/CONVENZIONE</text:p>
          </table:table-cell>
          <table:table-cell table:number-columns-repeated="1023"/>
        </table:table-row>
        <table:table-row table:style-name="ro1">
          <table:table-cell office:value-type="string">
            <text:p>28-PROCEDURA AI SENSI DEI REGOLAMENTI DEGLI ORGANI COSTITUZIONALI</text:p>
          </table:table-cell>
          <table:table-cell table:number-columns-repeated="1023"/>
        </table:table-row>
        <table:table-row table:style-name="ro3" table:number-rows-repeated="1048557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>
        <table:named-range table:name="Excel_BuiltIn_Print_Area" table:base-cell-address="$Foglio1.$A$1" table:cell-range-address="$Foglio1.$A$1:.$G$11" table:range-usable-as="print-range"/>
      </table:named-expressions>
      <table:database-ranges>
        <table:database-range table:target-range-address="Foglio1.A1:Foglio1.K1080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2" svg:font-family="Arial"/>
    <style:font-face style:name="Arial11" svg:font-family="Arial1"/>
    <style:font-face style:name="Calibri2" svg:font-family="Calibri"/>
    <style:font-face style:name="Cambria1" svg:font-family="Cambria"/>
    <style:font-face style:name="Cambria" svg:font-family="Cambria" style:font-family-generic="roman"/>
    <style:font-face style:name="Times New Roman" svg:font-family="'Times New Roman'" style:font-family-generic="roman"/>
    <style:font-face style:name="Arial1" svg:font-family="Arial" style:font-family-generic="swiss"/>
    <style:font-face style:name="Calibri1" svg:font-family="Calibri" style:font-family-generic="swiss"/>
    <style:font-face style:name="Mangal" svg:font-family="Mangal" style:font-family-generic="swiss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text>L. </number:text>
      <number:number number:decimal-places="0" number:min-integer-digits="1" number:grouping="true"/>
    </number:number-style>
    <number:number-style style:name="N104">
      <number:text>-L. </number:text>
      <number:number number:decimal-places="0" number:min-integer-digits="1" number:grouping="true"/>
      <style:map style:condition="value()&gt;=0" style:apply-style-name="N104P0"/>
    </number:number-style>
    <number:currency-style style:name="N107P0" style:volatile="true"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107P1" style:volatile="true">
      <number:text>-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107">
      <number:currency-symbol>€</number:currency-symbol>
      <number:text> -</number:text>
      <number:number number:decimal-places="0" number:min-integer-digits="0"/>
      <number:text> </number:text>
      <style:map style:condition="value()&gt;0" style:apply-style-name="N107P0"/>
      <style:map style:condition="value()&lt;0" style:apply-style-name="N107P1"/>
    </number:currency-style>
    <number:currency-style style:name="N8104P0" style:volatile="true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8104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8104P0"/>
    </number:currency-style>
    <number:date-style style:name="N108P0" style:volatile="true">
      <number:year number:style="long"/>
      <number:text>-</number:text>
      <number:month number:style="long"/>
      <number:text>-</number:text>
      <number:day number:style="long"/>
    </number:date-style>
    <number:text-style style:name="N108">
      <number:text-content/>
      <style:map style:condition="value()&gt;=0" style:apply-style-name="N108P0"/>
    </number:text-style>
    <number:currency-style style:name="N110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0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0P0"/>
    </number:currency-style>
    <number:number-style style:name="N112P0" style:volatile="true">
      <number:text>€ </number:text>
      <number:number number:decimal-places="0" number:min-integer-digits="1" number:grouping="true"/>
    </number:number-style>
    <number:number-style style:name="N112">
      <number:text>-€ </number:text>
      <number:number number: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0" number:min-integer-digits="1" number:grouping="true"/>
    </number:number-style>
    <number:number-style style:name="N113">
      <style:text-properties fo:color="#ff0000"/>
      <number:text>-€ </number:text>
      <number:number number:decimal-places="0" number:min-integer-digits="1" number:grouping="true"/>
      <style:map style:condition="value()&gt;=0" style:apply-style-name="N113P0"/>
    </number:number-style>
    <number:number-style style:name="N114">
      <number:text>€ </number:text>
      <number:number number:decimal-places="2" number:min-integer-digits="1" number:grouping="true"/>
    </number:number-style>
    <number:number-style style:name="N115P0" style:volatile="true">
      <number:text>€ </number:text>
      <number:number number:decimal-places="2" number:min-integer-digits="1" number:grouping="true"/>
    </number:number-style>
    <number:number-style style:name="N115">
      <number:text>-€ </number:text>
      <number:number number:decimal-places="2" number:min-integer-digits="1" number:grouping="true"/>
      <style:map style:condition="value()&gt;=0" style:apply-style-name="N115P0"/>
    </number:number-style>
    <number:number-style style:name="N116P0" style:volatile="true">
      <number:text>€ </number:text>
      <number:number number:decimal-places="2" number:min-integer-digits="1" number:grouping="true"/>
    </number:number-style>
    <number:number-style style:name="N116">
      <style:text-properties fo:color="#ff0000"/>
      <number:text>-€ </number:text>
      <number:number number: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number:min-integer-digits="1" number:grouping="true"/>
    </number:number-style>
    <number:number-style style:name="N117">
      <number:text>-</number:text>
      <number:number number: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number:min-integer-digits="1" number:grouping="true"/>
    </number:number-style>
    <number:number-style style:name="N118">
      <style:text-properties fo:color="#ff0000"/>
      <number:text>-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integer-digits="1" number:grouping="true"/>
    </number:number-style>
    <number:number-style style:name="N119">
      <number:text>-</number:text>
      <number:number number: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integer-digits="1" number:grouping="true"/>
    </number:number-style>
    <number:number-style style:name="N120">
      <style:text-properties fo:color="#ff0000"/>
      <number:text>-</number:text>
      <number:number number:decimal-places="2" number:min-integer-digits="1" number:grouping="true"/>
      <style:map style:condition="value()&gt;=0" style:apply-style-name="N120P0"/>
    </number:number-style>
    <number:number-style style:name="N124P0" style:volatile="true">
      <number:number number:decimal-places="0" number:min-integer-digits="1" number:grouping="true"/>
      <number:text> </number:text>
    </number:number-style>
    <number:number-style style:name="N124P1" style:volatile="true">
      <number:text>-</number:text>
      <number:number number:decimal-places="0" number:min-integer-digits="1" number:grouping="true"/>
      <number:text> </number:text>
    </number:number-style>
    <number:number-style style:name="N124P2" style:volatile="true">
      <number:text> - </number:text>
    </number:number-style>
    <number:text-style style:name="N124"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8P0" style:volatile="true">
      <number:text> € </number:text>
      <number:number number:decimal-places="0" number:min-integer-digits="1" number:grouping="true"/>
      <number:text> </number:text>
    </number:number-style>
    <number:number-style style:name="N128P1" style:volatile="true">
      <number:text>-€ </number:text>
      <number:number number:decimal-places="0" number:min-integer-digits="1" number:grouping="true"/>
      <number:text> </number:text>
    </number:number-style>
    <number:number-style style:name="N128P2" style:volatile="true">
      <number:text> € - </number:text>
    </number:number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number number:decimal-places="2" number:min-integer-digits="1" number:grouping="true"/>
      <number:text> </number:text>
    </number:number-style>
    <number:number-style style:name="N132P1" style:volatile="true">
      <number:text>-</number:text>
      <number:number number:decimal-places="2" number:min-integer-digits="1" number:grouping="true"/>
      <number:text> </number:text>
    </number:number-style>
    <number:number-style style:name="N132P2" style:volatile="true">
      <number:text> -</number:text>
      <number:number number:decimal-places="0" number:min-integer-digits="0"/>
      <number:text>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€ </number:text>
      <number:number number:decimal-places="2" number:min-integer-digits="1" number:grouping="true"/>
      <number:text> </number:text>
    </number:number-style>
    <number:number-style style:name="N136P1" style:volatile="true">
      <number:text>-€ </number:text>
      <number:number number:decimal-places="2" number:min-integer-digits="1" number:grouping="true"/>
      <number:text> </number:text>
    </number:number-style>
    <number:number-style style:name="N136P2" style:volatile="true">
      <number:text> € -</number:text>
      <number:number number:decimal-places="0" number:min-integer-digits="0"/>
      <number:text>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time-style style:name="N137">
      <number:minutes number:style="long"/>
      <number:text>.</number:text>
      <number:seconds number:style="long"/>
    </number:time-style>
    <number:time-style style:name="N138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9">
      <number:minutes number:style="long"/>
      <number:text>.</number:text>
      <number:seconds number:style="long" number:decimal-places="1"/>
    </number:time-style>
    <number:number-style style:name="N140">
      <number:scientific-number number:decimal-places="1" number:min-integer-digits="3" number:min-exponent-digits="1"/>
    </number:number-style>
    <number:number-style style:name="N142P0" style:volatile="true">
      <number:text>Sì</number:text>
    </number:number-style>
    <number:number-style style:name="N142P1" style:volatile="true">
      <number:text>Sì</number:text>
    </number:number-style>
    <number:number-style style:name="N142">
      <number:text>No</number:text>
      <style:map style:condition="value()&gt;0" style:apply-style-name="N142P0"/>
      <style:map style:condition="value()&lt;0" style:apply-style-name="N142P1"/>
    </number:number-style>
    <number:number-style style:name="N144P0" style:volatile="true">
      <number:text>Vero</number:text>
    </number:number-style>
    <number:number-style style:name="N144P1" style:volatile="true">
      <number:text>Vero</number:text>
    </number:number-style>
    <number:number-style style:name="N144">
      <number:text>Falso</number:text>
      <style:map style:condition="value()&gt;0" style:apply-style-name="N144P0"/>
      <style:map style:condition="value()&lt;0" style:apply-style-name="N144P1"/>
    </number:number-style>
    <number:number-style style:name="N146P0" style:volatile="true">
      <number:text>Attivo</number:text>
    </number:number-style>
    <number:number-style style:name="N146P1" style:volatile="true">
      <number:text>Attivo</number:text>
    </number:number-style>
    <number:number-style style:name="N146">
      <number:text>Disattivo</number:text>
      <style:map style:condition="value()&gt;0" style:apply-style-name="N146P0"/>
      <style:map style:condition="value()&lt;0" style:apply-style-name="N146P1"/>
    </number:number-style>
    <number:currency-style style:name="N148P0" style:volatile="true">
      <number:currency-symbol>€</number:currency-symbol>
      <number:text> </number:text>
      <number:number number:decimal-places="5" number:min-integer-digits="0" number:decimal-replacement=""/>
      <number:text> </number:text>
    </number:currency-style>
    <number:currency-style style:name="N148">
      <style:text-properties fo:color="#ff0000"/>
      <number:text>(</number:text>
      <number:currency-symbol>€</number:currency-symbol>
      <number:text> </number:text>
      <number:number number:decimal-places="5" number:min-integer-digits="0" number:decimal-replacement=""/>
      <number:text>)</number:text>
      <style:map style:condition="value()&gt;=0" style:apply-style-name="N148P0"/>
    </number:currency-style>
    <number:date-style style:name="N149">
      <number:month number:textual="true"/>
      <number:text>-</number:text>
      <number:year number:style="long"/>
    </number:date-style>
    <number:currency-style style:name="N150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50"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50P0"/>
    </number:currency-style>
    <number:number-style style:name="N151P0" style:volatile="true">
      <number:text>L. </number:text>
      <number:number number:decimal-places="0" number:min-integer-digits="1" number:grouping="true"/>
    </number:number-style>
    <number:number-style style:name="N151">
      <style:text-properties fo:color="#ff0000"/>
      <number:text>-L. </number:text>
      <number:number number:decimal-places="0" number:min-integer-digits="1" number:grouping="true"/>
      <style:map style:condition="value()&gt;=0" style:apply-style-name="N151P0"/>
    </number:number-style>
    <number:number-style style:name="N153P0" style:volatile="true">
      <number:text>L. </number:text>
      <number:number number:decimal-places="2" number:min-integer-digits="1" number:grouping="true"/>
    </number:number-style>
    <number:number-style style:name="N153">
      <number:text>-L. </number:text>
      <number:number number:decimal-places="2" number:min-integer-digits="1" number:grouping="true"/>
      <style:map style:condition="value()&gt;=0" style:apply-style-name="N153P0"/>
    </number:number-style>
    <number:number-style style:name="N154P0" style:volatile="true">
      <number:text>L. </number:text>
      <number:number number:decimal-places="2" number:min-integer-digits="1" number:grouping="true"/>
    </number:number-style>
    <number:number-style style:name="N154">
      <style:text-properties fo:color="#ff0000"/>
      <number:text>-L. </number:text>
      <number:number number:decimal-places="2" number:min-integer-digits="1" number:grouping="true"/>
      <style:map style:condition="value()&gt;=0" style:apply-style-name="N154P0"/>
    </number:number-style>
    <number:number-style style:name="N158P0" style:volatile="true">
      <number:text> L. </number:text>
      <number:number number:decimal-places="0" number:min-integer-digits="1" number:grouping="true"/>
      <number:text> </number:text>
    </number:number-style>
    <number:number-style style:name="N158P1" style:volatile="true">
      <number:text>-L. </number:text>
      <number:number number:decimal-places="0" number:min-integer-digits="1" number:grouping="true"/>
      <number:text> </number:text>
    </number:number-style>
    <number:number-style style:name="N158P2" style:volatile="true">
      <number:text> L. - </number:text>
    </number:number-style>
    <number:text-style style:name="N158"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62P0" style:volatile="true">
      <number:text> L. </number:text>
      <number:number number:decimal-places="2" number:min-integer-digits="1" number:grouping="true"/>
      <number:text> </number:text>
    </number:number-style>
    <number:number-style style:name="N162P1" style:volatile="true">
      <number:text>-L. </number:text>
      <number:number number:decimal-places="2" number:min-integer-digits="1" number:grouping="true"/>
      <number:text> </number:text>
    </number:number-style>
    <number:number-style style:name="N162P2" style:volatile="true">
      <number:text> L. -</number:text>
      <number:number number:decimal-places="0" number:min-integer-digits="0"/>
      <number:text>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4P0" style:volatile="true"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164P1" style:volatile="true">
      <number:text>-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164P2" style:volatile="true">
      <number:currency-symbol>€</number:currency-symbol>
      <number:text> -</number:text>
      <number:number number:decimal-places="0" number:min-integer-digits="0"/>
      <number:text> </number:text>
    </number:currency-style>
    <number:text-style style:name="N164"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date-style style:name="N165P0" style:volatile="true">
      <number:day/>
      <number:text> </number:text>
      <number:month number:style="long" number:textual="true"/>
      <number:text> </number:text>
      <number:year number:style="long"/>
    </number:date-style>
    <number:text-style style:name="N165">
      <number:text-content/>
      <style:map style:condition="value()&gt;=0" style:apply-style-name="N165P0"/>
    </number:text-style>
    <number:currency-style style:name="N167P0" style:volatile="true">
      <number:currency-symbol>€</number:currency-symbol>
      <number:text> </number:text>
      <number:number number:decimal-places="2" number:min-integer-digits="1" number:grouping="true"/>
    </number:currency-style>
    <number:currency-style style:name="N167">
      <style:text-properties fo:color="#ff0000"/>
      <number:text>-</number:text>
      <number:currency-symbol>€</number:currency-symbol>
      <number:text> </number:text>
      <number:number number:decimal-places="2" number:min-integer-digits="1" number:grouping="true"/>
      <style:map style:condition="value()&gt;=0" style:apply-style-name="N167P0"/>
    </number:currency-style>
    <number:number-style style:name="N168">
      <number:number number:decimal-places="1" number:min-integer-digits="1"/>
    </number:number-style>
    <number:number-style style:name="N169P0" style:volatile="true">
      <number:number number:decimal-places="2" number:min-integer-digits="1" number:grouping="true"/>
      <number:text> </number:text>
    </number:number-style>
    <number:number-style style:name="N169">
      <number:text>-</number:text>
      <number:number number:decimal-places="2" number:min-integer-digits="1" number:grouping="true"/>
      <number:text> </number:text>
      <style:map style:condition="value()&gt;=0" style:apply-style-name="N169P0"/>
    </number:number-style>
    <number:number-style style:name="N171P0" style:volatile="true">
      <number:number number:decimal-places="0" number:min-integer-digits="1"/>
      <number:text> </number:text>
    </number:number-style>
    <number:number-style style:name="N171">
      <number:text>-</number:text>
      <number:number number:decimal-places="0" number:min-integer-digits="1"/>
      <number:text> </number:text>
      <style:map style:condition="value()&gt;=0" style:apply-style-name="N171P0"/>
    </number:number-style>
    <number:number-style style:name="N172P0" style:volatile="true">
      <number:number number:decimal-places="0" number:min-integer-digits="1" number:grouping="true"/>
      <number:text> </number:text>
    </number:number-style>
    <number:number-style style:name="N172">
      <number:text>-</number:text>
      <number:number number:decimal-places="0" number:min-integer-digits="1" number:grouping="true"/>
      <number:text> </number:text>
      <style:map style:condition="value()&gt;=0" style:apply-style-name="N172P0"/>
    </number:number-style>
    <number:number-style style:name="N173">
      <number:number number:decimal-places="2" number:min-integer-digits="0"/>
    </number:number-style>
    <number:currency-style style:name="N8103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date-style style:name="N8105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6" number:language="it" number:country="IT">
      <number:day number:style="long"/>
      <number:text>-</number:text>
      <number:month number:textual="true"/>
    </number:date-style>
    <number:date-style style:name="N8107" number:language="it" number:country="IT">
      <number:month number:textual="true"/>
      <number:text>-</number:text>
      <number:year/>
    </number:date-style>
    <number:time-style style:name="N8108" number:language="it" number:country="IT">
      <number:hours/>
      <number:text>.</number:text>
      <number:minutes number:style="long"/>
      <number:text> </number:text>
      <number:am-pm/>
    </number:time-style>
    <number:time-style style:name="N8109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0" number:language="it" number:country="IT">
      <number:hours/>
      <number:text>.</number:text>
      <number:minutes number:style="long"/>
    </number:time-style>
    <number:time-style style:name="N8111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2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4P0" style:volatile="true" number:language="it" number:country="IT">
      <number:text>€ </number:text>
      <number:number number:decimal-places="0" number:min-integer-digits="1" number:grouping="true"/>
    </number:number-style>
    <number:number-style style:name="N8114" number:language="it" number:country="IT">
      <number:text>-€ </number:text>
      <number:number number:decimal-places="0" number:min-integer-digits="1" number:grouping="true"/>
      <style:map style:condition="value()&gt;=0" style:apply-style-name="N8114P0"/>
    </number:number-style>
    <number:number-style style:name="N8115P0" style:volatile="true" number:language="it" number:country="IT">
      <number:text>€ </number:text>
      <number:number number:decimal-places="0" number:min-integer-digits="1" number:grouping="true"/>
    </number:number-style>
    <number:number-style style:name="N8115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15P0"/>
    </number:number-style>
    <number:number-style style:name="N8117P0" style:volatile="true" number:language="it" number:country="IT">
      <number:text>€ </number:text>
      <number:number number:decimal-places="2" number:min-integer-digits="1" number:grouping="true"/>
    </number:number-style>
    <number:number-style style:name="N8117" number:language="it" number:country="IT">
      <number:text>-€ </number:text>
      <number:number number:decimal-places="2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text>€ </number:text>
      <number:number number:decimal-places="2" number:min-integer-digits="1" number:grouping="true"/>
    </number:number-style>
    <number:number-style style:name="N8118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18P0"/>
    </number:number-style>
    <style:style style:name="Default" style:family="table-cell" style:data-style-name="N0">
      <style:table-cell-properties fo:background-color="transparent" style:rotation-align="none" style:vertical-align="automatic"/>
      <style:text-properties fo:color="#000000" style:font-name="Calibri" fo:font-size="11pt" style:font-name-asian="Calibri2" style:font-size-asian="11pt" style:font-name-complex="Calibri2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8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_32_0_25__20_-_20_Colore_20_1" style:display-name="20% - Colore 1" style:family="table-cell" style:parent-style-name="Default" style:data-style-name="N0">
      <style:table-cell-properties fo:background-color="#ccccff" style:vertical-align="automatic"/>
    </style:style>
    <style:style style:name="_32_0_25__20_-_20_Colore_20_2" style:display-name="20% - Colore 2" style:family="table-cell" style:parent-style-name="Default" style:data-style-name="N0">
      <style:table-cell-properties fo:background-color="#ff99cc" style:vertical-align="automatic"/>
    </style:style>
    <style:style style:name="_32_0_25__20_-_20_Colore_20_3" style:display-name="20% - Colore 3" style:family="table-cell" style:parent-style-name="Default" style:data-style-name="N0">
      <style:table-cell-properties fo:background-color="#ccffcc" style:vertical-align="automatic"/>
    </style:style>
    <style:style style:name="_32_0_25__20_-_20_Colore_20_4" style:display-name="20% - Colore 4" style:family="table-cell" style:parent-style-name="Default" style:data-style-name="N0">
      <style:table-cell-properties fo:background-color="#cc99ff" style:vertical-align="automatic"/>
    </style:style>
    <style:style style:name="_32_0_25__20_-_20_Colore_20_5" style:display-name="20% - Colore 5" style:family="table-cell" style:parent-style-name="Default" style:data-style-name="N0">
      <style:table-cell-properties fo:background-color="#ccffff" style:vertical-align="automatic"/>
    </style:style>
    <style:style style:name="_32_0_25__20_-_20_Colore_20_6" style:display-name="20% - Colore 6" style:family="table-cell" style:parent-style-name="Default" style:data-style-name="N0">
      <style:table-cell-properties fo:background-color="#ffcc99" style:vertical-align="automatic"/>
    </style:style>
    <style:style style:name="_34_0_25__20_-_20_Colore_20_1" style:display-name="40% - Colore 1" style:family="table-cell" style:parent-style-name="Default" style:data-style-name="N0">
      <style:table-cell-properties fo:background-color="#99ccff" style:vertical-align="automatic"/>
    </style:style>
    <style:style style:name="_34_0_25__20_-_20_Colore_20_2" style:display-name="40% - Colore 2" style:family="table-cell" style:parent-style-name="Default" style:data-style-name="N0">
      <style:table-cell-properties fo:background-color="#ff8080" style:vertical-align="automatic"/>
    </style:style>
    <style:style style:name="_34_0_25__20_-_20_Colore_20_3" style:display-name="40% - Colore 3" style:family="table-cell" style:parent-style-name="Default" style:data-style-name="N0">
      <style:table-cell-properties fo:background-color="#00ff00" style:vertical-align="automatic"/>
    </style:style>
    <style:style style:name="_34_0_25__20_-_20_Colore_20_4" style:display-name="40% - Colore 4" style:family="table-cell" style:parent-style-name="Default" style:data-style-name="N0">
      <style:table-cell-properties fo:background-color="#cc99ff" style:vertical-align="automatic"/>
    </style:style>
    <style:style style:name="_34_0_25__20_-_20_Colore_20_5" style:display-name="40% - Colore 5" style:family="table-cell" style:parent-style-name="Default" style:data-style-name="N0">
      <style:table-cell-properties fo:background-color="#99ccff" style:vertical-align="automatic"/>
    </style:style>
    <style:style style:name="_34_0_25__20_-_20_Colore_20_6" style:display-name="40% - Colore 6" style:family="table-cell" style:parent-style-name="Default" style:data-style-name="N0">
      <style:table-cell-properties fo:background-color="#ffcc00" style:vertical-align="automatic"/>
    </style:style>
    <style:style style:name="_36_0_25__20_-_20_Colore_20_1" style:display-name="60% - Colore 1" style:family="table-cell" style:parent-style-name="Default" style:data-style-name="N0">
      <style:table-cell-properties fo:background-color="#0066cc" style:vertical-align="automatic"/>
      <style:text-properties fo:color="#ffffff"/>
    </style:style>
    <style:style style:name="_36_0_25__20_-_20_Colore_20_2" style:display-name="60% - Colore 2" style:family="table-cell" style:parent-style-name="Default" style:data-style-name="N0">
      <style:table-cell-properties fo:background-color="#ff8080" style:vertical-align="automatic"/>
      <style:text-properties fo:color="#ffffff"/>
    </style:style>
    <style:style style:name="_36_0_25__20_-_20_Colore_20_3" style:display-name="60% - Colore 3" style:family="table-cell" style:parent-style-name="Default" style:data-style-name="N0">
      <style:table-cell-properties fo:background-color="#00ff00" style:vertical-align="automatic"/>
      <style:text-properties fo:color="#ffffff"/>
    </style:style>
    <style:style style:name="_36_0_25__20_-_20_Colore_20_4" style:display-name="60% - Colore 4" style:family="table-cell" style:parent-style-name="Default" style:data-style-name="N0">
      <style:table-cell-properties fo:background-color="#800080" style:vertical-align="automatic"/>
      <style:text-properties fo:color="#ffffff"/>
    </style:style>
    <style:style style:name="_36_0_25__20_-_20_Colore_20_5" style:display-name="60% - Colore 5" style:family="table-cell" style:parent-style-name="Default" style:data-style-name="N0">
      <style:table-cell-properties fo:background-color="#33cccc" style:vertical-align="automatic"/>
      <style:text-properties fo:color="#ffffff"/>
    </style:style>
    <style:style style:name="_36_0_25__20_-_20_Colore_20_6" style:display-name="60% - Colore 6" style:family="table-cell" style:parent-style-name="Default" style:data-style-name="N0">
      <style:table-cell-properties fo:background-color="#ff9900" style:vertical-align="automatic"/>
      <style:text-properties fo:color="#ffffff"/>
    </style:style>
    <style:style style:name="Calcolo" style:family="table-cell" style:parent-style-name="Default" style:data-style-name="N0">
      <style:table-cell-properties fo:background-color="#c0c0c0" fo:border="0.002cm solid #808080" style:vertical-align="automatic"/>
      <style:text-properties fo:color="#ff9900" fo:font-weight="bold" style:font-weight-asian="bold" style:font-weight-complex="bold"/>
    </style:style>
    <style:style style:name="Cella_20_collegata" style:display-name="Cella collegata" style:family="table-cell" style:parent-style-name="Default" style:data-style-name="N0">
      <style:table-cell-properties fo:border-bottom="0.039cm double #ff9900" style:border-line-width-bottom="0.002cm 0.035cm 0.002cm" fo:background-color="transparent" fo:border-left="none" fo:border-right="none" fo:border-top="none" style:vertical-align="automatic"/>
      <style:text-properties fo:color="#ff9900"/>
    </style:style>
    <style:style style:name="Cella_20_da_20_controllare" style:display-name="Cella da controllare" style:family="table-cell" style:parent-style-name="Default" style:data-style-name="N0">
      <style:table-cell-properties fo:background-color="#969696" fo:border="0.039cm double #333333" style:border-line-width="0.002cm 0.035cm 0.002cm" style:vertical-align="automatic"/>
      <style:text-properties fo:color="#ffffff" fo:font-weight="bold" style:font-weight-asian="bold" style:font-weight-complex="bold"/>
    </style:style>
    <style:style style:name="Colore_20_1" style:display-name="Colore 1" style:family="table-cell" style:parent-style-name="Default" style:data-style-name="N0">
      <style:table-cell-properties fo:background-color="#333399" style:vertical-align="automatic"/>
      <style:text-properties fo:color="#ffffff"/>
    </style:style>
    <style:style style:name="Colore_20_2" style:display-name="Colore 2" style:family="table-cell" style:parent-style-name="Default" style:data-style-name="N0">
      <style:table-cell-properties fo:background-color="#ff0000" style:vertical-align="automatic"/>
      <style:text-properties fo:color="#ffffff"/>
    </style:style>
    <style:style style:name="Colore_20_3" style:display-name="Colore 3" style:family="table-cell" style:parent-style-name="Default" style:data-style-name="N0">
      <style:table-cell-properties fo:background-color="#339966" style:vertical-align="automatic"/>
      <style:text-properties fo:color="#ffffff"/>
    </style:style>
    <style:style style:name="Colore_20_4" style:display-name="Colore 4" style:family="table-cell" style:parent-style-name="Default" style:data-style-name="N0">
      <style:table-cell-properties fo:background-color="#800080" style:vertical-align="automatic"/>
      <style:text-properties fo:color="#ffffff"/>
    </style:style>
    <style:style style:name="Colore_20_5" style:display-name="Colore 5" style:family="table-cell" style:parent-style-name="Default" style:data-style-name="N0">
      <style:table-cell-properties fo:background-color="#33cccc" style:vertical-align="automatic"/>
      <style:text-properties fo:color="#ffffff"/>
    </style:style>
    <style:style style:name="Colore_20_6" style:display-name="Colore 6" style:family="table-cell" style:parent-style-name="Default" style:data-style-name="N0">
      <style:table-cell-properties fo:background-color="#ff6600" style:vertical-align="automatic"/>
      <style:text-properties fo:color="#ffffff"/>
    </style:style>
    <style:style style:name="Input" style:family="table-cell" style:parent-style-name="Default" style:data-style-name="N0">
      <style:table-cell-properties fo:background-color="#ffcc99" fo:border="0.002cm solid #808080" style:vertical-align="automatic"/>
      <style:text-properties fo:color="#333399"/>
    </style:style>
    <style:style style:name="Neutrale" style:family="table-cell" style:parent-style-name="Default" style:data-style-name="N0">
      <style:table-cell-properties fo:background-color="#ffff99" style:vertical-align="automatic"/>
      <style:text-properties fo:color="#993300"/>
    </style:style>
    <style:style style:name="Nota" style:family="table-cell" style:parent-style-name="Default" style:data-style-name="N0">
      <style:table-cell-properties fo:background-color="#ffffcc" fo:border="0.002cm solid #c0c0c0" style:vertical-align="automatic"/>
    </style:style>
    <style:style style:name="Output" style:family="table-cell" style:parent-style-name="Default" style:data-style-name="N0">
      <style:table-cell-properties fo:background-color="#c0c0c0" fo:border="0.002cm solid #333333" style:vertical-align="automatic"/>
      <style:text-properties fo:color="#333333" fo:font-weight="bold" style:font-weight-asian="bold" style:font-weight-complex="bold"/>
    </style:style>
    <style:style style:name="Testo_20_avviso" style:display-name="Testo avviso" style:family="table-cell" style:parent-style-name="Default" style:data-style-name="N0">
      <style:table-cell-properties fo:background-color="transparent" style:vertical-align="automatic"/>
      <style:text-properties fo:color="#ff0000"/>
    </style:style>
    <style:style style:name="Testo_20_descrittivo" style:display-name="Testo descrittivo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Titolo" style:family="table-cell" style:parent-style-name="Default" style:data-style-name="N0">
      <style:table-cell-properties fo:background-color="transparent" style:vertical-align="automatic"/>
      <style:text-properties fo:color="#003366" style:font-name="Cambria" fo:font-size="18pt" fo:font-weight="bold" style:font-name-asian="Cambria1" style:font-size-asian="18pt" style:font-weight-asian="bold" style:font-name-complex="Cambria1" style:font-size-complex="18pt" style:font-weight-complex="bold"/>
    </style:style>
    <style:style style:name="Titolo_20_1" style:display-name="Titolo 1" style:family="table-cell" style:parent-style-name="Default" style:data-style-name="N0">
      <style:table-cell-properties fo:border-bottom="0.002cm solid #333399" fo:background-color="transparent" fo:border-left="none" fo:border-right="none" fo:border-top="none" style:vertical-align="automatic"/>
      <style:text-properties fo:color="#003366" fo:font-size="15pt" fo:font-weight="bold" style:font-size-asian="15pt" style:font-weight-asian="bold" style:font-size-complex="15pt" style:font-weight-complex="bold"/>
    </style:style>
    <style:style style:name="Titolo_20_2" style:display-name="Titolo 2" style:family="table-cell" style:parent-style-name="Default" style:data-style-name="N0">
      <style:table-cell-properties fo:border-bottom="0.002cm solid #c0c0c0" fo:background-color="transparent" fo:border-left="none" fo:border-right="none" fo:border-top="none" style:vertical-align="automatic"/>
      <style:text-properties fo:color="#003366" fo:font-size="13pt" fo:font-weight="bold" style:font-size-asian="13pt" style:font-weight-asian="bold" style:font-size-complex="13pt" style:font-weight-complex="bold"/>
    </style:style>
    <style:style style:name="Titolo_20_3" style:display-name="Titolo 3" style:family="table-cell" style:parent-style-name="Default" style:data-style-name="N0">
      <style:table-cell-properties fo:border-bottom="0.002cm solid #0066cc" fo:background-color="transparent" fo:border-left="none" fo:border-right="none" fo:border-top="none" style:vertical-align="automatic"/>
      <style:text-properties fo:color="#003366" fo:font-weight="bold" style:font-weight-asian="bold" style:font-weight-complex="bold"/>
    </style:style>
    <style:style style:name="Titolo_20_4" style:display-name="Titolo 4" style:family="table-cell" style:parent-style-name="Default" style:data-style-name="N0">
      <style:table-cell-properties fo:background-color="transparent" style:vertical-align="automatic"/>
      <style:text-properties fo:color="#003366" fo:font-weight="bold" style:font-weight-asian="bold" style:font-weight-complex="bold"/>
    </style:style>
    <style:style style:name="Totale" style:family="table-cell" style:parent-style-name="Default" style:data-style-name="N0">
      <style:table-cell-properties fo:border-bottom="0.039cm double #333399" style:border-line-width-bottom="0.002cm 0.035cm 0.002cm" fo:background-color="transparent" fo:border-left="none" fo:border-right="none" fo:border-top="0.002cm solid #333399" style:vertical-align="automatic"/>
      <style:text-properties fo:font-weight="bold" style:font-weight-asian="bold" style:font-weight-complex="bold"/>
    </style:style>
    <style:style style:name="Valore_20_non_20_valido" style:display-name="Valore non valido" style:family="table-cell" style:parent-style-name="Default" style:data-style-name="N0">
      <style:table-cell-properties fo:background-color="#ff99cc" style:vertical-align="automatic"/>
      <style:text-properties fo:color="#800080"/>
    </style:style>
    <style:style style:name="Valore_20_valido" style:display-name="Valore valido" style:family="table-cell" style:parent-style-name="Default" style:data-style-name="N0">
      <style:table-cell-properties fo:background-color="#ccffcc" style:vertical-align="automatic"/>
      <style:text-properties fo:color="#008000"/>
    </style:style>
    <style:style style:name="Euro" style:family="table-cell" style:parent-style-name="Default" style:data-style-name="N107"/>
    <style:style style:name="Euro_20_2" style:display-name="Euro 2" style:family="table-cell" style:parent-style-name="Default" style:data-style-name="N107"/>
    <style:style style:name="Euro_20_2_20_2" style:display-name="Euro 2 2" style:family="table-cell" style:parent-style-name="Default" style:data-style-name="N0"/>
    <style:style style:name="Euro_20_2_20_3" style:display-name="Euro 2 3" style:family="table-cell" style:parent-style-name="Default" style:data-style-name="N104">
      <style:text-properties style:use-window-font-color="true" style:text-outline="false" style:text-line-through-style="none" style:font-name="Mangal" fo:font-size="10pt" fo:font-style="normal" fo:text-shadow="none" style:text-underline-style="none" fo:font-weight="normal" style:font-name-asian="Mangal" style:font-size-asian="10pt" style:font-style-asian="normal" style:font-weight-asian="normal" style:font-name-complex="Mangal" style:font-size-complex="10pt" style:font-style-complex="normal" style:font-weight-complex="normal"/>
    </style:style>
    <style:style style:name="Euro_20_2_20_4" style:display-name="Euro 2 4" style:family="table-cell" style:parent-style-name="Default" style:data-style-name="N104">
      <style:text-properties style:use-window-font-color="true" style:text-outline="false" style:text-line-through-style="none" style:font-name="Mangal" fo:font-size="10pt" fo:font-style="normal" fo:text-shadow="none" style:text-underline-style="none" fo:font-weight="normal" style:font-name-asian="Mangal" style:font-size-asian="10pt" style:font-style-asian="normal" style:font-weight-asian="normal" style:font-name-complex="Mangal" style:font-size-complex="10pt" style:font-style-complex="normal" style:font-weight-complex="normal"/>
    </style:style>
    <style:style style:name="Euro_20_2_5f_Lodi_20_Perocchio" style:display-name="Euro 2_Lodi Perocchio" style:family="table-cell" style:parent-style-name="Default" style:data-style-name="N0"/>
    <style:style style:name="Normale_20_2" style:display-name="Normale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Normale_20_3" style:display-name="Normale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e_5f_Lodi_20_Perocchio" style:display-name="Normale_Lodi Perocchio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uro_20_2_5f_Lodi_20_Perocchio_20_2" style:display-name="Euro 2_Lodi Perocchio 2" style:family="table-cell" style:parent-style-name="Default" style:data-style-name="N0">
      <style:text-properties style:use-window-font-color="true" style:text-outline="false" style:text-line-through-style="none" style:font-name="Mangal" fo:font-size="10pt" fo:font-style="normal" fo:text-shadow="none" style:text-underline-style="none" fo:font-weight="normal" style:font-name-asian="Mangal" style:font-size-asian="10pt" style:font-style-asian="normal" style:font-weight-asian="normal" style:font-name-complex="Mangal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cm" fo:margin-bottom="0cm" fo:margin-left="0cm" fo:margin-right="0cm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5">
      <style:page-layout-properties fo:margin-top="1.905cm" fo:margin-bottom="1.905cm" fo:margin-left="1.778cm" fo:margin-right="1.778cm" style:first-page-number="continue"/>
      <style:header-style>
        <style:header-footer-properties fo:margin-left="0.122cm" fo:margin-right="0.122cm" fo:margin-bottom="0cm"/>
      </style:header-style>
      <style:footer-style>
        <style:header-footer-properties fo:margin-left="0.122cm" fo:margin-right="0.122cm" fo:margin-top="0cm"/>
      </style:footer-style>
    </style:page-layout>
    <style:page-layout style:name="Mpm6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7">
      <style:page-layout-properties style:num-format="1" style:print-orientation="portrait" fo:margin-top="1.3cm" fo:margin-bottom="2.499cm" fo:margin-left="0cm" fo:margin-right="0cm" style:first-page-number="continue" style:scale-to="100%" style:table-centering="horizontal"/>
      <style:header-style>
        <style:header-footer-properties fo:margin-left="1.9cm" fo:margin-right="1.9cm" fo:margin-bottom="0.847cm"/>
      </style:header-style>
      <style:footer-style>
        <style:header-footer-properties fo:margin-left="1.9cm" fo:margin-right="1.9cm" fo:margin-top="0cm"/>
      </style:footer-style>
    </style:page-layout>
    <style:page-layout style:name="Mpm8">
      <style:page-layout-properties style:num-format="1" style:print-orientation="portrait" fo:margin-top="1.3cm" fo:margin-bottom="2.499cm" fo:margin-left="1.499cm" fo:margin-right="1.499cm" style:first-page-number="continue" style:scale-to="100%"/>
      <style:header-style>
        <style:header-footer-properties fo:margin-left="0.4cm" fo:margin-right="0.4cm" fo:margin-bottom="0.847cm"/>
      </style:header-style>
      <style:footer-style>
        <style:header-footer-properties fo:margin-left="0.4cm" fo:margin-right="0.4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2-07">07/02/2017</text:date>, <text:time>15.45.04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  <style:master-page style:name="PageStyle_5f_Foglio1" style:display-name="PageStyle_Foglio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glio1_20_1" style:display-name="PageStyle_Foglio1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glio1_20_2" style:display-name="PageStyle_Foglio1 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ceto_20_Baffoe" style:display-name="PageStyle_Aceto Baffoe" style:page-layout-name="Mpm7">
      <style:header>
        <text:p><text:span text:style-name="MT1">Prospetto Inserimento "Madre/Bambino - c/o Associazione "Casa di Pronta Accoglienza Onlus" - Saronno" Periodo 1/7/2016-30/9/2016</text:span></text:p>
      </style:header>
      <style:header-left style:display="false">
        <text:p><text:span text:style-name="MT1">Prospetto Inserimento "Madre/Bambino - c/o Associazione "Casa di Pronta Accoglienza Onlus" - Saronno" Periodo 1/7/2016-30/9/2016</text:span></text:p>
      </style:header-left>
      <style:footer style:display="false"/>
      <style:footer-left style:display="false"/>
    </style:master-page>
    <style:master-page style:name="PageStyle_5f_Aceto_20_Baffoe_20_1" style:display-name="PageStyle_Aceto Baffoe 1" style:page-layout-name="Mpm7">
      <style:header>
        <text:p><text:span text:style-name="MT1">Prospetto Inserimento "Madre/Bambino - c/o Associazione "Casa di Pronta Accoglienza Onlus" - Saronno" Periodo 1/7/2016-30/9/2016</text:span></text:p>
      </style:header>
      <style:header-left style:display="false">
        <text:p><text:span text:style-name="MT1">Prospetto Inserimento "Madre/Bambino - c/o Associazione "Casa di Pronta Accoglienza Onlus" - Saronno" Periodo 1/7/2016-30/9/2016</text:span></text:p>
      </style:header-left>
      <style:footer style:display="false"/>
      <style:footer-left style:display="false"/>
    </style:master-page>
    <style:master-page style:name="PageStyle_5f_Colosimo_20_Pignatiello" style:display-name="PageStyle_Colosimo Pignatiello" style:page-layout-name="Mpm8">
      <style:header>
        <text:p><text:span text:style-name="MT1">Prospetto Inserimento "Madre/Bambino in Comunità - Periodo 1/7/2016-2/8/2016</text:span></text:p>
      </style:header>
      <style:header-left style:display="false">
        <text:p><text:span text:style-name="MT1">Prospetto Inserimento "Madre/Bambino in Comunità - Periodo 1/7/2016-2/8/2016</text:span></text:p>
      </style:header-left>
      <style:footer style:display="false"/>
      <style:footer-left style:display="false"/>
    </style:master-page>
    <style:master-page style:name="PageStyle_5f_Fileccia_20_Biancorosso" style:display-name="PageStyle_Fileccia Biancorosso" style:page-layout-name="Mpm8">
      <style:header>
        <text:p><text:span text:style-name="MT1">Prospetto Inserimento nucleo famigliare in Comunità - Periodo 1/7/2016-1/8/2016</text:span></text:p>
      </style:header>
      <style:header-left style:display="false">
        <text:p><text:span text:style-name="MT1">Prospetto Inserimento nucleo famigliare in Comunità - Periodo 1/7/2016-1/8/2016</text:span></text:p>
      </style:header-left>
      <style:footer style:display="false"/>
      <style:footer-left style:display="false"/>
    </style:master-page>
    <style:master-page style:name="PageStyle_5f_hurjui-guglielmi" style:display-name="PageStyle_hurjui-guglielmi" style:page-layout-name="Mpm8">
      <style:header>
        <text:p><text:span text:style-name="MT1">Prospetto Inserimento Nucleo Famigliare in Comunità - Periodo 1/7/2016-30/9/2016</text:span></text:p>
      </style:header>
      <style:header-left style:display="false">
        <text:p><text:span text:style-name="MT1">Prospetto Inserimento Nucleo Famigliare in Comunità - Periodo 1/7/2016-30/9/2016</text:span></text:p>
      </style:header-left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$Win32 OpenOffice.org_project/411m6$Build-9775</meta:generator>
    <meta:initial-creator>Claudio Roncaglio</meta:initial-creator>
    <meta:creation-date>2013-06-14T16:06:02Z</meta:creation-date>
    <dc:date>2017-02-07T15:45:04.81</dc:date>
    <meta:editing-cycles>386</meta:editing-cycles>
    <meta:editing-duration>P1DT17H11M6S</meta:editing-duration>
    <meta:print-date>2017-02-07T09:04:41.18</meta:print-date>
    <meta:document-statistic meta:table-count="2" meta:cell-count="11632" meta:object-count="0"/>
  </office:meta>
</office:document-meta>
</file>